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Arial1" svg:font-family="Arial1"/>
    <style:font-face style:name="ArialMT" svg:font-family="ArialMT"/>
    <style:font-face style:name="Calibri1" svg:font-family="Calibri1"/>
    <style:font-face style:name="Arial2" svg:font-family="Arial2"/>
    <style:font-face style:name="Arial11" svg:font-family="Arial1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  <style:text-properties style:font-name="Arial1" style:font-name-asian="Arial1" style:font-name-complex="Arial1"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6" style:family="table-cell" style:parent-style-name="Normal_32_3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7" style:family="table-cell" style:parent-style-name="Normal_32_3" style:data-style-name="N0">
      <style:table-cell-properties fo:border="thin solid #000000" style:vertical-align="middle" fo:background-color="#FFFFFF"/>
      <style:text-properties style:font-name="Arial1" style:font-name-asian="Arial1" style:font-name-complex="Arial1" fo:font-size="12pt" style:font-size-asian="12pt" style:font-size-complex="12pt"/>
    </style:style>
    <style:style style:name="ce8" style:family="table-cell" style:parent-style-name="Normal_32_3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style="italic" style:font-style-asian="italic" style:font-style-complex="italic"/>
    </style:style>
    <style:style style:name="ce9" style:family="table-cell" style:parent-style-name="Excel_32_Built-in_32_Currency" style:data-style-name="N36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style="italic" style:font-style-asian="italic" style:font-style-complex="italic"/>
    </style:style>
    <style:style style:name="ce10" style:family="table-cell" style:parent-style-name="Excel_32_Built-in_32_Currency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11" style:family="table-cell" style:parent-style-name="Normal_32_3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2" style:family="table-cell" style:parent-style-name="Excel_32_Built-in_32_Currency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14" style:family="table-cell" style:parent-style-name="Default" style:data-style-name="N37">
      <style:table-cell-properties style:vertical-align="middle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</style:style>
    <style:style style:name="ce17" style:family="table-cell" style:parent-style-name="Normal_32_3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style="italic" style:font-style-asian="italic" style:font-style-complex="italic"/>
    </style:style>
    <style:style style:name="ce18" style:family="table-cell" style:parent-style-name="Default" style:data-style-name="N0"/>
    <style:style style:name="ce19" style:family="table-cell" style:parent-style-name="Normal_32_3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fo:wrap-option="wrap"/>
      <style:text-properties style:font-name="Arial1" style:font-name-asian="Arial1" style:font-name-complex="Arial1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 fo:wrap-option="wrap"/>
      <style:text-properties style:font-name="Arial1" style:font-name-asian="Arial1" style:font-name-complex="Arial1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middle" fo:wrap-option="wrap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27" style:family="table-cell" style:parent-style-name="Default" style:data-style-name="N42">
      <style:table-cell-properties fo:border="thin solid #000000"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31" style:family="table-cell" style:parent-style-name="Default" style:data-style-name="N43">
      <style:table-cell-properties fo:border="thin solid #000000"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32" style:family="table-cell" style:parent-style-name="Default" style:data-style-name="N42">
      <style:table-cell-properties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33" style:family="table-cell" style:parent-style-name="Default" style:data-style-name="N0">
      <style:table-cell-properties fo:border="thin solid #000000" style:vertical-align="middle" fo:wrap-option="wrap"/>
      <style:text-properties style:font-name="Arial1" style:font-name-asian="Arial1" style:font-name-complex="Arial1" fo:font-size="12pt" style:font-size-asian="12pt" style:font-size-complex="12pt"/>
    </style:style>
    <style:style style:name="ce34" style:family="table-cell" style:parent-style-name="Default" style:data-style-name="N36">
      <style:table-cell-properties fo:border="thin solid #000000" style:vertical-align="middle" fo:wrap-option="wrap"/>
      <style:text-properties style:font-name="Arial1" style:font-name-asian="Arial1" style:font-name-complex="Arial1" fo:font-size="12pt" style:font-size-asian="12pt" style:font-size-complex="12pt"/>
    </style:style>
    <style:style style:name="ce35" style:family="table-cell" style:parent-style-name="Excel_32_Built-in_32_Percent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36" style:family="table-cell" style:parent-style-name="Default" style:data-style-name="N4">
      <style:table-cell-properties fo:border="thin solid #000000" style:vertical-align="middle" fo:wrap-option="wrap"/>
      <style:text-properties style:font-name="Arial1" style:font-name-asian="Arial1" style:font-name-complex="Arial1" fo:font-size="12pt" style:font-size-asian="12pt" style:font-size-complex="12pt"/>
    </style:style>
    <style:style style:name="ce37" style:family="table-cell" style:parent-style-name="Default" style:data-style-name="N36">
      <style:table-cell-properties fo:border="thin solid #000000" style:vertical-align="middle" fo:wrap-option="wrap" fo:background-color="#D9D9D9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/>
    </style:style>
    <style:style style:name="ce40" style:family="table-cell" style:parent-style-name="Default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4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style:font-name="Arial1" style:font-name-asian="Arial1" style:font-name-complex="Arial1" fo:font-size="12pt" style:font-size-asian="12pt" style:font-size-complex="12pt"/>
    </style:style>
    <style:style style:name="ce43" style:family="table-cell" style:parent-style-name="Default" style:data-style-name="N4">
      <style:table-cell-properties fo:border="thin solid #000000"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44">
      <style:table-cell-properties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/>
    </style:style>
    <style:style style:name="ce4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46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47" style:family="table-cell" style:parent-style-name="Excel_32_Built-in_32_Currency" style:data-style-name="N45">
      <style:table-cell-properties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14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1" style:font-name-asian="Arial1" style:font-name-complex="Arial1" fo:font-size="12pt" style:font-size-asian="12pt" style:font-size-complex="12pt"/>
    </style:style>
    <style:style style:name="ce53" style:family="table-cell" style:parent-style-name="Default" style:data-style-name="N4">
      <style:table-cell-properties fo:border="thin solid #000000" style:vertical-align="middle" fo:wrap-option="wrap" fo:background-color="#FFFF00" style:repeat-content="false"/>
      <style:paragraph-properties fo:text-align="end" fo:margin-right="0cm"/>
      <style:text-properties style:font-name="Arial1" style:font-name-asian="Arial1" style:font-name-complex="Arial1" fo:font-size="12pt" style:font-size-asian="12pt" style:font-size-complex="12pt"/>
    </style:style>
    <style:style style:name="ce54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1" style:font-name-asian="Arial1" style:font-name-complex="Arial1" fo:font-size="12pt" style:font-size-asian="12pt" style:font-size-complex="12pt"/>
    </style:style>
    <style:style style:name="ce55" style:family="table-cell" style:parent-style-name="Default" style:data-style-name="N4">
      <style:table-cell-properties fo:border="thin solid #000000" style:vertical-align="middle" fo:wrap-option="wrap" fo:background-color="#D9D9D9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5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14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4">
      <style:table-cell-properties fo:border="thin solid #000000" style:vertical-align="middle" fo:wrap-option="wrap" fo:background-color="#BFBFBF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14">
      <style:table-cell-properties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2">
      <style:table-cell-properties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4">
      <style:table-cell-properties fo:border="thin solid #000000" style:vertical-align="middle" fo:wrap-option="wrap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4">
      <style:table-cell-properties fo:border="thin solid #000000"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/>
    </style:style>
    <style:style style:name="ce66" style:family="table-cell" style:parent-style-name="Excel_32_Built-in_32_Percent" style:data-style-name="N14">
      <style:table-cell-properties fo:border="thin solid #000000"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/>
    </style:style>
    <style:style style:name="ce67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68" style:family="table-cell" style:parent-style-name="Excel_32_Built-in_32_Percent" style:data-style-name="N14">
      <style:table-cell-properties fo:border="thin solid #000000" style:vertical-align="middle" fo:wrap-option="wrap" fo:background-color="#D9D9D9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69" style:family="table-cell" style:parent-style-name="Excel_32_Built-in_32_Currency" style:data-style-name="N45">
      <style:table-cell-properties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2">
      <style:table-cell-properties style:vertical-align="middle" fo:wrap-option="wrap"/>
      <style:text-properties style:font-name="Arial1" style:font-name-asian="Arial1" style:font-name-complex="Arial1" fo:font-size="12pt" style:font-size-asian="12pt" style:font-size-complex="12pt"/>
    </style:style>
    <style:style style:name="ce71" style:family="table-cell" style:parent-style-name="Default" style:data-style-name="N4">
      <style:table-cell-properties fo:border="thin solid #000000" style:vertical-align="middle" fo:wrap-option="wrap" fo:background-color="#D9D9D9"/>
      <style:text-properties fo:color="#FF0000"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style:vertical-align="middle" fo:wrap-option="wrap" fo:background-color="#FFFFFF"/>
      <style:text-properties style:font-name="Arial1" style:font-name-asian="Arial1" style:font-name-complex="Arial1" fo:font-size="12pt" style:font-size-asian="12pt" style:font-size-complex="12pt"/>
    </style:style>
    <style:style style:name="ce73" style:family="table-cell" style:parent-style-name="Default" style:data-style-name="N4">
      <style:table-cell-properties style:vertical-align="middle" fo:wrap-option="wrap" fo:background-color="#FFFFFF"/>
      <style:text-properties style:font-name="Arial1" style:font-name-asian="Arial1" style:font-name-complex="Arial1" fo:font-size="12pt" style:font-size-asian="12pt" style:font-size-complex="12pt"/>
    </style:style>
    <style:style style:name="ce7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7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78" style:family="table-cell" style:parent-style-name="Default" style:data-style-name="N0">
      <style:table-cell-properties fo:border="thin solid #000000" fo:background-color="transparent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8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1" style:font-name-asian="Arial1" style:font-name-complex="Arial1" fo:font-size="12pt" style:font-size-asian="12pt" style:font-size-complex="12pt"/>
    </style:style>
    <style:style style:name="ce82" style:family="table-cell" style:parent-style-name="Default" style:data-style-name="N0">
      <style:table-cell-properties fo:border="thin solid #000000" fo:background-color="#FFFFFF"/>
    </style:style>
    <style:style style:name="ce8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0">
      <style:table-cell-properties fo:background-color="transparent"/>
    </style:style>
    <style:style style:name="ce8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ArialMT" style:font-name-asian="ArialMT" style:font-name-complex="ArialMT" fo:font-size="12pt" style:font-size-asian="12pt" style:font-size-complex="12pt"/>
    </style:style>
    <style:style style:name="ce89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90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9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Arial1" style:font-name-asian="Arial1" style:font-name-complex="Arial1" fo:font-size="12pt" style:font-size-asian="12pt" style:font-size-complex="12pt"/>
    </style:style>
    <style:style style:name="ce9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Arial1" style:font-name-asian="Arial1" style:font-name-complex="Arial1" fo:font-size="12pt" style:font-size-asian="12pt" style:font-size-complex="12pt"/>
    </style:style>
    <style:style style:name="ce93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9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95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9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9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1" style:font-name-asian="Arial1" style:font-name-complex="Arial1" fo:font-size="12pt" style:font-size-asian="12pt" style:font-size-complex="12pt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99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12pt" style:font-size-asian="12pt" style:font-size-complex="12pt"/>
    </style:style>
    <style:style style:name="ce101" style:family="table-cell" style:parent-style-name="Default" style:data-style-name="N0">
      <style:table-cell-properties fo:border="thin solid #000000" style:vertical-align="middle" fo:wrap-option="wrap" fo:background-color="#B2B2B2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02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03" style:family="table-cell" style:parent-style-name="Default" style:data-style-name="N36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04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105" style:family="table-cell" style:parent-style-name="Default" style:data-style-name="N0">
      <style:table-cell-properties fo:background-color="#FFFFFF"/>
    </style:style>
    <style:style style:name="ce106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07" style:family="table-cell" style:parent-style-name="Default" style:data-style-name="N4">
      <style:table-cell-properties style:vertical-align="middle" fo:wrap-option="wrap"/>
      <style:text-properties style:font-name="Arial1" style:font-name-asian="Arial1" style:font-name-complex="Arial1" fo:font-size="12pt" style:font-size-asian="12pt" style:font-size-complex="12pt"/>
    </style:style>
    <style:style style:name="ce108" style:family="table-cell" style:parent-style-name="Default" style:data-style-name="N2">
      <style:table-cell-properties style:vertical-align="middle" fo:wrap-option="wrap" fo:background-color="#FFFFFF"/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10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11" style:family="table-cell" style:parent-style-name="Default" style:data-style-name="N0">
      <style:text-properties fo:font-size="12pt" style:font-size-asian="12pt" style:font-size-complex="12pt"/>
    </style:style>
    <style:style style:name="ce112" style:family="table-cell" style:parent-style-name="Default" style:data-style-name="N0">
      <style:table-cell-properties fo:border="thin solid #000000"/>
      <style:text-properties fo:color="#C9211E" fo:font-size="12pt" style:font-size-asian="12pt" style:font-size-complex="12pt"/>
    </style:style>
    <style:style style:name="ce113" style:family="table-cell" style:parent-style-name="Default" style:data-style-name="N0">
      <style:text-properties fo:font-weight="bold" style:font-weight-asian="bold" style:font-weight-complex="bold"/>
    </style:style>
    <style:style style:name="ce114" style:family="table-cell" style:parent-style-name="Default" style:data-style-name="N0">
      <style:table-cell-properties fo:border="thin solid #000000" style:vertical-align="middle" fo:background-color="#33FF99" style:repeat-content="false"/>
      <style:paragraph-properties fo:text-align="center"/>
      <style:text-properties fo:font-weight="bold" style:font-weight-asian="bold" style:font-weight-complex="bold"/>
    </style:style>
    <style:style style:name="ce115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17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18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11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20" style:family="table-cell" style:parent-style-name="Default" style:data-style-name="N0">
      <style:table-cell-properties fo:border="thin solid #000000" style:vertical-align="middle" fo:background-color="#B2B2B2" style:repeat-content="false"/>
      <style:paragraph-properties fo:text-align="center"/>
      <style:text-properties fo:font-weight="bold" style:font-weight-asian="bold" style:font-weight-complex="bold"/>
    </style:style>
    <style:style style:name="ce121" style:family="table-cell" style:parent-style-name="Default" style:data-style-name="N0">
      <style:table-cell-properties style:vertical-align="middle" fo:background-color="#CCCCCC" style:repeat-content="false"/>
      <style:paragraph-properties fo:text-align="center"/>
    </style:style>
    <style:style style:name="ce122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</style:style>
    <style:style style:name="ce123" style:family="table-cell" style:parent-style-name="Default" style:data-style-name="N0">
      <style:table-cell-properties fo:border="thin solid #000000" fo:background-color="#CCCCCC"/>
    </style:style>
    <style:style style:name="ce124" style:family="table-cell" style:parent-style-name="Default" style:data-style-name="N0">
      <style:table-cell-properties fo:border="thin solid #000000"/>
    </style:style>
    <style:style style:name="ce1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2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</style:style>
    <style:style style:name="ce127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</style:style>
    <style:style style:name="ce128" style:family="table-cell" style:parent-style-name="Default" style:data-style-name="N36">
      <style:table-cell-properties fo:border="thin solid #000000"/>
    </style:style>
    <style:style style:name="ce129" style:family="table-cell" style:parent-style-name="Default" style:data-style-name="N36"/>
    <style:style style:name="ce130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font-size="12pt" style:font-size-asian="12pt" style:font-size-complex="12pt"/>
    </style:style>
    <style:style style:name="ce13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Arial1" style:font-name-asian="Arial1" style:font-name-complex="Arial1" fo:font-size="12pt" style:font-size-asian="12pt" style:font-size-complex="12pt"/>
    </style:style>
    <style:style style:name="ce132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font-weight="bold" style:font-weight-asian="bold" style:font-weight-complex="bold"/>
    </style:style>
    <style:style style:name="ce1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1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Calibri1" style:font-name-asian="Calibri1" style:font-name-complex="Calibri1"/>
    </style:style>
    <style:style style:name="ce1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1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C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3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13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1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14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43" style:family="table-cell" style:parent-style-name="Default" style:data-style-name="N0">
      <style:text-properties fo:color="#156082" style:font-name="Calibri1" style:font-name-asian="Calibri1" style:font-name-complex="Calibri1"/>
    </style:style>
    <style:style style:name="ce14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156082" style:font-name="Calibri1" style:font-name-asian="Calibri1" style:font-name-complex="Calibri1"/>
    </style:style>
    <style:style style:name="ce145" style:family="table-cell" style:parent-style-name="Default" style:data-style-name="N38">
      <style:text-properties fo:color="#156082" style:font-name="Calibri1" style:font-name-asian="Calibri1" style:font-name-complex="Calibri1"/>
    </style:style>
    <style:style style:name="ce1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47" style:family="table-cell" style:parent-style-name="Default" style:data-style-name="N39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48" style:family="table-cell" style:parent-style-name="Default" style:data-style-name="N4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49" style:family="table-cell" style:parent-style-name="Default" style:data-style-name="N4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5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51" style:family="table-cell" style:parent-style-name="Porcentagem" style:data-style-name="N13">
      <style:table-cell-properties style:vertical-align="automatic" fo:background-color="transparent" style:repeat-content="false"/>
      <style:paragraph-properties fo:text-align="center"/>
      <style:text-properties style:font-name="Arial2" style:font-name-asian="Arial2" style:font-name-complex="Arial2"/>
    </style:style>
    <style:style style:name="ce152" style:family="table-cell" style:parent-style-name="Default" style:data-style-name="N41"/>
    <style:style style:name="ce153" style:family="table-cell" style:parent-style-name="Default" style:data-style-name="N0">
      <style:text-properties style:font-name="Calibri1" style:font-name-asian="Calibri1" style:font-name-complex="Calibri1" fo:font-size="16pt" style:font-size-asian="16pt" style:font-size-complex="16pt"/>
    </style:style>
    <style:style style:name="ce154" style:family="table-cell" style:parent-style-name="Default" style:data-style-name="N14">
      <style:text-properties style:font-name="Calibri1" style:font-name-asian="Calibri1" style:font-name-complex="Calibri1" fo:font-size="16pt" style:font-size-asian="16pt" style:font-size-complex="16pt"/>
    </style:style>
    <style:style style:name="ce155" style:family="table-cell" style:parent-style-name="Default" style:data-style-name="N40">
      <style:text-properties style:font-name="Calibri1" style:font-name-asian="Calibri1" style:font-name-complex="Calibri1"/>
    </style:style>
    <style:style style:name="ce156" style:family="table-cell" style:parent-style-name="Default" style:data-style-name="N0">
      <style:table-cell-properties fo:border="thin solid #000000" fo:background-color="#BFBFBF"/>
    </style:style>
    <style:style style:name="ce15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1" style:font-name-asian="Calibri1" style:font-name-complex="Calibri1" fo:font-size="16pt" style:font-size-asian="16pt" style:font-size-complex="16pt" fo:font-weight="bold" style:font-weight-asian="bold" style:font-weight-complex="bold"/>
    </style:style>
    <style:style style:name="ce158" style:family="table-cell" style:parent-style-name="Default" style:data-style-name="N1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5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6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1" style:family="table-cell" style:parent-style-name="Default" style:data-style-name="N22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62" style:family="table-cell" style:parent-style-name="Default" style:data-style-name="N14">
      <style:table-cell-properties fo:border="thin solid #000000" style:vertical-align="middle" fo:wrap-option="wrap" fo:background-color="#FFFFC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64" style:family="table-cell" style:parent-style-name="Default" style:data-style-name="N0">
      <style:table-cell-properties style:vertical-align="middle" fo:wrap-option="wrap"/>
      <style:text-properties style:font-name="Arial11" style:font-name-asian="Arial11" style:font-name-complex="Arial11" fo:font-size="9pt" style:font-size-asian="9pt" style:font-size-complex="9pt" fo:font-weight="bold" style:font-weight-asian="bold" style:font-weight-complex="bold"/>
    </style:style>
    <style:style style:name="ce165" style:family="table-cell" style:parent-style-name="Default" style:data-style-name="N0">
      <style:table-cell-properties style:vertical-align="middle"/>
      <style:text-properties style:font-name="Arial11" style:font-name-asian="Arial11" style:font-name-complex="Arial11" fo:font-size="9pt" style:font-size-asian="9pt" style:font-size-complex="9pt"/>
    </style:style>
    <style:style style:name="ce166" style:family="table-cell" style:parent-style-name="Default" style:data-style-name="N0">
      <style:text-properties fo:font-size="9pt" style:font-size-asian="9pt" style:font-size-complex="9pt"/>
    </style:style>
    <style:style style:name="ce167" style:family="table-cell" style:parent-style-name="Default" style:data-style-name="N0">
      <style:table-cell-properties style:vertical-align="middle" fo:wrap-option="wrap"/>
      <style:text-properties style:font-name="Arial11" style:font-name-asian="Arial11" style:font-name-complex="Arial11" fo:font-size="9pt" style:font-size-asian="9pt" style:font-size-complex="9pt"/>
    </style:style>
    <style:style style:name="ce168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11" style:font-name-asian="Arial11" style:font-name-complex="Arial11" fo:font-size="9pt" style:font-size-asian="9pt" style:font-size-complex="9pt"/>
    </style:style>
    <style:style style:name="ce169" style:family="table-cell" style:parent-style-name="Default" style:data-style-name="N0">
      <style:text-properties style:font-name="Arial11" style:font-name-asian="Arial11" style:font-name-complex="Arial11" fo:font-size="9pt" style:font-size-asian="9pt" style:font-size-complex="9pt"/>
    </style:style>
    <style:style style:name="ce170" style:family="table-cell" style:parent-style-name="Default" style:data-style-name="N0">
      <style:table-cell-properties fo:border-top="none" fo:border-bottom="none" fo:border-left="none" fo:border-right="thin solid #000000"/>
      <style:text-properties style:font-name="Arial11" style:font-name-asian="Arial11" style:font-name-complex="Arial11" fo:font-size="9pt" style:font-size-asian="9pt" style:font-size-complex="9pt"/>
    </style:style>
    <style:style style:name="ce171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Arial11" style:font-name-asian="Arial11" style:font-name-complex="Arial11" fo:font-size="9pt" style:font-size-asian="9pt" style:font-size-complex="9pt"/>
    </style:style>
    <style:style style:name="ce172" style:family="table-cell" style:parent-style-name="Default" style:data-style-name="N0">
      <style:table-cell-properties fo:border-top="none" fo:border-bottom="thin solid #000000" fo:border-left="none" fo:border-right="none"/>
      <style:text-properties style:font-name="Arial11" style:font-name-asian="Arial11" style:font-name-complex="Arial11" fo:font-size="9pt" style:font-size-asian="9pt" style:font-size-complex="9pt"/>
    </style:style>
    <style:style style:name="ce173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Arial11" style:font-name-asian="Arial11" style:font-name-complex="Arial11" fo:font-size="9pt" style:font-size-asian="9pt" style:font-size-complex="9pt"/>
    </style:style>
    <style:style style:name="ce174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 fo:font-weight="bold" style:font-weight-asian="bold" style:font-weight-complex="bold"/>
    </style:style>
    <style:style style:name="ce175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 fo:font-weight="bold" style:font-weight-asian="bold" style:font-weight-complex="bold"/>
    </style:style>
    <style:style style:name="ce17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/>
    </style:style>
    <style:style style:name="ce177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/>
    </style:style>
    <style:style style:name="ce178" style:family="table-cell" style:parent-style-name="Default" style:data-style-name="N14">
      <style:table-cell-properties fo:border="thin solid #000000" style:vertical-align="automatic" fo:background-color="#BFBFBF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 fo:font-weight="bold" style:font-weight-asian="bold" style:font-weight-complex="bold"/>
    </style:style>
    <style:style style:name="ce179" style:family="table-cell" style:parent-style-name="Default" style:data-style-name="N0">
      <style:table-cell-properties style:vertical-align="middle"/>
      <style:text-properties style:font-name="Arial11" style:font-name-asian="Arial11" style:font-name-complex="Arial11" fo:font-size="9pt" style:font-size-asian="9pt" style:font-size-complex="9pt" fo:font-weight="bold" style:font-weight-asian="bold" style:font-weight-complex="bold"/>
    </style:style>
    <style:style style:name="ce1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 fo:font-weight="bold" style:font-weight-asian="bold" style:font-weight-complex="bold"/>
    </style:style>
    <style:style style:name="ce18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 fo:font-weight="bold" style:font-weight-asian="bold" style:font-weight-complex="bold"/>
    </style:style>
    <style:style style:name="ce18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/>
    </style:style>
    <style:style style:name="ce1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/>
    </style:style>
    <style:style style:name="ce184" style:family="table-cell" style:parent-style-name="Default" style:data-style-name="N0">
      <style:table-cell-properties fo:border="thin solid #000000" style:vertical-align="middle" fo:background-color="#A6A6A6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 fo:font-weight="bold" style:font-weight-asian="bold" style:font-weight-complex="bold"/>
    </style:style>
    <style:style style:name="ce18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Arial11" style:font-name-asian="Arial11" style:font-name-complex="Arial11" fo:font-size="9pt" style:font-size-asian="9pt" style:font-size-complex="9pt"/>
    </style:style>
    <style:style style:name="ce186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Arial11" style:font-name-asian="Arial11" style:font-name-complex="Arial11" fo:font-size="9pt" style:font-size-asian="9pt" style:font-size-complex="9pt" fo:font-weight="bold" style:font-weight-asian="bold" style:font-weight-complex="bold"/>
    </style:style>
    <style:style style:name="ce18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11" style:font-name-asian="Arial11" style:font-name-complex="Arial11" fo:font-size="9pt" style:font-size-asian="9pt" style:font-size-complex="9pt"/>
    </style:style>
    <style:style style:name="ce18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11" style:font-name-asian="Arial11" style:font-name-complex="Arial11" fo:font-size="9pt" style:font-size-asian="9pt" style:font-size-complex="9pt"/>
    </style:style>
    <style:style style:name="ce18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FF0000" style:font-name="Arial11" style:font-name-asian="Arial11" style:font-name-complex="Arial11" fo:font-size="9pt" style:font-size-asian="9pt" style:font-size-complex="9pt"/>
    </style:style>
    <style:style style:name="ce190" style:family="table-cell" style:parent-style-name="Default" style:data-style-name="N47">
      <style:table-cell-properties style:vertical-align="middle" fo:wrap-option="wrap"/>
      <style:text-properties style:font-name="Arial1" style:font-name-asian="Arial1" style:font-name-complex="Arial1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35466666666667cm"/>
    </style:style>
    <style:style style:name="co2" style:family="table-column">
      <style:table-column-properties fo:break-before="auto" style:column-width="9.9695cm"/>
    </style:style>
    <style:style style:name="co3" style:family="table-column">
      <style:table-column-properties fo:break-before="auto" style:column-width="3.21733333333333cm"/>
    </style:style>
    <style:style style:name="co4" style:family="table-column">
      <style:table-column-properties fo:break-before="auto" style:column-width="4.699cm"/>
    </style:style>
    <style:style style:name="co5" style:family="table-column">
      <style:table-column-properties fo:break-before="auto" style:column-width="3.81cm"/>
    </style:style>
    <style:style style:name="co6" style:family="table-column">
      <style:table-column-properties fo:break-before="auto" style:column-width="4.2545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24366666666667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1.50283333333333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6.604cm"/>
    </style:style>
    <style:style style:name="co13" style:family="table-column">
      <style:table-column-properties fo:break-before="auto" style:column-width="1.60866666666667cm"/>
    </style:style>
    <style:style style:name="co14" style:family="table-column">
      <style:table-column-properties fo:break-before="auto" style:column-width="7.40833333333333cm"/>
    </style:style>
    <style:style style:name="co15" style:family="table-column">
      <style:table-column-properties fo:break-before="auto" style:column-width="2.54cm"/>
    </style:style>
    <style:style style:name="co16" style:family="table-column">
      <style:table-column-properties fo:break-before="auto" style:column-width="4.064cm"/>
    </style:style>
    <style:style style:name="co17" style:family="table-column">
      <style:table-column-properties fo:break-before="auto" style:column-width="12.5941666666667cm"/>
    </style:style>
    <style:style style:name="co18" style:family="table-column">
      <style:table-column-properties fo:break-before="auto" style:column-width="6.49816666666667cm"/>
    </style:style>
    <style:style style:name="co19" style:family="table-column">
      <style:table-column-properties fo:break-before="auto" style:column-width="3.09033333333333cm"/>
    </style:style>
    <style:style style:name="co20" style:family="table-column">
      <style:table-column-properties fo:break-before="auto" style:column-width="1.82033333333333cm"/>
    </style:style>
    <style:style style:name="co21" style:family="table-column">
      <style:table-column-properties fo:break-before="auto" style:column-width="23.2833333333333cm"/>
    </style:style>
    <style:style style:name="co22" style:family="table-column">
      <style:table-column-properties fo:break-before="auto" style:column-width="2.667cm"/>
    </style:style>
    <style:style style:name="co23" style:family="table-column">
      <style:table-column-properties fo:break-before="auto" style:column-width="3.683cm"/>
    </style:style>
    <style:style style:name="co24" style:family="table-column">
      <style:table-column-properties fo:break-before="auto" style:column-width="3.95816666666667cm"/>
    </style:style>
    <style:style style:name="co25" style:family="table-column">
      <style:table-column-properties fo:break-before="auto" style:column-width="5.37633333333333cm"/>
    </style:style>
    <style:style style:name="co26" style:family="table-column">
      <style:table-column-properties fo:break-before="auto" style:column-width="0.719666666666667cm"/>
    </style:style>
    <style:style style:name="co27" style:family="table-column">
      <style:table-column-properties fo:break-before="auto" style:column-width="10.3716666666667cm"/>
    </style:style>
    <style:style style:name="co28" style:family="table-column">
      <style:table-column-properties fo:break-before="auto" style:column-width="1.31233333333333cm"/>
    </style:style>
    <style:style style:name="co29" style:family="table-column">
      <style:table-column-properties fo:break-before="auto" style:column-width="1.0795cm"/>
    </style:style>
    <style:style style:name="co30" style:family="table-column">
      <style:table-column-properties fo:break-before="auto" style:column-width="1.73566666666667cm"/>
    </style:style>
    <style:style style:name="co31" style:family="table-column">
      <style:table-column-properties fo:break-before="auto" style:column-width="1.7145cm"/>
    </style:style>
    <style:style style:name="co32" style:family="table-column">
      <style:table-column-properties fo:break-before="auto" style:column-width="1.778cm"/>
    </style:style>
    <style:style style:name="co33" style:family="table-column">
      <style:table-column-properties fo:break-before="auto" style:column-width="1.94733333333333cm"/>
    </style:style>
    <style:style style:name="co34" style:family="table-column">
      <style:table-column-properties fo:break-before="auto" style:column-width="2.13783333333333cm"/>
    </style:style>
    <style:style style:name="co35" style:family="table-column">
      <style:table-column-properties fo:break-before="auto" style:column-width="6.70983333333333cm"/>
    </style:style>
    <style:style style:name="co36" style:family="table-column">
      <style:table-column-properties fo:break-before="auto" style:column-width="4.0005cm"/>
    </style:style>
    <style:style style:name="co37" style:family="table-column">
      <style:table-column-properties fo:break-before="auto" style:column-width="11.8321666666667cm"/>
    </style:style>
    <style:style style:name="co38" style:family="table-column">
      <style:table-column-properties fo:break-before="auto" style:column-width="10.4775cm"/>
    </style:style>
    <style:style style:name="co39" style:family="table-column">
      <style:table-column-properties fo:break-before="auto" style:column-width="12.4036666666667cm"/>
    </style:style>
    <style:style style:name="co40" style:family="table-column">
      <style:table-column-properties fo:break-before="auto" style:column-width="12.9116666666667cm"/>
    </style:style>
    <style:style style:name="co41" style:family="table-column">
      <style:table-column-properties fo:break-before="auto" style:column-width="11.8533333333333cm"/>
    </style:style>
    <style:style style:name="co42" style:family="table-column">
      <style:table-column-properties fo:break-before="auto" style:column-width="11.7898333333333cm"/>
    </style:style>
    <style:style style:name="co43" style:family="table-column">
      <style:table-column-properties fo:break-before="auto" style:column-width="10.6045cm"/>
    </style:style>
    <style:style style:name="co44" style:family="table-column">
      <style:table-column-properties fo:break-before="auto" style:column-width="3.00566666666667cm"/>
    </style:style>
    <style:style style:name="co45" style:family="table-column">
      <style:table-column-properties fo:break-before="auto" style:column-width="3.47133333333333cm"/>
    </style:style>
    <style:style style:name="co46" style:family="table-column">
      <style:table-column-properties fo:break-before="auto" style:column-width="3.937cm"/>
    </style:style>
    <style:style style:name="co47" style:family="table-column">
      <style:table-column-properties fo:break-before="auto" style:column-width="3.3655cm"/>
    </style:style>
    <style:style style:name="co48" style:family="table-column">
      <style:table-column-properties fo:break-before="auto" style:column-width="3.91583333333333cm"/>
    </style:style>
    <style:style style:name="co49" style:family="table-column">
      <style:table-column-properties fo:break-before="auto" style:column-width="11.9803333333333cm"/>
    </style:style>
    <style:style style:name="co50" style:family="table-column">
      <style:table-column-properties fo:break-before="auto" style:column-width="10.795cm"/>
    </style:style>
    <style:style style:name="co51" style:family="table-column">
      <style:table-column-properties fo:break-before="auto" style:column-width="3.64066666666667cm"/>
    </style:style>
    <style:style style:name="co52" style:family="table-column">
      <style:table-column-properties fo:break-before="auto" style:column-width="3.429cm"/>
    </style:style>
    <style:style style:name="co53" style:family="table-column">
      <style:table-column-properties fo:break-before="auto" style:column-width="3.53483333333333cm"/>
    </style:style>
    <style:style style:name="co54" style:family="table-column">
      <style:table-column-properties fo:break-before="auto" style:column-width="25.3788333333333cm"/>
    </style:style>
    <style:style style:name="co55" style:family="table-column">
      <style:table-column-properties fo:break-before="auto" style:column-width="2.4765cm"/>
    </style:style>
    <style:style style:name="co56" style:family="table-column">
      <style:table-column-properties fo:break-before="auto" style:column-width="2.96333333333333cm"/>
    </style:style>
    <style:style style:name="co57" style:family="table-column">
      <style:table-column-properties fo:break-before="auto" style:column-width="3.38666666666667cm"/>
    </style:style>
    <style:style style:name="co58" style:family="table-column">
      <style:table-column-properties fo:break-before="auto" style:column-width="3.59833333333333cm"/>
    </style:style>
    <style:style style:name="co59" style:family="table-column">
      <style:table-column-properties fo:break-before="auto" style:column-width="3.70416666666667cm"/>
    </style:style>
    <style:style style:name="co60" style:family="table-column">
      <style:table-column-properties fo:break-before="auto" style:column-width="12.1496666666667cm"/>
    </style:style>
    <style:style style:name="co61" style:family="table-column">
      <style:table-column-properties fo:break-before="auto" style:column-width="12.0438333333333cm"/>
    </style:style>
    <style:style style:name="co62" style:family="table-column">
      <style:table-column-properties fo:break-before="auto" style:column-width="2.794cm"/>
    </style:style>
    <style:style style:name="co63" style:family="table-column">
      <style:table-column-properties fo:break-before="auto" style:column-width="3.19616666666667cm"/>
    </style:style>
    <style:style style:name="co64" style:family="table-column">
      <style:table-column-properties fo:break-before="auto" style:column-width="12.5095cm"/>
    </style:style>
    <style:style style:name="co65" style:family="table-column">
      <style:table-column-properties fo:break-before="auto" style:column-width="14.0123333333333cm"/>
    </style:style>
    <style:style style:name="co66" style:family="table-column">
      <style:table-column-properties fo:break-before="auto" style:column-width="2.94216666666667cm"/>
    </style:style>
    <style:style style:name="co67" style:family="table-column">
      <style:table-column-properties fo:break-before="auto" style:column-width="3.78883333333333cm"/>
    </style:style>
    <style:style style:name="co68" style:family="table-column">
      <style:table-column-properties fo:break-before="auto" style:column-width="11.8956666666667cm"/>
    </style:style>
    <style:style style:name="co69" style:family="table-column">
      <style:table-column-properties fo:break-before="auto" style:column-width="14.5838333333333cm"/>
    </style:style>
    <style:style style:name="co70" style:family="table-column">
      <style:table-column-properties fo:break-before="auto" style:column-width="2.30716666666667cm"/>
    </style:style>
    <style:style style:name="co71" style:family="table-column">
      <style:table-column-properties fo:break-before="auto" style:column-width="2.58233333333333cm"/>
    </style:style>
    <style:style style:name="co72" style:family="table-column">
      <style:table-column-properties fo:break-before="auto" style:column-width="3.85233333333333cm"/>
    </style:style>
    <style:style style:name="co73" style:family="table-column">
      <style:table-column-properties fo:break-before="auto" style:column-width="12.2766666666667cm"/>
    </style:style>
    <style:style style:name="co74" style:family="table-column">
      <style:table-column-properties fo:break-before="auto" style:column-width="12.7cm"/>
    </style:style>
    <style:style style:name="co75" style:family="table-column">
      <style:table-column-properties fo:break-before="auto" style:column-width="2.37066666666667cm"/>
    </style:style>
    <style:style style:name="co76" style:family="table-column">
      <style:table-column-properties fo:break-before="auto" style:column-width="2.64583333333333cm"/>
    </style:style>
    <style:style style:name="co77" style:family="table-column">
      <style:table-column-properties fo:break-before="auto" style:column-width="10.7315cm"/>
    </style:style>
    <style:style style:name="co78" style:family="table-column">
      <style:table-column-properties fo:break-before="auto" style:column-width="3.175cm"/>
    </style:style>
    <style:style style:name="co79" style:family="table-column">
      <style:table-column-properties fo:break-before="auto" style:column-width="11.9591666666667cm"/>
    </style:style>
    <style:style style:name="co80" style:family="table-column">
      <style:table-column-properties fo:break-before="auto" style:column-width="3.32316666666667cm"/>
    </style:style>
    <style:style style:name="co81" style:family="table-column">
      <style:table-column-properties fo:break-before="auto" style:column-width="2.75166666666667cm"/>
    </style:style>
    <style:style style:name="co82" style:family="table-column">
      <style:table-column-properties fo:break-before="auto" style:column-width="2.87866666666667cm"/>
    </style:style>
    <style:style style:name="co83" style:family="table-column">
      <style:table-column-properties fo:break-before="auto" style:column-width="11.1336666666667cm"/>
    </style:style>
    <style:style style:name="co84" style:family="table-column">
      <style:table-column-properties fo:break-before="auto" style:column-width="3.51366666666667cm"/>
    </style:style>
    <style:style style:name="co85" style:family="table-column">
      <style:table-column-properties fo:break-before="auto" style:column-width="2.77283333333333cm"/>
    </style:style>
    <style:style style:name="co86" style:family="table-column">
      <style:table-column-properties fo:break-before="auto" style:column-width="3.83116666666667cm"/>
    </style:style>
    <style:style style:name="co87" style:family="table-column">
      <style:table-column-properties fo:break-before="auto" style:column-width="4.10633333333333cm"/>
    </style:style>
    <style:style style:name="co88" style:family="table-column">
      <style:table-column-properties fo:break-before="auto" style:column-width="3.048cm"/>
    </style:style>
    <style:style style:name="co89" style:family="table-column">
      <style:table-column-properties fo:break-before="auto" style:column-width="4.21216666666667cm"/>
    </style:style>
    <style:style style:name="co90" style:family="table-column">
      <style:table-column-properties fo:break-before="auto" style:column-width="1.524cm"/>
    </style:style>
    <style:style style:name="co91" style:family="table-column">
      <style:table-column-properties fo:break-before="auto" style:column-width="4.02166666666667cm"/>
    </style:style>
    <style:style style:name="co92" style:family="table-column">
      <style:table-column-properties fo:break-before="auto" style:column-width="4.3815cm"/>
    </style:style>
    <style:style style:name="co93" style:family="table-column">
      <style:table-column-properties fo:break-before="auto" style:column-width="4.6355cm"/>
    </style:style>
    <style:style style:name="co94" style:family="table-column">
      <style:table-column-properties fo:break-before="auto" style:column-width="14.8166666666667cm"/>
    </style:style>
    <style:style style:name="co95" style:family="table-column">
      <style:table-column-properties fo:break-before="auto" style:column-width="2.56116666666667cm"/>
    </style:style>
    <style:style style:name="co96" style:family="table-column">
      <style:table-column-properties fo:break-before="auto" style:column-width="2.413cm"/>
    </style:style>
    <style:style style:name="co97" style:family="table-column">
      <style:table-column-properties fo:break-before="auto" style:column-width="7.38716666666667cm"/>
    </style:style>
    <style:style style:name="co98" style:family="table-column">
      <style:table-column-properties fo:break-before="auto" style:column-width="2.8575cm"/>
    </style:style>
    <style:style style:name="co99" style:family="table-column">
      <style:table-column-properties fo:break-before="auto" style:column-width="6.26533333333333cm"/>
    </style:style>
    <style:style style:name="co100" style:family="table-column">
      <style:table-column-properties fo:break-before="auto" style:column-width="4.65666666666667cm"/>
    </style:style>
    <style:style style:name="co101" style:family="table-column">
      <style:table-column-properties fo:break-before="auto" style:column-width="4.04283333333333cm"/>
    </style:style>
    <style:style style:name="co102" style:family="table-column">
      <style:table-column-properties fo:break-before="auto" style:column-width="1.27cm"/>
    </style:style>
    <style:style style:name="co103" style:family="table-column">
      <style:table-column-properties fo:break-before="auto" style:column-width="6.223cm"/>
    </style:style>
    <style:style style:name="co104" style:family="table-column">
      <style:table-column-properties fo:break-before="auto" style:column-width="0.9525cm"/>
    </style:style>
    <style:style style:name="co105" style:family="table-column">
      <style:table-column-properties fo:break-before="auto" style:column-width="6.05366666666667cm"/>
    </style:style>
    <style:style style:name="co106" style:family="table-column">
      <style:table-column-properties fo:break-before="auto" style:column-width="3.302cm"/>
    </style:style>
    <style:style style:name="co107" style:family="table-column">
      <style:table-column-properties fo:break-before="auto" style:column-width="6.68866666666667cm"/>
    </style:style>
    <style:style style:name="co108" style:family="table-column">
      <style:table-column-properties fo:break-before="auto" style:column-width="1.4605cm"/>
    </style:style>
    <style:style style:name="co109" style:family="table-column">
      <style:table-column-properties fo:break-before="auto" style:column-width="2.159cm"/>
    </style:style>
    <style:style style:name="co110" style:family="table-column">
      <style:table-column-properties fo:break-before="auto" style:column-width="1.16416666666667cm"/>
    </style:style>
    <style:style style:name="co111" style:family="table-column">
      <style:table-column-properties fo:break-before="auto" style:column-width="1.03716666666667cm"/>
    </style:style>
    <style:style style:name="co112" style:family="table-column">
      <style:table-column-properties fo:break-before="auto" style:column-width="0.635cm"/>
    </style:style>
    <style:style style:name="co113" style:family="table-column">
      <style:table-column-properties fo:break-before="auto" style:column-width="2.68816666666667cm"/>
    </style:style>
    <style:style style:name="co114" style:family="table-column">
      <style:table-column-properties fo:break-before="auto" style:column-width="4.16983333333333cm"/>
    </style:style>
    <style:style style:name="co115" style:family="table-column">
      <style:table-column-properties fo:break-before="auto" style:column-width="1.8415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4.95pt" style:use-optimal-row-height="false" fo:break-before="auto"/>
    </style:style>
    <style:style style:name="ro4" style:family="table-row">
      <style:table-row-properties style:row-height="28.65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30.9pt" style:use-optimal-row-height="false" fo:break-before="auto"/>
    </style:style>
    <style:style style:name="ro7" style:family="table-row">
      <style:table-row-properties style:row-height="23.7pt" style:use-optimal-row-height="false" fo:break-before="auto"/>
    </style:style>
    <style:style style:name="ro8" style:family="table-row">
      <style:table-row-properties style:row-height="47.4pt" style:use-optimal-row-height="false" fo:break-before="auto"/>
    </style:style>
    <style:style style:name="ro9" style:family="table-row">
      <style:table-row-properties style:row-height="77.25pt" style:use-optimal-row-height="false" fo:break-before="auto"/>
    </style:style>
    <style:style style:name="ro10" style:family="table-row">
      <style:table-row-properties style:row-height="35.85pt" style:use-optimal-row-height="false" fo:break-before="auto"/>
    </style:style>
    <style:style style:name="ro11" style:family="table-row">
      <style:table-row-properties style:row-height="30.6pt" style:use-optimal-row-height="false" fo:break-before="auto"/>
    </style:style>
    <style:style style:name="ro12" style:family="table-row">
      <style:table-row-properties style:row-height="34.2pt" style:use-optimal-row-height="false" fo:break-before="auto"/>
    </style:style>
    <style:style style:name="ro13" style:family="table-row">
      <style:table-row-properties style:row-height="33.6pt" style:use-optimal-row-height="false" fo:break-before="auto"/>
    </style:style>
    <style:style style:name="ro14" style:family="table-row">
      <style:table-row-properties style:row-height="44.85pt" style:use-optimal-row-height="false" fo:break-before="auto"/>
    </style:style>
    <style:style style:name="ro15" style:family="table-row">
      <style:table-row-properties style:row-height="75.45pt" style:use-optimal-row-height="false" fo:break-before="auto"/>
    </style:style>
    <style:style style:name="ro16" style:family="table-row">
      <style:table-row-properties style:row-height="37.65pt" style:use-optimal-row-height="false" fo:break-before="auto"/>
    </style:style>
    <style:style style:name="ro17" style:family="table-row">
      <style:table-row-properties style:row-height="29.85pt" style:use-optimal-row-height="false" fo:break-before="auto"/>
    </style:style>
    <style:style style:name="ro18" style:family="table-row">
      <style:table-row-properties style:row-height="28.95pt" style:use-optimal-row-height="false" fo:break-before="auto"/>
    </style:style>
    <style:style style:name="ro19" style:family="table-row">
      <style:table-row-properties style:row-height="33.45pt" style:use-optimal-row-height="false" fo:break-before="auto"/>
    </style:style>
    <style:style style:name="ro20" style:family="table-row">
      <style:table-row-properties style:row-height="22.35pt" style:use-optimal-row-height="false" fo:break-before="auto"/>
    </style:style>
    <style:style style:name="ro21" style:family="table-row">
      <style:table-row-properties style:row-height="52.65pt" style:use-optimal-row-height="false" fo:break-before="auto"/>
    </style:style>
    <style:style style:name="ro22" style:family="table-row">
      <style:table-row-properties style:row-height="35.1pt" style:use-optimal-row-height="false" fo:break-before="auto"/>
    </style:style>
    <style:style style:name="ro23" style:family="table-row">
      <style:table-row-properties style:row-height="31.65pt" style:use-optimal-row-height="false" fo:break-before="auto"/>
    </style:style>
    <style:style style:name="ro24" style:family="table-row">
      <style:table-row-properties style:row-height="38.7pt" style:use-optimal-row-height="false" fo:break-before="auto"/>
    </style:style>
    <style:style style:name="ro25" style:family="table-row">
      <style:table-row-properties style:row-height="30pt" style:use-optimal-row-height="true" fo:break-before="auto"/>
    </style:style>
    <style:style style:name="ro26" style:family="table-row">
      <style:table-row-properties style:row-height="51.75pt" style:use-optimal-row-height="false" fo:break-before="auto"/>
    </style:style>
    <style:style style:name="ro27" style:family="table-row">
      <style:table-row-properties style:row-height="74.55pt" style:use-optimal-row-height="false" fo:break-before="auto"/>
    </style:style>
    <style:style style:name="ro28" style:family="table-row">
      <style:table-row-properties style:row-height="32.4pt" style:use-optimal-row-height="false" fo:break-before="auto"/>
    </style:style>
    <style:style style:name="ro29" style:family="table-row">
      <style:table-row-properties style:row-height="36.9pt" style:use-optimal-row-height="false" fo:break-before="auto"/>
    </style:style>
    <style:style style:name="ro30" style:family="table-row">
      <style:table-row-properties style:row-height="13.8pt" style:use-optimal-row-height="true" fo:break-before="auto"/>
    </style:style>
    <style:style style:name="ro31" style:family="table-row">
      <style:table-row-properties style:row-height="23.1pt" style:use-optimal-row-height="false" fo:break-before="auto"/>
    </style:style>
    <style:style style:name="ro32" style:family="table-row">
      <style:table-row-properties style:row-height="19.35pt" style:use-optimal-row-height="false" fo:break-before="auto"/>
    </style:style>
    <style:style style:name="ro33" style:family="table-row">
      <style:table-row-properties style:row-height="23.85pt" style:use-optimal-row-height="false" fo:break-before="auto"/>
    </style:style>
    <style:style style:name="ro34" style:family="table-row">
      <style:table-row-properties style:row-height="14.25pt" style:use-optimal-row-height="true" fo:break-before="auto"/>
    </style:style>
    <style:style style:name="ro35" style:family="table-row">
      <style:table-row-properties style:row-height="46.5pt" style:use-optimal-row-height="false" fo:break-before="auto"/>
    </style:style>
    <style:style style:name="ro36" style:family="table-row">
      <style:table-row-properties style:row-height="71.85pt" style:use-optimal-row-height="false" fo:break-before="auto"/>
    </style:style>
    <style:style style:name="ro37" style:family="table-row">
      <style:table-row-properties style:row-height="28.35pt" style:use-optimal-row-height="false" fo:break-before="auto"/>
    </style:style>
    <style:style style:name="ro38" style:family="table-row">
      <style:table-row-properties style:row-height="26.1pt" style:use-optimal-row-height="false" fo:break-before="auto"/>
    </style:style>
    <style:style style:name="ro39" style:family="table-row">
      <style:table-row-properties style:row-height="18.6pt" style:use-optimal-row-height="false" fo:break-before="auto"/>
    </style:style>
    <style:style style:name="ro40" style:family="table-row">
      <style:table-row-properties style:row-height="26.85pt" style:use-optimal-row-height="false" fo:break-before="auto"/>
    </style:style>
    <style:style style:name="ro41" style:family="table-row">
      <style:table-row-properties style:row-height="20.85pt" style:use-optimal-row-height="false" fo:break-before="auto"/>
    </style:style>
    <style:style style:name="ro42" style:family="table-row">
      <style:table-row-properties style:row-height="24.6pt" style:use-optimal-row-height="false" fo:break-before="auto"/>
    </style:style>
    <style:style style:name="ro43" style:family="table-row">
      <style:table-row-properties style:row-height="20.1pt" style:use-optimal-row-height="false" fo:break-before="auto"/>
    </style:style>
    <style:style style:name="ro44" style:family="table-row">
      <style:table-row-properties style:row-height="17.85pt" style:use-optimal-row-height="false" fo:break-before="auto"/>
    </style:style>
    <style:style style:name="ro45" style:family="table-row">
      <style:table-row-properties style:row-height="34.35pt" style:use-optimal-row-height="false" fo:break-before="auto"/>
    </style:style>
    <style:style style:name="ro46" style:family="table-row">
      <style:table-row-properties style:row-height="25.35pt" style:use-optimal-row-height="false" fo:break-before="auto"/>
    </style:style>
    <style:style style:name="ro47" style:family="table-row">
      <style:table-row-properties style:row-height="49.2pt" style:use-optimal-row-height="false" fo:break-before="auto"/>
    </style:style>
    <style:style style:name="ro48" style:family="table-row">
      <style:table-row-properties style:row-height="16.35pt" style:use-optimal-row-height="false" fo:break-before="auto"/>
    </style:style>
    <style:style style:name="ro49" style:family="table-row">
      <style:table-row-properties style:row-height="48.15pt" style:use-optimal-row-height="false" fo:break-before="auto"/>
    </style:style>
    <style:style style:name="ro50" style:family="table-row">
      <style:table-row-properties style:row-height="14.85pt" style:use-optimal-row-height="false" fo:break-before="auto"/>
    </style:style>
    <style:style style:name="ro51" style:family="table-row">
      <style:table-row-properties style:row-height="50.1pt" style:use-optimal-row-height="false" fo:break-before="auto"/>
    </style:style>
    <style:style style:name="ro52" style:family="table-row">
      <style:table-row-properties style:row-height="78pt" style:use-optimal-row-height="false" fo:break-before="auto"/>
    </style:style>
    <style:style style:name="ro53" style:family="table-row">
      <style:table-row-properties style:row-height="21.6pt" style:use-optimal-row-height="false" fo:break-before="auto"/>
    </style:style>
    <style:style style:name="ro54" style:family="table-row">
      <style:table-row-properties style:row-height="17.1pt" style:use-optimal-row-height="false" fo:break-before="auto"/>
    </style:style>
    <style:style style:name="ro55" style:family="table-row">
      <style:table-row-properties style:row-height="71.1pt" style:use-optimal-row-height="false" fo:break-before="auto"/>
    </style:style>
    <style:style style:name="ro56" style:family="table-row">
      <style:table-row-properties style:row-height="39.45pt" style:use-optimal-row-height="false" fo:break-before="auto"/>
    </style:style>
    <style:style style:name="ro57" style:family="table-row">
      <style:table-row-properties style:row-height="19.95pt" style:use-optimal-row-height="false" fo:break-before="auto"/>
    </style:style>
    <style:style style:name="ro58" style:family="table-row">
      <style:table-row-properties style:row-height="53.4pt" style:use-optimal-row-height="false" fo:break-before="auto"/>
    </style:style>
    <style:style style:name="ro59" style:family="table-row">
      <style:table-row-properties style:row-height="28.2pt" style:use-optimal-row-height="false" fo:break-before="auto"/>
    </style:style>
    <style:style style:name="ro60" style:family="table-row">
      <style:table-row-properties style:row-height="43.95pt" style:use-optimal-row-height="false" fo:break-before="auto"/>
    </style:style>
    <style:style style:name="ro61" style:family="table-row">
      <style:table-row-properties style:row-height="73.65pt" style:use-optimal-row-height="false" fo:break-before="auto"/>
    </style:style>
    <style:style style:name="ro62" style:family="table-row">
      <style:table-row-properties style:row-height="41.25pt" style:use-optimal-row-height="false" fo:break-before="auto"/>
    </style:style>
    <style:style style:name="ro63" style:family="table-row">
      <style:table-row-properties style:row-height="17.25pt" style:use-optimal-row-height="false" fo:break-before="auto"/>
    </style:style>
    <style:style style:name="ro64" style:family="table-row">
      <style:table-row-properties style:row-height="15.75pt" style:use-optimal-row-height="false" fo:break-before="auto"/>
    </style:style>
    <style:style style:name="ro65" style:family="table-row">
      <style:table-row-properties style:row-height="14.4pt" style:use-optimal-row-height="false" fo:break-before="auto"/>
    </style:style>
    <style:style style:name="ro66" style:family="table-row">
      <style:table-row-properties style:row-height="35.25pt" style:use-optimal-row-height="false" fo:break-before="auto"/>
    </style:style>
    <style:style style:name="ro67" style:family="table-row">
      <style:table-row-properties style:row-height="14.25pt" style:use-optimal-row-height="false" fo:break-before="auto"/>
    </style:style>
    <style:style style:name="ro68" style:family="table-row">
      <style:table-row-properties style:row-height="15pt" style:use-optimal-row-height="false" fo:break-before="auto"/>
    </style:style>
    <style:style style:name="ro69" style:family="table-row">
      <style:table-row-properties style:row-height="22.2pt" style:use-optimal-row-height="false" fo:break-before="auto"/>
    </style:style>
    <style:style style:name="ro70" style:family="table-row">
      <style:table-row-properties style:row-height="25.5pt" style:use-optimal-row-height="false" fo:break-before="auto"/>
    </style:style>
    <style:style style:name="ro71" style:family="table-row">
      <style:table-row-properties style:row-height="36pt" style:use-optimal-row-height="false" fo:break-before="auto"/>
    </style:style>
    <style:style style:name="ro72" style:family="table-row">
      <style:table-row-properties style:row-height="12.75pt" style:use-optimal-row-height="true" fo:break-before="auto"/>
    </style:style>
    <style:style style:name="ro73" style:family="table-row">
      <style:table-row-properties style:row-height="12pt" style:use-optimal-row-height="false" fo:break-before="auto"/>
    </style:style>
    <style:style style:name="ro74" style:family="table-row">
      <style:table-row-properties style:row-height="11.25pt" style:use-optimal-row-height="false" fo:break-before="auto"/>
    </style:style>
    <style:style style:name="ro75" style:family="table-row">
      <style:table-row-properties style:row-height="13.5pt" style:use-optimal-row-height="false" fo:break-before="auto"/>
    </style:style>
    <style:style style:name="ro76" style:family="table-row">
      <style:table-row-properties style:row-height="34.5pt" style:use-optimal-row-height="false" fo:break-before="auto"/>
    </style:style>
    <style:style style:name="ro77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Quadro_Resumo" table:style-name="ta1">
        <table:table-column table:style-name="co1" table:default-cell-style-name="ce1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14"/>
        <table:table-column table:style-name="co7" table:number-columns-repeated="1017" table:default-cell-style-name="ce3"/>
        <table:table-column table:style-name="co8" table:default-cell-style-name="ce4"/>
        <table:table-column table:style-name="co9" table:number-columns-repeated="15360" table:default-cell-style-name="ce1"/>
        <table:table-row table:style-name="ro1">
          <table:table-cell office:value-type="string" table:number-columns-spanned="6" table:number-rows-spanned="1" table:style-name="ce15">
            <text:p>PROPOSTA DE PREÇO - UNIVERSIDADE FEDERAL DE JATAÍ</text:p>
          </table:table-cell>
          <table:covered-table-cell table:number-columns-repeated="5"/>
          <table:table-cell table:number-columns-repeated="1017" table:style-name="ce3"/>
          <table:table-cell table:number-columns-repeated="15361"/>
        </table:table-row>
        <table:table-row table:style-name="ro2">
          <table:table-cell table:number-columns-spanned="6" table:number-rows-spanned="1" table:style-name="ce16"/>
          <table:covered-table-cell table:number-columns-repeated="5"/>
          <table:table-cell table:number-columns-repeated="1017" table:style-name="ce3"/>
          <table:table-cell table:number-columns-repeated="15361"/>
        </table:table-row>
        <table:table-row table:style-name="ro1">
          <table:table-cell office:value-type="string" table:style-name="ce2">
            <text:p>ITEM</text:p>
          </table:table-cell>
          <table:table-cell office:value-type="string" table:style-name="ce2">
            <text:p>TIPO DE POSTO</text:p>
          </table:table-cell>
          <table:table-cell office:value-type="string" table:style-name="ce5">
            <text:p>QTD. POSTOS</text:p>
          </table:table-cell>
          <table:table-cell office:value-type="string" table:style-name="ce5">
            <text:p>VALOR POR POSTO</text:p>
          </table:table-cell>
          <table:table-cell office:value-type="string" table:style-name="ce5">
            <text:p>VALOR MENSAL</text:p>
          </table:table-cell>
          <table:table-cell office:value-type="string" table:style-name="ce5">
            <text:p>VALOR <text:s/>ANUAL</text:p>
          </table:table-cell>
          <table:table-cell table:number-columns-repeated="1017" table:style-name="ce3"/>
          <table:table-cell table:number-columns-repeated="15361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string" table:style-name="ce7">
            <text:p>Operador de Máquina Agrícola</text:p>
          </table:table-cell>
          <table:table-cell office:value-type="float" office:value="5" table:style-name="ce8">
            <text:p>5</text:p>
          </table:table-cell>
          <table:table-cell office:value-type="currency" office:value="7445.11" table:formula="of:=[Operador_de_Máquinas_Agrícolas.I174]" table:style-name="ce9">
            <text:p>R$ 7.445,11</text:p>
          </table:table-cell>
          <table:table-cell office:value-type="currency" office:value="37225.549999999996" table:formula="of:=[.D4]*[.C4]" table:style-name="ce10">
            <text:p>R$ 37.225,55</text:p>
          </table:table-cell>
          <table:table-cell office:value-type="currency" office:value="446706.6" table:formula="of:=[.E4]*12" table:style-name="ce10">
            <text:p>R$ 446.706,60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string" table:style-name="ce7">
            <text:p>Trabalhador Volante de Agricultura</text:p>
          </table:table-cell>
          <table:table-cell office:value-type="float" office:value="2" table:style-name="ce8">
            <text:p>2</text:p>
          </table:table-cell>
          <table:table-cell office:value-type="currency" office:value="5586.07" table:formula="of:=[Trabalhador_Volante_de_Agricult.I174]" table:style-name="ce9">
            <text:p>R$ 5.586,07</text:p>
          </table:table-cell>
          <table:table-cell office:value-type="currency" office:value="11172.14" table:formula="of:=[.D5]*[.C5]" table:style-name="ce10">
            <text:p>R$ 11.172,14</text:p>
          </table:table-cell>
          <table:table-cell office:value-type="currency" office:value="134065.68" table:formula="of:=[.E5]*12" table:style-name="ce10">
            <text:p>R$ 134.065,68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string" table:style-name="ce7">
            <text:p>Vaqueiro</text:p>
          </table:table-cell>
          <table:table-cell office:value-type="float" office:value="4" table:style-name="ce8">
            <text:p>4</text:p>
          </table:table-cell>
          <table:table-cell office:value-type="currency" office:value="5278.37" table:formula="of:=[Vaqueiro.I174]" table:style-name="ce9">
            <text:p>R$ 5.278,37</text:p>
          </table:table-cell>
          <table:table-cell office:value-type="currency" office:value="21113.48" table:formula="of:=[.D6]*[.C6]" table:style-name="ce10">
            <text:p>R$ 21.113,48</text:p>
          </table:table-cell>
          <table:table-cell office:value-type="currency" office:value="253361.76" table:formula="of:=[.E6]*12" table:style-name="ce10">
            <text:p>R$ 253.361,76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4" table:style-name="ce6">
            <text:p>4</text:p>
          </table:table-cell>
          <table:table-cell office:value-type="string" table:style-name="ce7">
            <text:p>Trabalhador Agropecuário em Geral</text:p>
          </table:table-cell>
          <table:table-cell office:value-type="float" office:value="4" table:style-name="ce8">
            <text:p>4</text:p>
          </table:table-cell>
          <table:table-cell office:value-type="currency" office:value="4140.87" table:formula="of:=[Trabalhador_Agropecuário_em_Ger.I174]" table:style-name="ce9">
            <text:p>R$ 4.140,87</text:p>
          </table:table-cell>
          <table:table-cell office:value-type="currency" office:value="16563.48" table:formula="of:=[.D7]*[.C7]" table:style-name="ce10">
            <text:p>R$ 16.563,48</text:p>
          </table:table-cell>
          <table:table-cell office:value-type="currency" office:value="198761.76" table:formula="of:=[.E7]*12" table:style-name="ce10">
            <text:p>R$ 198.761,76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5" table:style-name="ce6">
            <text:p>5</text:p>
          </table:table-cell>
          <table:table-cell office:value-type="string" table:style-name="ce7">
            <text:p>Jardineiro</text:p>
          </table:table-cell>
          <table:table-cell office:value-type="float" office:value="8" table:style-name="ce8">
            <text:p>8</text:p>
          </table:table-cell>
          <table:table-cell office:value-type="currency" office:value="5017.4399999999996" table:formula="of:=[Jardineiro.I174]" table:style-name="ce9">
            <text:p>R$ 5.017,44</text:p>
          </table:table-cell>
          <table:table-cell office:value-type="currency" office:value="40139.519999999997" table:formula="of:=[.D8]*[.C8]" table:style-name="ce10">
            <text:p>R$ 40.139,52</text:p>
          </table:table-cell>
          <table:table-cell office:value-type="currency" office:value="481674.23999999999" table:formula="of:=[.E8]*12" table:style-name="ce10">
            <text:p>R$ 481.674,24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6" table:style-name="ce6">
            <text:p>6</text:p>
          </table:table-cell>
          <table:table-cell office:value-type="string" table:style-name="ce7">
            <text:p>Administrativo de Obras</text:p>
          </table:table-cell>
          <table:table-cell office:value-type="float" office:value="5" table:style-name="ce8">
            <text:p>5</text:p>
          </table:table-cell>
          <table:table-cell office:value-type="currency" office:value="6100.46" table:formula="of:=[Administrativo_de_Obras.I174]" table:style-name="ce9">
            <text:p>R$ 6.100,46</text:p>
          </table:table-cell>
          <table:table-cell office:value-type="currency" office:value="30502.3" table:formula="of:=[.D9]*[.C9]" table:style-name="ce10">
            <text:p>R$ 30.502,30</text:p>
          </table:table-cell>
          <table:table-cell office:value-type="currency" office:value="366027.6" table:formula="of:=[.E9]*12" table:style-name="ce10">
            <text:p>R$ 366.027,60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7" table:style-name="ce6">
            <text:p>7</text:p>
          </table:table-cell>
          <table:table-cell office:value-type="string" table:style-name="ce7">
            <text:p>Encarregado de Obra</text:p>
          </table:table-cell>
          <table:table-cell office:value-type="float" office:value="1" table:style-name="ce8">
            <text:p>1</text:p>
          </table:table-cell>
          <table:table-cell office:value-type="currency" office:value="7473.84" table:formula="of:=[Encarregado_de_Obras.I174]" table:style-name="ce9">
            <text:p>R$ 7.473,84</text:p>
          </table:table-cell>
          <table:table-cell office:value-type="currency" office:value="7473.84" table:formula="of:=[.D10]*[.C10]" table:style-name="ce10">
            <text:p>R$ 7.473,84</text:p>
          </table:table-cell>
          <table:table-cell office:value-type="currency" office:value="89686.080000000002" table:formula="of:=[.E10]*12" table:style-name="ce10">
            <text:p>R$ 89.686,08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8" table:style-name="ce6">
            <text:p>8</text:p>
          </table:table-cell>
          <table:table-cell office:value-type="string" table:style-name="ce7">
            <text:p>Eletricista</text:p>
          </table:table-cell>
          <table:table-cell office:value-type="float" office:value="4" table:style-name="ce8">
            <text:p>4</text:p>
          </table:table-cell>
          <table:table-cell office:value-type="currency" office:value="7930.67" table:formula="of:=[Eletricista.I175]" table:style-name="ce9">
            <text:p>R$ 7.930,67</text:p>
          </table:table-cell>
          <table:table-cell office:value-type="currency" office:value="31722.68" table:formula="of:=[.C11]*[.D11]" table:style-name="ce10">
            <text:p>R$ 31.722,68</text:p>
          </table:table-cell>
          <table:table-cell office:value-type="currency" office:value="380672.16000000003" table:formula="of:=[.E11]*12" table:style-name="ce10">
            <text:p>R$ 380.672,16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9" table:style-name="ce6">
            <text:p>9</text:p>
          </table:table-cell>
          <table:table-cell office:value-type="string" table:style-name="ce7">
            <text:p>Assistente Técnico no Serviço Público Nível II</text:p>
          </table:table-cell>
          <table:table-cell office:value-type="float" office:value="1" table:style-name="ce8">
            <text:p>1</text:p>
          </table:table-cell>
          <table:table-cell office:value-type="currency" office:value="10063.56" table:formula="of:=[Técnico_Serviço_Público_Nível_I.I174]" table:style-name="ce9">
            <text:p>R$ 10.063,56</text:p>
          </table:table-cell>
          <table:table-cell office:value-type="currency" office:value="10063.56" table:formula="of:=[.C12]*[.D12]" table:style-name="ce10">
            <text:p>R$ 10.063,56</text:p>
          </table:table-cell>
          <table:table-cell office:value-type="currency" office:value="120762.72" table:formula="of:=[.E12]*12" table:style-name="ce10">
            <text:p>R$ 120.762,72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10" table:style-name="ce6">
            <text:p>10</text:p>
          </table:table-cell>
          <table:table-cell office:value-type="string" table:style-name="ce7">
            <text:p>Pedreiro</text:p>
          </table:table-cell>
          <table:table-cell office:value-type="float" office:value="2" table:style-name="ce8">
            <text:p>2</text:p>
          </table:table-cell>
          <table:table-cell office:value-type="currency" office:value="5811.04" table:formula="of:=[Pedreiro.I175]" table:style-name="ce9">
            <text:p>R$ 5.811,04</text:p>
          </table:table-cell>
          <table:table-cell office:value-type="currency" office:value="11622.08" table:formula="of:=[.C13]*[.D13]" table:style-name="ce10">
            <text:p>R$ 11.622,08</text:p>
          </table:table-cell>
          <table:table-cell office:value-type="currency" office:value="139464.95999999999" table:formula="of:=[.E13]*12" table:style-name="ce10">
            <text:p>R$ 139.464,96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11" table:style-name="ce6">
            <text:p>11</text:p>
          </table:table-cell>
          <table:table-cell office:value-type="string" table:style-name="ce7">
            <text:p>Pintor</text:p>
          </table:table-cell>
          <table:table-cell office:value-type="float" office:value="1" table:style-name="ce8">
            <text:p>1</text:p>
          </table:table-cell>
          <table:table-cell office:value-type="currency" office:value="5856.15" table:formula="of:=[Pintor.I175]" table:style-name="ce9">
            <text:p>R$ 5.856,15</text:p>
          </table:table-cell>
          <table:table-cell office:value-type="currency" office:value="5856.15" table:formula="of:=[.C14]*[.D14]" table:style-name="ce10">
            <text:p>R$ 5.856,15</text:p>
          </table:table-cell>
          <table:table-cell office:value-type="currency" office:value="70273.799999999988" table:formula="of:=[.E14]*12" table:style-name="ce10">
            <text:p>R$ 70.273,80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12" table:style-name="ce6">
            <text:p>12</text:p>
          </table:table-cell>
          <table:table-cell office:value-type="string" table:style-name="ce7">
            <text:p>Marceneiro</text:p>
          </table:table-cell>
          <table:table-cell office:value-type="float" office:value="1" table:style-name="ce8">
            <text:p>1</text:p>
          </table:table-cell>
          <table:table-cell office:value-type="currency" office:value="7320.75" table:formula="of:=[Marceneiro.I175]" table:style-name="ce9">
            <text:p>R$ 7.320,75</text:p>
          </table:table-cell>
          <table:table-cell office:value-type="currency" office:value="7320.75" table:formula="of:=[.C15]*[.D15]" table:style-name="ce10">
            <text:p>R$ 7.320,75</text:p>
          </table:table-cell>
          <table:table-cell office:value-type="currency" office:value="87849" table:formula="of:=[.E15]*12" table:style-name="ce10">
            <text:p>R$ 87.849,00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string" table:style-name="ce7">
            <text:p>Técnico em Refrigeração</text:p>
          </table:table-cell>
          <table:table-cell office:value-type="float" office:value="1" table:style-name="ce8">
            <text:p>1</text:p>
          </table:table-cell>
          <table:table-cell office:value-type="currency" office:value="5877.79" table:formula="of:=[Técnico_em_Refrigeração.I175]" table:style-name="ce9">
            <text:p>R$ 5.877,79</text:p>
          </table:table-cell>
          <table:table-cell office:value-type="currency" office:value="5877.79" table:formula="of:=[.C16]*[.D16]" table:style-name="ce10">
            <text:p>R$ 5.877,79</text:p>
          </table:table-cell>
          <table:table-cell office:value-type="currency" office:value="70533.48" table:formula="of:=[.E16]*12" table:style-name="ce10">
            <text:p>R$ 70.533,48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14" table:style-name="ce6">
            <text:p>14</text:p>
          </table:table-cell>
          <table:table-cell office:value-type="string" table:style-name="ce7">
            <text:p>Encanador</text:p>
          </table:table-cell>
          <table:table-cell office:value-type="float" office:value="1" table:style-name="ce8">
            <text:p>1</text:p>
          </table:table-cell>
          <table:table-cell office:value-type="currency" office:value="5814.7" table:formula="of:=[Encanador.I175]" table:style-name="ce9">
            <text:p>R$ 5.814,70</text:p>
          </table:table-cell>
          <table:table-cell office:value-type="currency" office:value="5814.7" table:formula="of:=[.C17]*[.D17]" table:style-name="ce10">
            <text:p>R$ 5.814,70</text:p>
          </table:table-cell>
          <table:table-cell office:value-type="currency" office:value="69776.399999999994" table:formula="of:=[.E17]*12" table:style-name="ce10">
            <text:p>R$ 69.776,40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15" table:style-name="ce6">
            <text:p>15</text:p>
          </table:table-cell>
          <table:table-cell office:value-type="string" table:style-name="ce7">
            <text:p>Piscineiro</text:p>
          </table:table-cell>
          <table:table-cell office:value-type="float" office:value="1" table:style-name="ce8">
            <text:p>1</text:p>
          </table:table-cell>
          <table:table-cell office:value-type="currency" office:value="5584.16" table:formula="of:=[Piscineiro.I175]" table:style-name="ce9">
            <text:p>R$ 5.584,16</text:p>
          </table:table-cell>
          <table:table-cell office:value-type="currency" office:value="5584.16" table:formula="of:=[.C18]*[.D18]" table:style-name="ce10">
            <text:p>R$ 5.584,16</text:p>
          </table:table-cell>
          <table:table-cell office:value-type="currency" office:value="67009.919999999998" table:formula="of:=[.E18]*12" table:style-name="ce10">
            <text:p>R$ 67.009,92</text:p>
          </table:table-cell>
          <table:table-cell office:value-type="string" table:style-name="ce3">
            <text:p>ok</text:p>
          </table:table-cell>
          <table:table-cell table:number-columns-repeated="16377"/>
        </table:table-row>
        <table:table-row table:style-name="ro1">
          <table:table-cell office:value-type="float" office:value="16" table:style-name="ce6">
            <text:p>16</text:p>
          </table:table-cell>
          <table:table-cell office:value-type="string" table:style-name="ce7">
            <text:p>Fornecimento de materiais sob demanda com BDI</text:p>
          </table:table-cell>
          <table:table-cell office:value-type="string" table:number-columns-spanned="2" table:number-rows-spanned="1" table:style-name="ce17">
            <text:p>Sob Demanda</text:p>
          </table:table-cell>
          <table:covered-table-cell/>
          <table:table-cell office:value-type="currency" office:value="11351" table:formula="of:=[Material_e_Serviços_Sob_Demanda.F11]" table:style-name="ce10">
            <text:p>R$ 11.351,00</text:p>
          </table:table-cell>
          <table:table-cell office:value-type="currency" office:value="136212" table:formula="of:=[.E19]*12" table:style-name="ce10">
            <text:p>R$ 136.212,00</text:p>
          </table:table-cell>
          <table:table-cell table:number-columns-repeated="1017" table:style-name="ce3"/>
          <table:table-cell table:number-columns-repeated="15361"/>
        </table:table-row>
        <table:table-row table:style-name="ro1">
          <table:table-cell office:value-type="float" office:value="17" table:style-name="ce6">
            <text:p>17</text:p>
          </table:table-cell>
          <table:table-cell office:value-type="string" table:style-name="ce7">
            <text:p>Fornecimento de serviços sob demanda com BDI</text:p>
          </table:table-cell>
          <table:table-cell office:value-type="string" table:number-columns-spanned="2" table:number-rows-spanned="1" table:style-name="ce17">
            <text:p>Sob Demanda</text:p>
          </table:table-cell>
          <table:covered-table-cell/>
          <table:table-cell office:value-type="currency" office:value="20000" table:formula="of:=[Material_e_Serviços_Sob_Demanda.F12]" table:style-name="ce10">
            <text:p>R$ 20.000,00</text:p>
          </table:table-cell>
          <table:table-cell office:value-type="currency" office:value="240000" table:formula="of:=[.E20]*12" table:style-name="ce10">
            <text:p>R$ 240.000,00</text:p>
          </table:table-cell>
          <table:table-cell table:number-columns-repeated="1017" table:style-name="ce3"/>
          <table:table-cell table:number-columns-repeated="15361"/>
        </table:table-row>
        <table:table-row table:style-name="ro2">
          <table:table-cell table:number-columns-spanned="6" table:number-rows-spanned="1" table:style-name="ce18"/>
          <table:covered-table-cell table:number-columns-repeated="5"/>
          <table:table-cell table:number-columns-repeated="1017" table:style-name="ce3"/>
          <table:table-cell table:number-columns-repeated="15361"/>
        </table:table-row>
        <table:table-row table:style-name="ro1">
          <table:table-cell office:value-type="string" table:number-columns-spanned="2" table:number-rows-spanned="1" table:style-name="ce19">
            <text:p>TOTAL</text:p>
          </table:table-cell>
          <table:covered-table-cell/>
          <table:table-cell office:value-type="float" office:value="41" table:formula="of:=SUM([.C4:.C18])" table:style-name="ce11">
            <text:p>41</text:p>
          </table:table-cell>
          <table:table-cell office:value-type="string" table:style-name="ce11">
            <text:p>-</text:p>
          </table:table-cell>
          <table:table-cell office:value-type="currency" office:value="279403.17999999993" table:formula="of:=SUM([.E4:.E20])" table:style-name="ce12">
            <text:p>R$ 279.403,18</text:p>
          </table:table-cell>
          <table:table-cell office:value-type="currency" office:value="3352838.16" table:formula="of:=SUM([.F4:.F20])" table:style-name="ce12">
            <text:p>R$ 3.352.838,16</text:p>
          </table:table-cell>
          <table:table-cell table:number-columns-repeated="1017" table:style-name="ce3"/>
          <table:table-cell table:number-columns-repeated="15361"/>
        </table:table-row>
        <table:table-row table:number-rows-repeated="1048554" table:style-name="ro2">
          <table:table-cell table:number-columns-repeated="16384"/>
        </table:table-row>
      </table:table>
      <table:table table:name="Operador_de_Máquinas_Agrícolas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77">
            <text:p>Operador de Máquinas Agrícolas – 44h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5" table:style-name="ce26">
            <text:p>5</text:p>
          </table:table-cell>
          <table:table-cell office:value-type="string" table:number-columns-spanned="2" table:number-rows-spanned="1" table:style-name="ce77">
            <text:p>6410-10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6410-10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3536.07" table:style-name="ce31">
            <text:p>R$ 3.536,07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3536.07" table:style-name="ce34">
            <text:p>R$ 3.536,07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3536.07" table:formula="of:=SUM([.I39:.I44])" table:style-name="ce37">
            <text:p>R$ 3.536,07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294.67250000000001" table:formula="of:=[.H53]*[.$I$45]" table:style-name="ce42">
            <text:p>294,67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427.86446999999998" table:formula="of:=[.H54]*[.$I$45]" table:style-name="ce42">
            <text:p>427,86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722.53697" table:formula="of:=SUM([.I53:.I54])" table:style-name="ce43">
            <text:p>722,54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707.21400000000006" table:formula="of:=[.H63]*([.$I$45])" table:style-name="ce36">
            <text:p>707,21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88.401750000000007" table:formula="of:=[.H64]*([.$I$45])" table:style-name="ce36">
            <text:p>88,40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35.360700000000001" table:formula="of:=[.H65]*([.$I$45])" table:style-name="ce36">
            <text:p>35,36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53.041049999999998" table:formula="of:=[.H66]*([.$I$45])" table:style-name="ce36">
            <text:p>53,04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35.360700000000001" table:formula="of:=[.H67]*([.$I$45])" table:style-name="ce36">
            <text:p>35,36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21.216420000000003" table:formula="of:=[.H68]*([.$I$45])" table:style-name="ce36">
            <text:p>21,22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7.0721400000000001" table:formula="of:=[.H69]*([.$I$45])" table:style-name="ce36">
            <text:p>7,07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82.88560000000001" table:formula="of:=[.H70]*([.$I$45])" table:style-name="ce36">
            <text:p>282,89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1230.5523599999999" table:formula="of:=SUM([.I63:.I70])" table:style-name="ce43">
            <text:p>1.230,55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IF([.I78]-[.I80]&lt;0; 0)" table:style-name="ce53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12.16419999999999" table:style-name="ce54">
            <text:p>212,16</text:p>
          </table:table-cell>
          <table:table-cell office:value-type="error" office:string-value="#N/A" table:formula="of:=FORMULA([.I80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style-name="ce54">
            <text:p>572,00</text:p>
          </table:table-cell>
          <table:table-cell office:value-type="error" office:string-value="#N/A" table:formula="of:=FORMULA([.I81])" table:style-name="ce21">
            <text:p>#N/D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27.61999999999989" table:formula="of:=([.I79]+[.I82]+[.I85]+[.I87]+[.I88]+[.I89]+[.I90])" table:style-name="ce43">
            <text:p>527,62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722.53697" table:formula="of:=[.I55]" table:style-name="ce42">
            <text:p>722,54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230.5523599999999" table:formula="of:=[.I71]" table:style-name="ce42">
            <text:p>1.230,55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27.61999999999989" table:formula="of:=[.I91]" table:style-name="ce42">
            <text:p>527,62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2480.7093299999997" table:formula="of:=SUM([.I55]+[.I71]+[.I91])" table:style-name="ce55">
            <text:p>2.480,71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8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4.733625" table:formula="of:=[.H105]*[.$I$45]" table:style-name="ce36">
            <text:p>14,73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1.17869" table:formula="of:=[.H106]*[.$I$45]" table:style-name="ce36">
            <text:p>1,18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6.0113190000000003" table:formula="of:=[.H107]*[.$I$45]" table:style-name="ce36">
            <text:p>6,01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9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68.599758000000008" table:formula="of:=[.H108]*[.$I$45]" table:style-name="ce36">
            <text:p>68,60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23.872715784000004" table:formula="of:=[.H109]*[.$I$45]" table:style-name="ce36">
            <text:p>23,87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135.43148100000002" table:formula="of:=[.H110]*[.$I$45]" table:style-name="ce36">
            <text:p>135,43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249.82758878400003" table:formula="of:=SUM([.I105:.I110])" table:style-name="ce59">
            <text:p>249,83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49.112083333333331" table:formula="of:=[.H120]*[.$I$45]" table:style-name="ce36">
            <text:p>49,11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10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9.074353333333338" table:formula="of:=[.H121]*[.$I$45]" table:style-name="ce36">
            <text:p>29,07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1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73668124999999995" table:formula="of:=[.H122]*[.$I$45]" table:style-name="ce36">
            <text:p>0,74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12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1.1492227500000001" table:formula="of:=[.H123]*[.$I$45]" table:style-name="ce36">
            <text:p>1,15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10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5.8934500000000005" table:formula="of:=[.H124]*[.$I$45]" table:style-name="ce36">
            <text:p>5,89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85.965790666666663" table:formula="of:=[.H126]*[.$I$45]" table:style-name="ce64">
            <text:p>85,97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5.965790666666663" table:formula="of:=[.I126]" table:style-name="ce42">
            <text:p>85,97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85.965790666666663" table:formula="of:=SUM([.I136:.I137])" table:style-name="ce55">
            <text:p>85,97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0000000000011" table:formula="of:=['Uniformes_e_EPIs_-_Operador'.E11]" table:style-name="ce65">
            <text:p>74,66</text:p>
          </table:table-cell>
          <table:table-cell office:value-type="string" office:string-value="='Uniformes_e_EPIs_-_Operador'!E11" table:formula="of:=FORMULA([.I142])" table:style-name="ce21">
            <text:p>='Uniformes_e_EPIs_-_Operador'!E1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44.47999999999999" table:formula="of:=['Uniformes_e_EPIs_-_Operador'.E38]" table:style-name="ce65">
            <text:p>144,48</text:p>
          </table:table-cell>
          <table:table-cell office:value-type="string" office:string-value="='Uniformes_e_EPIs_-_Operador'!E38" table:formula="of:=FORMULA([.I143])" table:style-name="ce21">
            <text:p>='Uniformes_e_EPIs_-_Operador'!E38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style-name="ce65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20.43860162601624" table:formula="of:=SUM([.I142:.I145])" table:style-name="ce55">
            <text:p>220,44</text:p>
          </table:table-cell>
          <table:table-cell office:value-type="string" office:string-value="=SOMA(I142:I145)" table:formula="of:=FORMULA([.I146])" table:style-name="ce21">
            <text:p>=SOMA(I142:I145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1.5561999999999999E-2" table:style-name="ce66">
            <text:p>1,56%</text:p>
          </table:table-cell>
          <table:table-cell office:value-type="float" office:value="102.28920202297533" table:formula="of:=[.H152]*[.I172]" table:style-name="ce36">
            <text:p>102,29</text:p>
          </table:table-cell>
          <table:table-cell office:value-type="string" office:string-value="=H152*I172" table:formula="of:=FORMULA([.I152])" table:style-name="ce21">
            <text:p>=H152*I172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200.25901539298974" table:formula="of:=[.H153]*([.I152]+[.I172])" table:style-name="ce36">
            <text:p>200,26</text:p>
          </table:table-cell>
          <table:table-cell office:value-type="string" office:string-value="=H153*(I152+I172)" table:formula="of:=FORMULA([.I153])" table:style-name="ce21">
            <text:p>=H153*(I152+I172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42.724573521998437" table:formula="of:=[.I172]*[.H156]" table:style-name="ce65">
            <text:p>42,72</text:p>
          </table:table-cell>
          <table:table-cell office:value-type="string" office:string-value="=I172*H156" table:formula="of:=FORMULA([.I156])" table:style-name="ce21">
            <text:p>=I172*H156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97.19033933230045" table:formula="of:=[.I172]*[.H157]" table:style-name="ce65">
            <text:p>197,19</text:p>
          </table:table-cell>
          <table:table-cell office:value-type="string" office:string-value="=I172*H157" table:formula="of:=FORMULA([.I157])" table:style-name="ce21">
            <text:p>=I172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8]*[.$I$174]" table:style-name="ce65">
            <text:p>0,00</text:p>
          </table:table-cell>
          <table:table-cell office:value-type="string" office:string-value="=H158*$I$174" table:formula="of:=FORMULA([.I158])" table:style-name="ce21">
            <text:p>=H158*$I$174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97.80439999999999" table:formula="of:=[.H159]*[.$I$174]" table:style-name="ce65">
            <text:p>297,80</text:p>
          </table:table-cell>
          <table:table-cell office:value-type="string" office:string-value="=H159*$I$174" table:formula="of:=FORMULA([.I159])" table:style-name="ce21">
            <text:p>=H159*$I$174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22062" table:formula="of:=SUM([.H152:.H159])" table:style-name="ce68">
            <text:p>12,21%</text:p>
          </table:table-cell>
          <table:table-cell office:value-type="float" office:value="840.26753027026393" table:formula="of:=SUM([.I152:.I159])" table:style-name="ce55">
            <text:p>840,27</text:p>
          </table:table-cell>
          <table:table-cell office:value-type="string" office:string-value="=SOMA(I152:I159)" table:formula="of:=FORMULA([.I160])" table:style-name="ce21">
            <text:p>=SOMA(I152:I159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3536.07" table:formula="of:=[.I45]" table:style-name="ce36">
            <text:p>3.536,07</text:p>
          </table:table-cell>
          <table:table-cell office:value-type="string" office:string-value="=I45" table:formula="of:=FORMULA([.I167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2480.7093299999997" table:formula="of:=[.I101]" table:style-name="ce65">
            <text:p>2.480,71</text:p>
          </table:table-cell>
          <table:table-cell office:value-type="string" office:string-value="=I101" table:formula="of:=FORMULA([.I168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249.82758878400003" table:formula="of:=[.I111]" table:style-name="ce65">
            <text:p>249,83</text:p>
          </table:table-cell>
          <table:table-cell office:value-type="string" office:string-value="=I111" table:formula="of:=FORMULA([.I169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85.965790666666663" table:formula="of:=[.I138]" table:style-name="ce65">
            <text:p>85,97</text:p>
          </table:table-cell>
          <table:table-cell office:value-type="string" office:string-value="=I138" table:formula="of:=FORMULA([.I170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20.43860162601624" table:formula="of:=[.I146]" table:style-name="ce65">
            <text:p>220,44</text:p>
          </table:table-cell>
          <table:table-cell office:value-type="string" office:string-value="=I146" table:formula="of:=FORMULA([.I171])" table:style-name="ce21">
            <text:p>=I146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6573.0113110766824" table:formula="of:=SUM([.I167:.I171])" table:style-name="ce43">
            <text:p>6.573,01</text:p>
          </table:table-cell>
          <table:table-cell office:value-type="string" office:string-value="=SOMA(I167:I171)" table:formula="of:=FORMULA([.I172])" table:style-name="ce21">
            <text:p>=SOMA(I167:I171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0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840.26753027026393" table:formula="of:=[.I160]" table:style-name="ce36">
            <text:p>840,27</text:p>
          </table:table-cell>
          <table:table-cell office:value-type="string" office:string-value="=I160" table:formula="of:=FORMULA([.I173])" table:style-name="ce21">
            <text:p>=I160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7445.11" table:formula="of:=TRUNC(([.I172]+[.I152]+[.I153])/(1-SUM([.H155:.H159]));2)" table:style-name="ce71">
            <text:p>7.445,11</text:p>
          </table:table-cell>
          <table:table-cell office:value-type="string" office:string-value="=TRUNCAR((I172+I152+I153)/(1-SOMA(H155:H159));2)" table:formula="of:=FORMULA([.I174])" table:style-name="ce21">
            <text:p>=TRUNCAR((I172+I152+I153)/(1-SOMA(H155:H159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style-name="ro2">
          <table:table-cell table:number-columns-repeated="8" table:style-name="ce21"/>
          <table:table-cell table:style-name="ce72"/>
          <table:table-cell table:number-columns-repeated="16375"/>
        </table:table-row>
        <table:table-row table:style-name="ro2">
          <table:table-cell table:number-columns-repeated="8" table:style-name="ce21"/>
          <table:table-cell table:style-name="ce73"/>
          <table:table-cell table:number-columns-repeated="16375"/>
        </table:table-row>
        <table:table-row table:style-name="ro2">
          <table:table-cell table:number-columns-repeated="8" table:style-name="ce21"/>
          <table:table-cell table:style-name="ce72"/>
          <table:table-cell table:number-columns-repeated="16375"/>
        </table:table-row>
        <table:table-row table:number-rows-repeated="1048396" table:style-name="ro2">
          <table:table-cell table:number-columns-repeated="16384"/>
        </table:table-row>
      </table:table>
      <table:table table:name="Uniformes_e_EPIs_-_Operador" table:style-name="ta3">
        <table:table-column table:style-name="co20" table:default-cell-style-name="ce23"/>
        <table:table-column table:style-name="co21" table:default-cell-style-name="ce21"/>
        <table:table-column table:style-name="co8" table:default-cell-style-name="ce21"/>
        <table:table-column table:style-name="co22" table:default-cell-style-name="ce21"/>
        <table:table-column table:style-name="co23" table:default-cell-style-name="ce21"/>
        <table:table-column table:style-name="co24" table:default-cell-style-name="ce21"/>
        <table:table-column table:style-name="co25" table:default-cell-style-name="ce21"/>
        <table:table-column table:style-name="co7" table:number-columns-repeated="237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9" table:number-columns-repeated="15367" table:default-cell-style-name="ce1"/>
        <table:table-row table:style-name="ro1">
          <table:table-cell office:value-type="string" table:number-columns-spanned="6" table:number-rows-spanned="1" table:style-name="ce76">
            <text:p>Operador de Máquina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o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92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E8]*[.D8]" table:style-name="ce90">
            <text:p>R$ 1,50</text:p>
          </table:table-cell>
          <table:table-cell office:value-type="string" office:string-value="=E8*D8" table:formula="of:=FORMULA([.F8])" table:style-name="ce21">
            <text:p>=E8*D8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3">
            <text:p>porta crachá com trava de segurança</text:p>
          </table:table-cell>
          <table:table-cell office:value-type="string" table:style-name="ce94">
            <text:p>Unid.</text:p>
          </table:table-cell>
          <table:table-cell office:value-type="float" office:value="1" table:style-name="ce94">
            <text:p>1</text:p>
          </table:table-cell>
          <table:table-cell office:value-type="currency" office:value="2.5" table:style-name="ce95">
            <text:p>R$ 2,50</text:p>
          </table:table-cell>
          <table:table-cell office:value-type="currency" office:value="2.5" table:formula="of:=[.E9]*[.D9]" table:style-name="ce96">
            <text:p>R$ 2,50</text:p>
          </table:table-cell>
          <table:table-cell office:value-type="string" office:string-value="=E9*D9" table:formula="of:=FORMULA([.F9])" table:style-name="ce21">
            <text:p>=E9*D9</text:p>
          </table:table-cell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number-columns-repeated="1011" table:style-name="ce91"/>
          <table:table-cell table:number-columns-repeated="15367"/>
        </table:table-row>
        <table:table-row table:number-rows-repeated="2" table:style-name="ro2">
          <table:table-cell table:style-name="ce23"/>
          <table:table-cell table:number-columns-repeated="5" table:style-name="ce21"/>
          <table:table-cell table:style-name="ce25"/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97">
            <text:p>luva vaqueta de segurança vaqueta</text:p>
          </table:table-cell>
          <table:table-cell office:value-type="string" table:style-name="ce98">
            <text:p>Par</text:p>
          </table:table-cell>
          <table:table-cell office:value-type="float" office:value="4" table:style-name="ce98">
            <text:p>4</text:p>
          </table:table-cell>
          <table:table-cell office:value-type="currency" office:value="18.829999999999998" table:style-name="ce99">
            <text:p>R$ 18,83</text:p>
          </table:table-cell>
          <table:table-cell office:value-type="currency" office:value="75.319999999999993" table:formula="of:=[.E19]*[.D19]" table:style-name="ce99">
            <text:p>R$ 75,32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2">
            <text:p>luva tricotada com palma antiderrapante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9.8000000000000007" table:style-name="ce90">
            <text:p>R$ 9,80</text:p>
          </table:table-cell>
          <table:table-cell office:value-type="currency" office:value="39.200000000000003" table:formula="of:=[.E20]*[.D20]" table:style-name="ce99">
            <text:p>R$ 39,20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92">
            <text:p>luva latex cano curto</text:p>
          </table:table-cell>
          <table:table-cell office:value-type="string" table:style-name="ce67">
            <text:p>Par</text:p>
          </table:table-cell>
          <table:table-cell office:value-type="float" office:value="8" table:style-name="ce89">
            <text:p>8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0.88" table:formula="of:=[.E21]*[.D21]" table:style-name="ce99">
            <text:p>R$ 20,88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100">
            <text:p>luva nitrilica cano longo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44" table:style-name="ce90">
            <text:p>R$ 44,00</text:p>
          </table:table-cell>
          <table:table-cell office:value-type="currency" office:value="88" table:formula="of:=[.E22]*[.D22]" table:style-name="ce99">
            <text:p>R$ 88,00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2">
          <table:table-cell office:value-type="float" office:value="5" table:style-name="ce87">
            <text:p>5</text:p>
          </table:table-cell>
          <table:table-cell office:value-type="string" table:style-name="ce100">
            <text:p>luva de algodão com banho de latex corrugado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4" table:style-name="ce90">
            <text:p>R$ 4,00</text:p>
          </table:table-cell>
          <table:table-cell office:value-type="currency" office:value="24" table:formula="of:=[.E23]*[.D23]" table:style-name="ce99">
            <text:p>R$ 24,0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2">
          <table:table-cell office:value-type="float" office:value="6" table:style-name="ce87">
            <text:p>6</text:p>
          </table:table-cell>
          <table:table-cell office:value-type="string" table:style-name="ce100">
            <text:p>kit conjunto para aplicação de agrotóxicos contendo: bone árabe, viseira, camisa, calça e avental de poliester repelente</text:p>
          </table:table-cell>
          <table:table-cell office:value-type="string" table:style-name="ce67">
            <text:p>Conjunto</text:p>
          </table:table-cell>
          <table:table-cell office:value-type="float" office:value="2" table:style-name="ce89">
            <text:p>2</text:p>
          </table:table-cell>
          <table:table-cell office:value-type="currency" office:value="123.5" table:style-name="ce90">
            <text:p>R$ 123,50</text:p>
          </table:table-cell>
          <table:table-cell office:value-type="currency" office:value="247" table:formula="of:=[.E24]*[.D24]" table:style-name="ce99">
            <text:p>R$ 247,00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2">
          <table:table-cell office:value-type="float" office:value="7" table:style-name="ce87">
            <text:p>7</text:p>
          </table:table-cell>
          <table:table-cell office:value-type="string" table:style-name="ce100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26" table:style-name="ce89">
            <text:p>26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43.68" table:formula="of:=[.E25]*[.D25]" table:style-name="ce99">
            <text:p>R$ 43,68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2">
          <table:table-cell office:value-type="float" office:value="8" table:style-name="ce87">
            <text:p>8</text:p>
          </table:table-cell>
          <table:table-cell office:value-type="string" table:style-name="ce100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26" table:style-name="ce89">
            <text:p>26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43.68" table:formula="of:=[.E26]*[.D26]" table:style-name="ce99">
            <text:p>R$ 43,68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2">
          <table:table-cell office:value-type="float" office:value="9" table:style-name="ce87">
            <text:p>9</text:p>
          </table:table-cell>
          <table:table-cell office:value-type="string" table:style-name="ce100">
            <text:p>máscara para pulverização de agrotóxicos e pesticidas com duplo filtro e com carvão ativado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0" table:style-name="ce90">
            <text:p>R$ 150,00</text:p>
          </table:table-cell>
          <table:table-cell office:value-type="currency" office:value="300" table:formula="of:=[.E27]*[.D27]" table:style-name="ce99">
            <text:p>R$ 300,00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2">
          <table:table-cell office:value-type="float" office:value="10" table:style-name="ce87">
            <text:p>10</text:p>
          </table:table-cell>
          <table:table-cell office:value-type="string" table:style-name="ce100">
            <text:p>boné árabe em helanca p/ proteção ao sol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62.56" table:formula="of:=[.E28]*[.D28]" table:style-name="ce99">
            <text:p>R$ 62,56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2">
          <table:table-cell office:value-type="float" office:value="11" table:style-name="ce87">
            <text:p>11</text:p>
          </table:table-cell>
          <table:table-cell office:value-type="string" table:style-name="ce100">
            <text:p>avental de raspa de 1,20m x 0,60m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20.76" table:style-name="ce90">
            <text:p>R$ 20,76</text:p>
          </table:table-cell>
          <table:table-cell office:value-type="currency" office:value="41.52" table:formula="of:=[.E29]*[.D29]" table:style-name="ce99">
            <text:p>R$ 41,52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2">
          <table:table-cell office:value-type="float" office:value="12" table:style-name="ce87">
            <text:p>12</text:p>
          </table:table-cell>
          <table:table-cell office:value-type="string" table:style-name="ce100">
            <text:p>botina com bico de plástico, em couro preto vulcaflex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42.9" table:style-name="ce90">
            <text:p>R$ 42,90</text:p>
          </table:table-cell>
          <table:table-cell office:value-type="currency" office:value="257.39999999999998" table:formula="of:=[.E30]*[.D30]" table:style-name="ce99">
            <text:p>R$ 257,40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2">
          <table:table-cell office:value-type="float" office:value="13" table:style-name="ce87">
            <text:p>13</text:p>
          </table:table-cell>
          <table:table-cell office:value-type="string" table:style-name="ce100">
            <text:p>bota de borracha cano longo – tipo 7 léguas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57.48" table:style-name="ce90">
            <text:p>R$ 57,48</text:p>
          </table:table-cell>
          <table:table-cell office:value-type="currency" office:value="114.96" table:formula="of:=[.E31]*[.D31]" table:style-name="ce99">
            <text:p>R$ 114,96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2">
          <table:table-cell office:value-type="float" office:value="14" table:style-name="ce87">
            <text:p>14</text:p>
          </table:table-cell>
          <table:table-cell office:value-type="string" table:style-name="ce100">
            <text:p>Perneira 5 hastes em polipropileno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40.99" table:style-name="ce90">
            <text:p>R$ 40,99</text:p>
          </table:table-cell>
          <table:table-cell office:value-type="currency" office:value="81.98" table:formula="of:=[.E32]*[.D32]" table:style-name="ce99">
            <text:p>R$ 81,98</text:p>
          </table:table-cell>
          <table:table-cell office:value-type="string" office:string-value="=E32*D32" table:formula="of:=FORMULA([.F32])" table:style-name="ce21">
            <text:p>=E32*D32</text:p>
          </table:table-cell>
          <table:table-cell table:number-columns-repeated="16377"/>
        </table:table-row>
        <table:table-row table:style-name="ro2">
          <table:table-cell office:value-type="float" office:value="15" table:style-name="ce87">
            <text:p>15</text:p>
          </table:table-cell>
          <table:table-cell office:value-type="string" table:style-name="ce100">
            <text:p>abafador de ruídos, tipo concha, 31db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73.989999999999995" table:style-name="ce90">
            <text:p>R$ 73,99</text:p>
          </table:table-cell>
          <table:table-cell office:value-type="currency" office:value="147.97999999999999" table:formula="of:=[.E33]*[.D33]" table:style-name="ce99">
            <text:p>R$ 147,98</text:p>
          </table:table-cell>
          <table:table-cell office:value-type="string" office:string-value="=E33*D33" table:formula="of:=FORMULA([.F33])" table:style-name="ce21">
            <text:p>=E33*D33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6" table:style-name="ce87">
            <text:p>16</text:p>
          </table:table-cell>
          <table:table-cell office:value-type="string" table:style-name="ce100">
            <text:p>óculos de segurança/proteção, incolor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4.7" table:style-name="ce90">
            <text:p>R$ 4,70</text:p>
          </table:table-cell>
          <table:table-cell office:value-type="currency" office:value="18.8" table:formula="of:=[.E34]*[.D34]" table:style-name="ce99">
            <text:p>R$ 18,80</text:p>
          </table:table-cell>
          <table:table-cell office:value-type="string" office:string-value="=E34*D34" table:formula="of:=FORMULA([.F34])" table:style-name="ce21">
            <text:p>=E34*D34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7" table:style-name="ce87">
            <text:p>17</text:p>
          </table:table-cell>
          <table:table-cell office:value-type="string" table:style-name="ce100">
            <text:p>óculos de proteção UV, fumê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4.7" table:style-name="ce90">
            <text:p>R$ 4,70</text:p>
          </table:table-cell>
          <table:table-cell office:value-type="currency" office:value="18.8" table:formula="of:=[.E35]*[.D35]" table:style-name="ce99">
            <text:p>R$ 18,80</text:p>
          </table:table-cell>
          <table:table-cell office:value-type="string" office:string-value="=E35*D35" table:formula="of:=FORMULA([.F35])" table:style-name="ce21">
            <text:p>=E35*D35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8" table:style-name="ce87">
            <text:p>18</text:p>
          </table:table-cell>
          <table:table-cell office:value-type="string" table:style-name="ce100">
            <text:p>protetor solar, 120ml, fator proteção 60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18" table:style-name="ce90">
            <text:p>R$ 18,00</text:p>
          </table:table-cell>
          <table:table-cell office:value-type="currency" office:value="108" table:formula="of:=[.E36]*[.D36]" table:style-name="ce99">
            <text:p>R$ 108,00</text:p>
          </table:table-cell>
          <table:table-cell office:value-type="string" office:string-value="=E36*D36" table:formula="of:=FORMULA([.F36])" table:style-name="ce21">
            <text:p>=E36*D36</text:p>
          </table:table-cell>
          <table:table-cell table:number-columns-repeated="1010" table:style-name="ce2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733.7599999999998" table:formula="of:=SUM([.F19:.F36])" table:number-columns-spanned="2" table:number-rows-spanned="1" table:style-name="ce103">
            <text:p>R$ 1.733,76</text:p>
          </table:table-cell>
          <table:covered-table-cell/>
          <table:table-cell office:value-type="string" office:string-value="=SOMA(F19:F36)" table:formula="of:=FORMULA([.E37])" table:style-name="ce21">
            <text:p>=SOMA(F19:F36)</text:p>
          </table:table-cell>
          <table:table-cell table:number-columns-repeated="1010" table:style-name="ce2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44.47999999999999" table:formula="of:=[.E37]/12" table:number-columns-spanned="2" table:number-rows-spanned="1" table:style-name="ce103">
            <text:p>R$ 144,48</text:p>
          </table:table-cell>
          <table:covered-table-cell/>
          <table:table-cell office:value-type="string" office:string-value="=E37/12" table:formula="of:=FORMULA([.E38])" table:style-name="ce21">
            <text:p>=E37/12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2">
          <table:table-cell table:number-columns-repeated="16384"/>
        </table:table-row>
        <table:table-row table:number-rows-repeated="3" table:style-name="ro2">
          <table:table-cell table:number-columns-repeated="6" table:style-name="ce21"/>
          <table:table-cell table:number-columns-repeated="1011" table:style-name="ce91"/>
          <table:table-cell table:number-columns-repeated="15367"/>
        </table:table-row>
        <table:table-row table:style-name="ro2">
          <table:table-cell table:number-columns-repeated="6" table:style-name="ce21"/>
          <table:table-cell table:style-name="ce25"/>
          <table:table-cell table:number-columns-repeated="1010" table:style-name="ce91"/>
          <table:table-cell table:number-columns-repeated="15367"/>
        </table:table-row>
        <table:table-row table:number-rows-repeated="7" table:style-name="ro2">
          <table:table-cell table:number-columns-repeated="1017" table:style-name="ce21"/>
          <table:table-cell table:number-columns-repeated="15367"/>
        </table:table-row>
        <table:table-row table:number-rows-repeated="1048525" table:style-name="ro2">
          <table:table-cell table:number-columns-repeated="16384"/>
        </table:table-row>
      </table:table>
      <table:table table:name="Trabalhador_Volante_de_Agricult" table:style-name="ta2">
        <table:table-column table:style-name="co10" table:default-cell-style-name="ce21"/>
        <table:table-column table:style-name="co11" table:default-cell-style-name="ce21"/>
        <table:table-column table:style-name="co35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36" table:default-cell-style-name="ce21"/>
        <table:table-column table:style-name="co37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77">
            <text:p>Trabalhador Volante de Agricultura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2" table:style-name="ce26">
            <text:p>2</text:p>
          </table:table-cell>
          <table:table-cell office:value-type="string" table:number-columns-spanned="2" table:number-rows-spanned="1" table:style-name="ce77">
            <text:p>6220-20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office:value-type="string" table:style-name="ce21">
            <text:p><text:s text:c="3"/>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104">
            <text:p>6220-20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2509.4699999999998" table:style-name="ce31">
            <text:p>R$ 2.509,47<text:s/>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2509.4699999999998" table:style-name="ce34">
            <text:p>R$ 2.509,47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2509.4699999999998" table:formula="of:=SUM([.I39:.I44])" table:style-name="ce37">
            <text:p>R$ 2.509,47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(1/12)*100%" table:style-name="ce41">
            <text:p>8,33%</text:p>
          </table:table-cell>
          <table:table-cell office:value-type="float" office:value="209.12249999999997" table:formula="of:=[.H53]*[.$I$45]" table:style-name="ce42">
            <text:p>209,12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Férias e Adicional de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303.64586999999995" table:formula="of:=[.H54]*[.$I$45]" table:style-name="ce42">
            <text:p>303,65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512.76836999999989" table:formula="of:=SUM([.I53:.I54])" table:style-name="ce43">
            <text:p>512,77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501.89400000000001" table:formula="of:=[.H63]*([.$I$45])" table:style-name="ce36">
            <text:p>501,89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62.736750000000001" table:formula="of:=[.H64]*([.$I$45])" table:style-name="ce36">
            <text:p>62,74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25.0947" table:formula="of:=[.H65]*([.$I$45])" table:style-name="ce36">
            <text:p>25,09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37.642049999999998" table:formula="of:=[.H66]*([.$I$45])" table:style-name="ce36">
            <text:p>37,64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25.0947" table:formula="of:=[.H67]*([.$I$45])" table:style-name="ce36">
            <text:p>25,09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5.056819999999998" table:formula="of:=[.H68]*([.$I$45])" table:style-name="ce36">
            <text:p>15,06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5.0189399999999997" table:formula="of:=[.H69]*([.$I$45])" table:style-name="ce36">
            <text:p>5,02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00.7576" table:formula="of:=[.H70]*([.$I$45])" table:style-name="ce36">
            <text:p>200,76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873.29556000000014" table:formula="of:=SUM([.I63:.I70])" table:style-name="ce43">
            <text:p>873,30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38.631799999999998" table:formula="of:=([.I78]-[.I80])" table:style-name="ce53">
            <text:p>38,63</text:p>
          </table:table-cell>
          <table:table-cell office:value-type="string" office:string-value="=(I78-I80)" table:formula="of:=FORMULA([.I79])" table:style-name="ce21">
            <text:p>=(I78-I80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50.56819999999999" table:style-name="ce54">
            <text:p>150,57</text:p>
          </table:table-cell>
          <table:table-cell office:value-type="error" office:string-value="#N/A" table:formula="of:=FORMULA([.I80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style-name="ce54">
            <text:p>572,00</text:p>
          </table:table-cell>
          <table:table-cell office:value-type="error" office:string-value="#N/A" table:formula="of:=FORMULA([.I81])" table:style-name="ce21">
            <text:p>#N/D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66.2518" table:formula="of:=([.I79]+[.I82]+[.I85]+[.I87]+[.I88]+[.I89]+[.I90])" table:style-name="ce43">
            <text:p>566,25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12.76836999999989" table:formula="of:=[.I55]" table:style-name="ce42">
            <text:p>512,77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73.29556000000014" table:formula="of:=[.I71]" table:style-name="ce42">
            <text:p>873,30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66.2518" table:formula="of:=[.I91]" table:style-name="ce42">
            <text:p>566,25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1952.31573" table:formula="of:=SUM([.I55]+[.I71]+[.I91])" table:style-name="ce55">
            <text:p>1.952,32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0.456124999999998" table:formula="of:=[.H105]*[.$I$45]" table:style-name="ce36">
            <text:p>10,46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0.83648999999999996" table:formula="of:=[.H106]*[.$I$45]" table:style-name="ce36">
            <text:p>0,84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4.2660989999999996" table:formula="of:=[.H107]*[.$I$45]" table:style-name="ce36">
            <text:p>4,27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15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48.683717999999999" table:formula="of:=[.H108]*[.$I$45]" table:style-name="ce36">
            <text:p>48,68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16.941933863999999" table:formula="of:=[.H109]*[.$I$45]" table:style-name="ce36">
            <text:p>16,94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96.112700999999987" table:formula="of:=[.H110]*[.$I$45]" table:style-name="ce36">
            <text:p>96,11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177.29706686399999" table:formula="of:=SUM([.I105:.I110])" table:style-name="ce59">
            <text:p>177,30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5"/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34.853749999999998" table:formula="of:=[.H120]*[.$I$45]" table:style-name="ce36">
            <text:p>34,85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16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0.633420000000001" table:formula="of:=[.H121]*[.$I$45]" table:style-name="ce36">
            <text:p>20,63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17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52280624999999992" table:formula="of:=[.H122]*[.$I$45]" table:style-name="ce36">
            <text:p>0,52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18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0.81557774999999988" table:formula="of:=[.H123]*[.$I$45]" table:style-name="ce36">
            <text:p>0,82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19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4.1824500000000002" table:formula="of:=[.H124]*[.$I$45]" table:style-name="ce36">
            <text:p>4,18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61.008003999999993" table:formula="of:=[.H126]*[.$I$45]" table:style-name="ce64">
            <text:p>61,01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1.008003999999993" table:formula="of:=[.I126]" table:style-name="ce42">
            <text:p>61,01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61.008003999999993" table:formula="of:=SUM([.I136:.I137])" table:style-name="ce55">
            <text:p>61,01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" table:style-name="ce65">
            <text:p>74,66</text:p>
          </table:table-cell>
          <table:table-cell office:value-type="error" office:string-value="#N/A" table:formula="of:=FORMULA([.I142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57.14666666666699" table:style-name="ce65">
            <text:p>157,15</text:p>
          </table:table-cell>
          <table:table-cell office:value-type="error" office:string-value="#N/A" table:formula="of:=FORMULA([.I143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style-name="ce65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33.10526829268323" table:formula="of:=SUM([.I142:.I145])" table:style-name="ce55">
            <text:p>233,11</text:p>
          </table:table-cell>
          <table:table-cell office:value-type="string" office:string-value="=SOMA(I142:I145)" table:formula="of:=FORMULA([.I146])" table:style-name="ce21">
            <text:p>=SOMA(I142:I145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1.5261E-2" table:style-name="ce66">
            <text:p>1,53%</text:p>
          </table:table-cell>
          <table:table-cell office:value-type="float" office:value="75.285505211400135" table:formula="of:=[.H152]*[.I172]" table:style-name="ce36">
            <text:p>75,29</text:p>
          </table:table-cell>
          <table:table-cell office:value-type="string" office:string-value="=H152*I172" table:formula="of:=FORMULA([.I152])" table:style-name="ce21">
            <text:p>=H152*I172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0.25444723104249" table:formula="of:=[.H153]*([.I152]+[.I172])" table:style-name="ce36">
            <text:p>150,25</text:p>
          </table:table-cell>
          <table:table-cell office:value-type="string" office:string-value="=H153*(I152+I172)" table:formula="of:=FORMULA([.I153])" table:style-name="ce21">
            <text:p>=H153*(I152+I172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32.065774449518436" table:formula="of:=[.I172]*[.H156]" table:style-name="ce65">
            <text:p>32,07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47.99588207470049" table:formula="of:=[.I172]*[.H157]" table:style-name="ce65">
            <text:p>148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8]*[.$I$174]" table:style-name="ce65">
            <text:p>0,00</text:p>
          </table:table-cell>
          <table:table-cell office:value-type="string" office:string-value="=H158*$I$174" table:formula="of:=FORMULA([.I158])" table:style-name="ce21">
            <text:p>=H158*$I$174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23.44280000000001" table:formula="of:=[.H159]*[.$I$174]" table:style-name="ce65">
            <text:p>223,44</text:p>
          </table:table-cell>
          <table:table-cell office:value-type="string" office:string-value="=H159*$I$174" table:formula="of:=FORMULA([.I159])" table:style-name="ce21">
            <text:p>=H159*$I$174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2176100000000001" table:formula="of:=SUM([.H152:.H159])" table:style-name="ce68">
            <text:p>12,18%</text:p>
          </table:table-cell>
          <table:table-cell office:value-type="float" office:value="629.04440896666154" table:formula="of:=SUM([.I152:.I159])" table:style-name="ce55">
            <text:p>629,04</text:p>
          </table:table-cell>
          <table:table-cell office:value-type="string" office:string-value="=SOMA(I152:I159)" table:formula="of:=FORMULA([.I160])" table:style-name="ce21">
            <text:p>=SOMA(I152:I159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2509.4699999999998" table:formula="of:=[.I45]" table:style-name="ce36">
            <text:p>2.509,47</text:p>
          </table:table-cell>
          <table:table-cell office:value-type="string" office:string-value="=I45" table:formula="of:=FORMULA([.I167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1952.31573" table:formula="of:=[.I101]" table:style-name="ce65">
            <text:p>1.952,32</text:p>
          </table:table-cell>
          <table:table-cell office:value-type="string" office:string-value="=I101" table:formula="of:=FORMULA([.I168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177.29706686399999" table:formula="of:=[.I111]" table:style-name="ce65">
            <text:p>177,30</text:p>
          </table:table-cell>
          <table:table-cell office:value-type="string" office:string-value="=I111" table:formula="of:=FORMULA([.I169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61.008003999999993" table:formula="of:=[.I138]" table:style-name="ce65">
            <text:p>61,01</text:p>
          </table:table-cell>
          <table:table-cell office:value-type="string" office:string-value="=I138" table:formula="of:=FORMULA([.I170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33.10526829268323" table:formula="of:=[.I146]" table:style-name="ce65">
            <text:p>233,11</text:p>
          </table:table-cell>
          <table:table-cell office:value-type="string" office:string-value="=I146" table:formula="of:=FORMULA([.I171])" table:style-name="ce21">
            <text:p>=I146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4933.1960691566828" table:formula="of:=SUM([.I167:.I171])" table:style-name="ce43">
            <text:p>4.933,20</text:p>
          </table:table-cell>
          <table:table-cell office:value-type="string" office:string-value="=SOMA(I167:I171)" table:formula="of:=FORMULA([.I172])" table:style-name="ce21">
            <text:p>=SOMA(I167:I171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0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629.04440896666154" table:formula="of:=[.I160]" table:style-name="ce36">
            <text:p>629,04</text:p>
          </table:table-cell>
          <table:table-cell office:value-type="string" office:string-value="=I160" table:formula="of:=FORMULA([.I173])" table:style-name="ce21">
            <text:p>=I160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5586.07" table:formula="of:=TRUNC(([.I172]+[.I152]+[.I153])/(1-SUM([.H155:.H159]));2)" table:style-name="ce71">
            <text:p>5.586,07</text:p>
          </table:table-cell>
          <table:table-cell office:value-type="string" office:string-value="=TRUNCAR((I172+I152+I153)/(1-SOMA(H155:H159));2)" table:formula="of:=FORMULA([.I174])" table:style-name="ce21">
            <text:p>=TRUNCAR((I172+I152+I153)/(1-SOMA(H155:H159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9" table:style-name="ce7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105"/>
          <table:covered-table-cell table:number-columns-repeated="8"/>
          <table:table-cell table:number-columns-repeated="16375"/>
        </table:table-row>
        <table:table-row table:style-name="ro2">
          <table:table-cell table:number-columns-repeated="8" table:style-name="ce72"/>
          <table:table-cell table:style-name="ce73"/>
          <table:table-cell table:number-columns-repeated="16375"/>
        </table:table-row>
        <table:table-row table:number-rows-repeated="1048398" table:style-name="ro2">
          <table:table-cell table:number-columns-repeated="16384"/>
        </table:table-row>
      </table:table>
      <table:table table:name="Uniformes_e_EPIs_-_Trabalhador_" table:style-name="ta3">
        <table:table-column table:style-name="co20" table:default-cell-style-name="ce23"/>
        <table:table-column table:style-name="co21" table:default-cell-style-name="ce21"/>
        <table:table-column table:style-name="co8" table:default-cell-style-name="ce21"/>
        <table:table-column table:style-name="co22" table:default-cell-style-name="ce21"/>
        <table:table-column table:style-name="co23" table:default-cell-style-name="ce21"/>
        <table:table-column table:style-name="co24" table:default-cell-style-name="ce21"/>
        <table:table-column table:style-name="co25" table:default-cell-style-name="ce21"/>
        <table:table-column table:style-name="co7" table:number-columns-repeated="237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9" table:number-columns-repeated="15367" table:default-cell-style-name="ce1"/>
        <table:table-row table:style-name="ro1">
          <table:table-cell office:value-type="string" table:number-columns-spanned="6" table:number-rows-spanned="1" table:style-name="ce76">
            <text:p>Trabalhador Volante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92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E8]*[.D8]" table:style-name="ce90">
            <text:p>R$ 1,50</text:p>
          </table:table-cell>
          <table:table-cell office:value-type="string" office:string-value="=E8*D8" table:formula="of:=FORMULA([.F8])" table:style-name="ce21">
            <text:p>=E8*D8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3">
            <text:p>Porta crachá com trava de segurança</text:p>
          </table:table-cell>
          <table:table-cell office:value-type="string" table:style-name="ce94">
            <text:p>Unid.</text:p>
          </table:table-cell>
          <table:table-cell office:value-type="float" office:value="1" table:style-name="ce94">
            <text:p>1</text:p>
          </table:table-cell>
          <table:table-cell office:value-type="currency" office:value="2.5" table:style-name="ce95">
            <text:p>R$ 2,50</text:p>
          </table:table-cell>
          <table:table-cell office:value-type="currency" office:value="2.5" table:formula="of:=[.E9]*[.D9]" table:style-name="ce96">
            <text:p>R$ 2,50</text:p>
          </table:table-cell>
          <table:table-cell office:value-type="string" office:string-value="=E9*D9" table:formula="of:=FORMULA([.F9])" table:style-name="ce21">
            <text:p>=E9*D9</text:p>
          </table:table-cell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number-columns-repeated="1011" table:style-name="ce91"/>
          <table:table-cell table:number-columns-repeated="15367"/>
        </table:table-row>
        <table:table-row table:number-rows-repeated="2" table:style-name="ro2">
          <table:table-cell table:style-name="ce23"/>
          <table:table-cell table:number-columns-repeated="5" table:style-name="ce21"/>
          <table:table-cell table:style-name="ce25"/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93">
            <text:p>luva para procedimento não cirúrgico látex</text:p>
          </table:table-cell>
          <table:table-cell office:value-type="string" table:style-name="ce94">
            <text:p>Par</text:p>
          </table:table-cell>
          <table:table-cell office:value-type="float" office:value="200" table:style-name="ce94">
            <text:p>200</text:p>
          </table:table-cell>
          <table:table-cell office:value-type="currency" office:value="0.76" table:style-name="ce106">
            <text:p>R$ 0,76</text:p>
          </table:table-cell>
          <table:table-cell office:value-type="currency" office:value="152" table:formula="of:=[.E19]*[.D19]" table:style-name="ce106">
            <text:p>R$ 152,00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7">
            <text:p>luva vaqueta de segurança vaqueta</text:p>
          </table:table-cell>
          <table:table-cell office:value-type="string" table:style-name="ce98">
            <text:p>Par</text:p>
          </table:table-cell>
          <table:table-cell office:value-type="float" office:value="4" table:style-name="ce98">
            <text:p>4</text:p>
          </table:table-cell>
          <table:table-cell office:value-type="currency" office:value="18.829999999999998" table:style-name="ce99">
            <text:p>R$ 18,83</text:p>
          </table:table-cell>
          <table:table-cell office:value-type="currency" office:value="75.319999999999993" table:formula="of:=[.E20]*[.D20]" table:style-name="ce106">
            <text:p>R$ 75,32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92">
            <text:p>luva tricotada com palma antiderrapante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9.8000000000000007" table:style-name="ce90">
            <text:p>R$ 9,80</text:p>
          </table:table-cell>
          <table:table-cell office:value-type="currency" office:value="39.200000000000003" table:formula="of:=[.E21]*[.D21]" table:style-name="ce106">
            <text:p>R$ 39,2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2">
            <text:p>luva latex cano curto</text:p>
          </table:table-cell>
          <table:table-cell office:value-type="string" table:style-name="ce67">
            <text:p>Par</text:p>
          </table:table-cell>
          <table:table-cell office:value-type="float" office:value="8" table:style-name="ce89">
            <text:p>8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0.88" table:formula="of:=[.E22]*[.D22]" table:style-name="ce106">
            <text:p>R$ 20,88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2">
          <table:table-cell office:value-type="float" office:value="5" table:style-name="ce87">
            <text:p>5</text:p>
          </table:table-cell>
          <table:table-cell office:value-type="string" table:style-name="ce93">
            <text:p>luva nitrilica cano longo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44" table:style-name="ce90">
            <text:p>R$ 44,00</text:p>
          </table:table-cell>
          <table:table-cell office:value-type="currency" office:value="88" table:formula="of:=[.E23]*[.D23]" table:style-name="ce106">
            <text:p>R$ 88,0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2">
          <table:table-cell office:value-type="float" office:value="6" table:style-name="ce87">
            <text:p>6</text:p>
          </table:table-cell>
          <table:table-cell office:value-type="string" table:style-name="ce93">
            <text:p>luva de algodão com banho de latex corrugado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4" table:style-name="ce90">
            <text:p>R$ 4,00</text:p>
          </table:table-cell>
          <table:table-cell office:value-type="currency" office:value="24" table:formula="of:=[.E24]*[.D24]" table:style-name="ce106">
            <text:p>R$ 24,00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2">
          <table:table-cell office:value-type="float" office:value="7" table:style-name="ce87">
            <text:p>7</text:p>
          </table:table-cell>
          <table:table-cell office:value-type="string" table:style-name="ce93">
            <text:p>kit conjunto para aplicação de agrotóxicos contendo: bone árabe, viseira, camisa, calça e avental de poliester repelente</text:p>
          </table:table-cell>
          <table:table-cell office:value-type="string" table:style-name="ce67">
            <text:p>Conjunto</text:p>
          </table:table-cell>
          <table:table-cell office:value-type="float" office:value="2" table:style-name="ce89">
            <text:p>2</text:p>
          </table:table-cell>
          <table:table-cell office:value-type="currency" office:value="123.5" table:style-name="ce90">
            <text:p>R$ 123,50</text:p>
          </table:table-cell>
          <table:table-cell office:value-type="currency" office:value="247" table:formula="of:=[.E25]*[.D25]" table:style-name="ce106">
            <text:p>R$ 247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2">
          <table:table-cell office:value-type="float" office:value="8" table:style-name="ce87">
            <text:p>8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26" table:style-name="ce89">
            <text:p>26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43.68" table:formula="of:=[.E26]*[.D26]" table:style-name="ce106">
            <text:p>R$ 43,68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2">
          <table:table-cell office:value-type="float" office:value="9" table:style-name="ce87">
            <text:p>9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26" table:style-name="ce89">
            <text:p>26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43.68" table:formula="of:=[.E27]*[.D27]" table:style-name="ce106">
            <text:p>R$ 43,68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2">
          <table:table-cell office:value-type="float" office:value="10" table:style-name="ce87">
            <text:p>10</text:p>
          </table:table-cell>
          <table:table-cell office:value-type="string" table:style-name="ce93">
            <text:p>máscara para pulverização de agrotóxicos e pesticidas com duplo filtro e com carvão ativado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0" table:style-name="ce90">
            <text:p>R$ 150,00</text:p>
          </table:table-cell>
          <table:table-cell office:value-type="currency" office:value="300" table:formula="of:=[.E28]*[.D28]" table:style-name="ce106">
            <text:p>R$ 300,00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2">
          <table:table-cell office:value-type="float" office:value="11" table:style-name="ce87">
            <text:p>11</text:p>
          </table:table-cell>
          <table:table-cell office:value-type="string" table:style-name="ce93">
            <text:p>boné árabe em helanca p/ proteção ao sol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62.56" table:formula="of:=[.E29]*[.D29]" table:style-name="ce106">
            <text:p>R$ 62,56</text:p>
          </table:table-cell>
          <table:table-cell office:value-type="string" table:style-name="ce21">
            <text:p><text:s text:c="2"/></text:p>
          </table:table-cell>
          <table:table-cell table:number-columns-repeated="16377"/>
        </table:table-row>
        <table:table-row table:style-name="ro2">
          <table:table-cell office:value-type="float" office:value="12" table:style-name="ce87">
            <text:p>12</text:p>
          </table:table-cell>
          <table:table-cell office:value-type="string" table:style-name="ce93">
            <text:p>avental de raspa de 1,20m x 0,60m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20.76" table:style-name="ce90">
            <text:p>R$ 20,76</text:p>
          </table:table-cell>
          <table:table-cell office:value-type="currency" office:value="41.52" table:formula="of:=[.E30]*[.D30]" table:style-name="ce106">
            <text:p>R$ 41,52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2">
          <table:table-cell office:value-type="float" office:value="13" table:style-name="ce87">
            <text:p>13</text:p>
          </table:table-cell>
          <table:table-cell office:value-type="string" table:style-name="ce93">
            <text:p>botina com bico de plástico, em couro preto vulcaflex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42.9" table:style-name="ce90">
            <text:p>R$ 42,90</text:p>
          </table:table-cell>
          <table:table-cell office:value-type="currency" office:value="257.39999999999998" table:formula="of:=[.E31]*[.D31]" table:style-name="ce106">
            <text:p>R$ 257,4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2">
          <table:table-cell office:value-type="float" office:value="14" table:style-name="ce87">
            <text:p>14</text:p>
          </table:table-cell>
          <table:table-cell office:value-type="string" table:style-name="ce93">
            <text:p>bota de borracha cano longo – tipo 7 léguas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57.48" table:style-name="ce90">
            <text:p>R$ 57,48</text:p>
          </table:table-cell>
          <table:table-cell office:value-type="currency" office:value="114.96" table:formula="of:=[.E32]*[.D32]" table:style-name="ce106">
            <text:p>R$ 114,96</text:p>
          </table:table-cell>
          <table:table-cell office:value-type="string" office:string-value="=E32*D32" table:formula="of:=FORMULA([.F32])" table:style-name="ce21">
            <text:p>=E32*D32</text:p>
          </table:table-cell>
          <table:table-cell table:number-columns-repeated="16377"/>
        </table:table-row>
        <table:table-row table:style-name="ro2">
          <table:table-cell office:value-type="float" office:value="15" table:style-name="ce87">
            <text:p>15</text:p>
          </table:table-cell>
          <table:table-cell office:value-type="string" table:style-name="ce93">
            <text:p>Perneira 5 hastes em polipropileno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40.99" table:style-name="ce90">
            <text:p>R$ 40,99</text:p>
          </table:table-cell>
          <table:table-cell office:value-type="currency" office:value="81.98" table:formula="of:=[.E33]*[.D33]" table:style-name="ce106">
            <text:p>R$ 81,98</text:p>
          </table:table-cell>
          <table:table-cell office:value-type="string" office:string-value="=E33*D33" table:formula="of:=FORMULA([.F33])" table:style-name="ce21">
            <text:p>=E33*D33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6" table:style-name="ce87">
            <text:p>16</text:p>
          </table:table-cell>
          <table:table-cell office:value-type="string" table:style-name="ce93">
            <text:p>abafador de ruídos, tipo concha, 31 db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73.989999999999995" table:style-name="ce90">
            <text:p>R$ 73,99</text:p>
          </table:table-cell>
          <table:table-cell office:value-type="currency" office:value="147.97999999999999" table:formula="of:=[.E34]*[.D34]" table:style-name="ce106">
            <text:p>R$ 147,98</text:p>
          </table:table-cell>
          <table:table-cell office:value-type="string" office:string-value="=E34*D34" table:formula="of:=FORMULA([.F34])" table:style-name="ce21">
            <text:p>=E34*D34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7" table:style-name="ce87">
            <text:p>17</text:p>
          </table:table-cell>
          <table:table-cell office:value-type="string" table:style-name="ce93">
            <text:p>óculos de segurança/proteção, incolor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4.7" table:style-name="ce90">
            <text:p>R$ 4,70</text:p>
          </table:table-cell>
          <table:table-cell office:value-type="currency" office:value="18.8" table:formula="of:=[.E35]*[.D35]" table:style-name="ce106">
            <text:p>R$ 18,80</text:p>
          </table:table-cell>
          <table:table-cell office:value-type="string" office:string-value="=E35*D35" table:formula="of:=FORMULA([.F35])" table:style-name="ce21">
            <text:p>=E35*D35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8" table:style-name="ce87">
            <text:p>18</text:p>
          </table:table-cell>
          <table:table-cell office:value-type="string" table:style-name="ce93">
            <text:p>óculos de proteção UV, fumê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4.7" table:style-name="ce90">
            <text:p>R$ 4,70</text:p>
          </table:table-cell>
          <table:table-cell office:value-type="currency" office:value="18.8" table:formula="of:=[.E36]*[.D36]" table:style-name="ce106">
            <text:p>R$ 18,80</text:p>
          </table:table-cell>
          <table:table-cell office:value-type="string" office:string-value="=E36*D36" table:formula="of:=FORMULA([.F36])" table:style-name="ce21">
            <text:p>=E36*D36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9" table:style-name="ce87">
            <text:p>19</text:p>
          </table:table-cell>
          <table:table-cell office:value-type="string" table:style-name="ce93">
            <text:p>protetor solar, 120ml, fator proteção 60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18" table:style-name="ce90">
            <text:p>R$ 18,00</text:p>
          </table:table-cell>
          <table:table-cell office:value-type="currency" office:value="108" table:formula="of:=[.E37]*[.D37]" table:style-name="ce106">
            <text:p>R$ 108,00</text:p>
          </table:table-cell>
          <table:table-cell office:value-type="string" office:string-value="=E37*D37" table:formula="of:=FORMULA([.F37])" table:style-name="ce21">
            <text:p>=E37*D37</text:p>
          </table:table-cell>
          <table:table-cell table:number-columns-repeated="1010" table:style-name="ce2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885.7599999999998" table:formula="of:=SUM([.F19:.F37])" table:number-columns-spanned="2" table:number-rows-spanned="1" table:style-name="ce103">
            <text:p>R$ 1.885,76</text:p>
          </table:table-cell>
          <table:covered-table-cell/>
          <table:table-cell office:value-type="string" office:string-value="=SOMA(F19:F37)" table:formula="of:=FORMULA([.E38])" table:style-name="ce21">
            <text:p>=SOMA(F19:F37)</text:p>
          </table:table-cell>
          <table:table-cell table:number-columns-repeated="1010" table:style-name="ce2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57.14666666666665" table:formula="of:=[.E38]/12" table:number-columns-spanned="2" table:number-rows-spanned="1" table:style-name="ce103">
            <text:p>R$ 157,15</text:p>
          </table:table-cell>
          <table:covered-table-cell/>
          <table:table-cell office:value-type="string" office:string-value="=E38/12" table:formula="of:=FORMULA([.E39])" table:style-name="ce21">
            <text:p>=E38/12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2">
          <table:table-cell table:number-columns-repeated="16384"/>
        </table:table-row>
        <table:table-row table:number-rows-repeated="3" table:style-name="ro2">
          <table:table-cell table:number-columns-repeated="6" table:style-name="ce21"/>
          <table:table-cell table:number-columns-repeated="1011" table:style-name="ce91"/>
          <table:table-cell table:number-columns-repeated="15367"/>
        </table:table-row>
        <table:table-row table:style-name="ro2">
          <table:table-cell table:number-columns-repeated="6" table:style-name="ce21"/>
          <table:table-cell table:style-name="ce25"/>
          <table:table-cell table:number-columns-repeated="1010" table:style-name="ce91"/>
          <table:table-cell table:number-columns-repeated="15367"/>
        </table:table-row>
        <table:table-row table:number-rows-repeated="7" table:style-name="ro2">
          <table:table-cell table:number-columns-repeated="1017" table:style-name="ce21"/>
          <table:table-cell table:number-columns-repeated="15367"/>
        </table:table-row>
        <table:table-row table:number-rows-repeated="1048524" table:style-name="ro2">
          <table:table-cell table:number-columns-repeated="16384"/>
        </table:table-row>
      </table:table>
      <table:table table:name="Vaqueiro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38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Vaqueiro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4" table:style-name="ce26">
            <text:p>4</text:p>
          </table:table-cell>
          <table:table-cell office:value-type="string" table:number-columns-spanned="2" table:number-rows-spanned="1" table:style-name="ce77">
            <text:p>6231-10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6231-10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2338.36" table:style-name="ce31">
            <text:p>R$ 2.338,36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2338.36" table:style-name="ce34">
            <text:p>R$ 2.338,36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2338.36" table:formula="of:=SUM([.I39:.I44])" table:style-name="ce37">
            <text:p>R$ 2.338,36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194.86333333333334" table:formula="of:=[.H53]*[.$I$45]" table:style-name="ce42">
            <text:p>194,86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282.94155999999998" table:formula="of:=[.H54]*[.$I$45]" table:style-name="ce42">
            <text:p>282,94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477.80489333333333" table:formula="of:=SUM([.I53:.I54])" table:style-name="ce43">
            <text:p>477,80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467.67200000000003" table:formula="of:=[.H63]*([.$I$45])" table:style-name="ce36">
            <text:p>467,67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58.459000000000003" table:formula="of:=[.H64]*([.$I$45])" table:style-name="ce36">
            <text:p>58,46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23.383600000000001" table:formula="of:=[.H65]*([.$I$45])" table:style-name="ce36">
            <text:p>23,38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35.075400000000002" table:formula="of:=[.H66]*([.$I$45])" table:style-name="ce36">
            <text:p>35,08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23.383600000000001" table:formula="of:=[.H67]*([.$I$45])" table:style-name="ce36">
            <text:p>23,38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4.03016" table:formula="of:=[.H68]*([.$I$45])" table:style-name="ce36">
            <text:p>14,03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4.6767200000000004" table:formula="of:=[.H69]*([.$I$45])" table:style-name="ce36">
            <text:p>4,68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187.06880000000001" table:formula="of:=[.H70]*([.$I$45])" table:style-name="ce36">
            <text:p>187,07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813.74928000000023" table:formula="of:=SUM([.I63:.I70])" table:style-name="ce43">
            <text:p>813,75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48.898399999999981" table:formula="of:=IF([.I78]-[.I80]&gt;0; ([.I78]-[.I80]))" table:style-name="ce53">
            <text:p>48,90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40.30160000000001" table:style-name="ce54">
            <text:p>140,30</text:p>
          </table:table-cell>
          <table:table-cell office:value-type="error" office:string-value="#N/A" table:formula="of:=FORMULA([.I80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style-name="ce54">
            <text:p>572,00</text:p>
          </table:table-cell>
          <table:table-cell office:value-type="error" office:string-value="#N/A" table:formula="of:=FORMULA([.I81])" table:style-name="ce21">
            <text:p>#N/D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76.51839999999993" table:formula="of:=([.I79]+[.I82]+[.I85]+[.I87]+[.I88]+[.I89]+[.I90])" table:style-name="ce43">
            <text:p>576,52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477.80489333333333" table:formula="of:=[.I55]" table:style-name="ce42">
            <text:p>477,80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13.74928000000023" table:formula="of:=[.I71]" table:style-name="ce42">
            <text:p>813,75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6.51839999999993" table:formula="of:=[.I91]" table:style-name="ce42">
            <text:p>576,52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1868.0725733333334" table:formula="of:=SUM([.I55]+[.I71]+[.I91])" table:style-name="ce55">
            <text:p>1.868,07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9.7431666666666672" table:formula="of:=[.H105]*[.$I$45]" table:style-name="ce36">
            <text:p>9,74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0.77945333333333333" table:formula="of:=[.H106]*[.$I$45]" table:style-name="ce36">
            <text:p>0,78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3.975212" table:formula="of:=[.H107]*[.$I$45]" table:style-name="ce36">
            <text:p>3,98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15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45.364184000000002" table:formula="of:=[.H108]*[.$I$45]" table:style-name="ce36">
            <text:p>45,36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15.786736032000002" table:formula="of:=[.H109]*[.$I$45]" table:style-name="ce36">
            <text:p>15,79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89.559188000000006" table:formula="of:=[.H110]*[.$I$45]" table:style-name="ce36">
            <text:p>89,56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165.20794003200001" table:formula="of:=SUM([.I105:.I110])" table:style-name="ce59">
            <text:p>165,21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32.477222222222224" table:formula="of:=[.H120]*[.$I$45]" table:style-name="ce36">
            <text:p>32,48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22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19.226515555555558" table:formula="of:=[.H121]*[.$I$45]" table:style-name="ce36">
            <text:p>19,23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23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4871583333333333" table:formula="of:=[.H122]*[.$I$45]" table:style-name="ce36">
            <text:p>0,49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24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0.75996700000000006" table:formula="of:=[.H123]*[.$I$45]" table:style-name="ce36">
            <text:p>0,76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19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3.8972666666666673" table:formula="of:=[.H124]*[.$I$45]" table:style-name="ce36">
            <text:p>3,90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56.848129777777778" table:formula="of:=[.H126]*[.$I$45]" table:style-name="ce64">
            <text:p>56,85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6.848129777777778" table:formula="of:=[.I126]" table:style-name="ce42">
            <text:p>56,85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56.848129777777778" table:formula="of:=SUM([.I136:.I137])" table:style-name="ce55">
            <text:p>56,85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0000000000011" table:formula="of:=['Uniforme_e_EPIs_-_Vaqueiro'.E11]" table:style-name="ce65">
            <text:p>74,66</text:p>
          </table:table-cell>
          <table:table-cell office:value-type="string" office:string-value="='Uniforme_e_EPIs_-_Vaqueiro'!E11" table:formula="of:=FORMULA([.I142])" table:style-name="ce21">
            <text:p>='Uniforme_e_EPIs_-_Vaqueiro'!E1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57.14666666666665" table:formula="of:=['Uniforme_e_EPIs_-_Vaqueiro'.E39]" table:style-name="ce65">
            <text:p>157,15</text:p>
          </table:table-cell>
          <table:table-cell office:value-type="string" office:string-value="='Uniforme_e_EPIs_-_Vaqueiro'!E39" table:formula="of:=FORMULA([.I143])" table:style-name="ce21">
            <text:p>='Uniforme_e_EPIs_-_Vaqueiro'!E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style-name="ce65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33.10526829268292" table:formula="of:=SUM([.I142:.I145])" table:style-name="ce55">
            <text:p>233,11</text:p>
          </table:table-cell>
          <table:table-cell office:value-type="string" office:string-value="=SOMA(I142:I145)" table:formula="of:=FORMULA([.I146])" table:style-name="ce21">
            <text:p>=SOMA(I142:I145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1.5232000000000001E-2" table:style-name="ce66">
            <text:p>1,52%</text:p>
          </table:table-cell>
          <table:table-cell office:value-type="float" office:value="71.00539845899003" table:formula="of:=[.H152]*[.I172]" table:style-name="ce36">
            <text:p>71,01</text:p>
          </table:table-cell>
          <table:table-cell office:value-type="string" office:string-value="=H152*I172" table:formula="of:=FORMULA([.I152])" table:style-name="ce21">
            <text:p>=H152*I172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41.97797929684353" table:formula="of:=[.H153]*([.I152]+[.I172])" table:style-name="ce36">
            <text:p>141,98</text:p>
          </table:table-cell>
          <table:table-cell office:value-type="string" office:string-value="=H153*(I152+I172)" table:formula="of:=FORMULA([.I153])" table:style-name="ce21">
            <text:p>=H153*(I152+I172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30.300360424332663" table:formula="of:=[.I172]*[.H156]" table:style-name="ce65">
            <text:p>30,30</text:p>
          </table:table-cell>
          <table:table-cell office:value-type="string" office:string-value="=I172*H156" table:formula="of:=FORMULA([.I156])" table:style-name="ce21">
            <text:p>=I172*H156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39.84781734307381" table:formula="of:=[.I172]*[.H157]" table:style-name="ce65">
            <text:p>139,85</text:p>
          </table:table-cell>
          <table:table-cell office:value-type="string" office:string-value="=I172*H157" table:formula="of:=FORMULA([.I157])" table:style-name="ce21">
            <text:p>=I172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8]*[.$I$174]" table:style-name="ce65">
            <text:p>0,00</text:p>
          </table:table-cell>
          <table:table-cell office:value-type="string" office:string-value="=H158*$I$174" table:formula="of:=FORMULA([.I158])" table:style-name="ce21">
            <text:p>=H158*$I$174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11.13480000000001" table:formula="of:=[.H159]*[.$I$174]" table:style-name="ce65">
            <text:p>211,13</text:p>
          </table:table-cell>
          <table:table-cell office:value-type="string" office:string-value="=H159*$I$174" table:formula="of:=FORMULA([.I159])" table:style-name="ce21">
            <text:p>=H159*$I$174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2173200000000001" table:formula="of:=SUM([.H152:.H159])" table:style-name="ce68">
            <text:p>12,17%</text:p>
          </table:table-cell>
          <table:table-cell office:value-type="float" office:value="594.26635552324001" table:formula="of:=SUM([.I152:.I159])" table:style-name="ce55">
            <text:p>594,27</text:p>
          </table:table-cell>
          <table:table-cell office:value-type="string" office:string-value="=SOMA(I152:I159)" table:formula="of:=FORMULA([.I160])" table:style-name="ce21">
            <text:p>=SOMA(I152:I159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2338.36" table:formula="of:=[.I45]" table:style-name="ce36">
            <text:p>2.338,36</text:p>
          </table:table-cell>
          <table:table-cell office:value-type="string" office:string-value="=I45" table:formula="of:=FORMULA([.I167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1868.0725733333334" table:formula="of:=[.I101]" table:style-name="ce65">
            <text:p>1.868,07</text:p>
          </table:table-cell>
          <table:table-cell office:value-type="string" office:string-value="=I101" table:formula="of:=FORMULA([.I168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165.20794003200001" table:formula="of:=[.I111]" table:style-name="ce65">
            <text:p>165,21</text:p>
          </table:table-cell>
          <table:table-cell office:value-type="string" office:string-value="=I111" table:formula="of:=FORMULA([.I169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56.848129777777778" table:formula="of:=[.I138]" table:style-name="ce65">
            <text:p>56,85</text:p>
          </table:table-cell>
          <table:table-cell office:value-type="string" office:string-value="=I138" table:formula="of:=FORMULA([.I170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33.10526829268292" table:formula="of:=[.I146]" table:style-name="ce65">
            <text:p>233,11</text:p>
          </table:table-cell>
          <table:table-cell office:value-type="string" office:string-value="=I146" table:formula="of:=FORMULA([.I171])" table:style-name="ce21">
            <text:p>=I146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4661.5939114357943" table:formula="of:=SUM([.I167:.I171])" table:style-name="ce43">
            <text:p>4.661,59</text:p>
          </table:table-cell>
          <table:table-cell office:value-type="string" office:string-value="=SOMA(I167:I171)" table:formula="of:=FORMULA([.I172])" table:style-name="ce21">
            <text:p>=SOMA(I167:I171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0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594.26635552324001" table:formula="of:=[.I160]" table:style-name="ce36">
            <text:p>594,27</text:p>
          </table:table-cell>
          <table:table-cell office:value-type="string" office:string-value="=I160" table:formula="of:=FORMULA([.I173])" table:style-name="ce21">
            <text:p>=I160</text:p>
          </table:table-cell>
          <table:table-cell table:number-columns-repeated="358" table:style-name="ce21"/>
          <table:table-cell table:number-columns-repeated="16016"/>
        </table:table-row>
        <table:table-row table:style-name="ro25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5278.37" table:formula="of:=TRUNC(([.I172]+[.I152]+[.I153])/(1-SUM([.H155:.H159]));2)" table:style-name="ce71">
            <text:p>5.278,37</text:p>
          </table:table-cell>
          <table:table-cell office:value-type="string" office:string-value="=TRUNCAR((I172+I152+I153)/(1-SOMA(H155:H159));2)" table:formula="of:=FORMULA([.I174])" table:style-name="ce21">
            <text:p>=TRUNCAR((I172+I152+I153)/(1-SOMA(H155:H159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style-name="ro2">
          <table:table-cell table:number-columns-repeated="8" table:style-name="ce21"/>
          <table:table-cell table:style-name="ce107"/>
          <table:table-cell table:number-columns-repeated="16375"/>
        </table:table-row>
        <table:table-row table:number-rows-repeated="1048398" table:style-name="ro2">
          <table:table-cell table:number-columns-repeated="16384"/>
        </table:table-row>
      </table:table>
      <table:table table:name="Uniforme_e_EPIs_-_Vaqueiro" table:style-name="ta2">
        <table:table-column table:style-name="co20" table:default-cell-style-name="ce23"/>
        <table:table-column table:style-name="co21" table:default-cell-style-name="ce21"/>
        <table:table-column table:style-name="co8" table:default-cell-style-name="ce21"/>
        <table:table-column table:style-name="co22" table:default-cell-style-name="ce21"/>
        <table:table-column table:style-name="co23" table:default-cell-style-name="ce21"/>
        <table:table-column table:style-name="co24" table:default-cell-style-name="ce21"/>
        <table:table-column table:style-name="co25" table:default-cell-style-name="ce21"/>
        <table:table-column table:style-name="co7" table:number-columns-repeated="237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9" table:number-columns-repeated="15367" table:default-cell-style-name="ce1"/>
        <table:table-row table:style-name="ro1">
          <table:table-cell office:value-type="string" table:number-columns-spanned="6" table:number-rows-spanned="1" table:style-name="ce76">
            <text:p>Vaqueiro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E8]*[.D8]" table:style-name="ce90">
            <text:p>R$ 1,50</text:p>
          </table:table-cell>
          <table:table-cell office:value-type="string" office:string-value="=E8*D8" table:formula="of:=FORMULA([.F8])" table:style-name="ce21">
            <text:p>=E8*D8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2">
            <text:p>porta crachá com trava de segurança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2.5" table:style-name="ce90">
            <text:p>R$ 2,50</text:p>
          </table:table-cell>
          <table:table-cell office:value-type="currency" office:value="2.5" table:formula="of:=[.D9]*[.E9]" table:style-name="ce90">
            <text:p>R$ 2,50</text:p>
          </table:table-cell>
          <table:table-cell office:value-type="string" office:string-value="=D9*E9" table:formula="of:=FORMULA([.F9])" table:style-name="ce21">
            <text:p>=D9*E9</text:p>
          </table:table-cell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number-columns-repeated="1011" table:style-name="ce91"/>
          <table:table-cell table:number-columns-repeated="15367"/>
        </table:table-row>
        <table:table-row table:number-rows-repeated="2" table:style-name="ro2">
          <table:table-cell table:style-name="ce23"/>
          <table:table-cell table:number-columns-repeated="5" table:style-name="ce21"/>
          <table:table-cell table:style-name="ce25"/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Semestre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93">
            <text:p>luva para procedimento não cirúrgico látex</text:p>
          </table:table-cell>
          <table:table-cell office:value-type="string" table:style-name="ce94">
            <text:p>Par</text:p>
          </table:table-cell>
          <table:table-cell office:value-type="float" office:value="200" table:style-name="ce94">
            <text:p>200</text:p>
          </table:table-cell>
          <table:table-cell office:value-type="currency" office:value="0.76" table:style-name="ce106">
            <text:p>R$ 0,76</text:p>
          </table:table-cell>
          <table:table-cell office:value-type="currency" office:value="152" table:formula="of:=[.E19]*[.D19]" table:style-name="ce106">
            <text:p>R$ 152,00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7">
            <text:p>luva vaqueta de segurança vaqueta</text:p>
          </table:table-cell>
          <table:table-cell office:value-type="string" table:style-name="ce98">
            <text:p>Par</text:p>
          </table:table-cell>
          <table:table-cell office:value-type="float" office:value="4" table:style-name="ce98">
            <text:p>4</text:p>
          </table:table-cell>
          <table:table-cell office:value-type="currency" office:value="18.829999999999998" table:style-name="ce99">
            <text:p>R$ 18,83</text:p>
          </table:table-cell>
          <table:table-cell office:value-type="currency" office:value="75.319999999999993" table:formula="of:=[.E20]*[.D20]" table:style-name="ce106">
            <text:p>R$ 75,32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92">
            <text:p>luva tricotada com palma antiderrapante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9.8000000000000007" table:style-name="ce90">
            <text:p>R$ 9,80</text:p>
          </table:table-cell>
          <table:table-cell office:value-type="currency" office:value="39.200000000000003" table:formula="of:=[.E21]*[.D21]" table:style-name="ce106">
            <text:p>R$ 39,2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2">
            <text:p>luva latex cano curto</text:p>
          </table:table-cell>
          <table:table-cell office:value-type="string" table:style-name="ce67">
            <text:p>Par</text:p>
          </table:table-cell>
          <table:table-cell office:value-type="float" office:value="8" table:style-name="ce89">
            <text:p>8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0.88" table:formula="of:=[.E22]*[.D22]" table:style-name="ce106">
            <text:p>R$ 20,88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2">
          <table:table-cell office:value-type="float" office:value="5" table:style-name="ce87">
            <text:p>5</text:p>
          </table:table-cell>
          <table:table-cell office:value-type="string" table:style-name="ce93">
            <text:p>luva nitrilica cano longo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44" table:style-name="ce90">
            <text:p>R$ 44,00</text:p>
          </table:table-cell>
          <table:table-cell office:value-type="currency" office:value="88" table:formula="of:=[.E23]*[.D23]" table:style-name="ce106">
            <text:p>R$ 88,0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2">
          <table:table-cell office:value-type="float" office:value="6" table:style-name="ce87">
            <text:p>6</text:p>
          </table:table-cell>
          <table:table-cell office:value-type="string" table:style-name="ce93">
            <text:p>luva de algodão com banho de latex corrugado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4" table:style-name="ce90">
            <text:p>R$ 4,00</text:p>
          </table:table-cell>
          <table:table-cell office:value-type="currency" office:value="24" table:formula="of:=[.E24]*[.D24]" table:style-name="ce106">
            <text:p>R$ 24,00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2">
          <table:table-cell office:value-type="float" office:value="7" table:style-name="ce87">
            <text:p>7</text:p>
          </table:table-cell>
          <table:table-cell office:value-type="string" table:style-name="ce93">
            <text:p>kit conjunto para aplicação de agrotóxicos contendo: bone árabe, viseira, camisa, calça e avental de poliester repelente</text:p>
          </table:table-cell>
          <table:table-cell office:value-type="string" table:style-name="ce67">
            <text:p>Conjunto</text:p>
          </table:table-cell>
          <table:table-cell office:value-type="float" office:value="2" table:style-name="ce89">
            <text:p>2</text:p>
          </table:table-cell>
          <table:table-cell office:value-type="currency" office:value="123.5" table:style-name="ce90">
            <text:p>R$ 123,50</text:p>
          </table:table-cell>
          <table:table-cell office:value-type="currency" office:value="247" table:formula="of:=[.E25]*[.D25]" table:style-name="ce106">
            <text:p>R$ 247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2">
          <table:table-cell office:value-type="float" office:value="8" table:style-name="ce87">
            <text:p>8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26" table:style-name="ce89">
            <text:p>26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43.68" table:formula="of:=[.E26]*[.D26]" table:style-name="ce106">
            <text:p>R$ 43,68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2">
          <table:table-cell office:value-type="float" office:value="9" table:style-name="ce87">
            <text:p>9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26" table:style-name="ce89">
            <text:p>26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43.68" table:formula="of:=[.E27]*[.D27]" table:style-name="ce106">
            <text:p>R$ 43,68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2">
          <table:table-cell office:value-type="float" office:value="10" table:style-name="ce87">
            <text:p>10</text:p>
          </table:table-cell>
          <table:table-cell office:value-type="string" table:style-name="ce93">
            <text:p>máscara para pulverização de agrotóxicos e pesticidas com duplo filtro e com carvão ativado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0" table:style-name="ce90">
            <text:p>R$ 150,00</text:p>
          </table:table-cell>
          <table:table-cell office:value-type="currency" office:value="300" table:formula="of:=[.E28]*[.D28]" table:style-name="ce106">
            <text:p>R$ 300,00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2">
          <table:table-cell office:value-type="float" office:value="11" table:style-name="ce87">
            <text:p>11</text:p>
          </table:table-cell>
          <table:table-cell office:value-type="string" table:style-name="ce93">
            <text:p>boné árabe em helanca p/ proteção ao sol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62.56" table:formula="of:=[.E29]*[.D29]" table:style-name="ce106">
            <text:p>R$ 62,56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2">
          <table:table-cell office:value-type="float" office:value="12" table:style-name="ce87">
            <text:p>12</text:p>
          </table:table-cell>
          <table:table-cell office:value-type="string" table:style-name="ce93">
            <text:p>avental de raspa de 1,20m x 0,60m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20.76" table:style-name="ce90">
            <text:p>R$ 20,76</text:p>
          </table:table-cell>
          <table:table-cell office:value-type="currency" office:value="41.52" table:formula="of:=[.E30]*[.D30]" table:style-name="ce106">
            <text:p>R$ 41,52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2">
          <table:table-cell office:value-type="float" office:value="13" table:style-name="ce87">
            <text:p>13</text:p>
          </table:table-cell>
          <table:table-cell office:value-type="string" table:style-name="ce93">
            <text:p>botina com bico de plástico, em couro preto vulcaflex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42.9" table:style-name="ce90">
            <text:p>R$ 42,90</text:p>
          </table:table-cell>
          <table:table-cell office:value-type="currency" office:value="257.39999999999998" table:formula="of:=[.E31]*[.D31]" table:style-name="ce106">
            <text:p>R$ 257,4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2">
          <table:table-cell office:value-type="float" office:value="14" table:style-name="ce87">
            <text:p>14</text:p>
          </table:table-cell>
          <table:table-cell office:value-type="string" table:style-name="ce93">
            <text:p>bota de borracha cano longo – tipo 7 léguas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57.48" table:style-name="ce90">
            <text:p>R$ 57,48</text:p>
          </table:table-cell>
          <table:table-cell office:value-type="currency" office:value="114.96" table:formula="of:=[.E32]*[.D32]" table:style-name="ce106">
            <text:p>R$ 114,96</text:p>
          </table:table-cell>
          <table:table-cell office:value-type="string" office:string-value="=E32*D32" table:formula="of:=FORMULA([.F32])" table:style-name="ce21">
            <text:p>=E32*D32</text:p>
          </table:table-cell>
          <table:table-cell table:number-columns-repeated="16377"/>
        </table:table-row>
        <table:table-row table:style-name="ro2">
          <table:table-cell office:value-type="float" office:value="15" table:style-name="ce87">
            <text:p>15</text:p>
          </table:table-cell>
          <table:table-cell office:value-type="string" table:style-name="ce93">
            <text:p>Perneira 5 hastes em polipropileno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40.99" table:style-name="ce90">
            <text:p>R$ 40,99</text:p>
          </table:table-cell>
          <table:table-cell office:value-type="currency" office:value="81.98" table:formula="of:=[.E33]*[.D33]" table:style-name="ce106">
            <text:p>R$ 81,98</text:p>
          </table:table-cell>
          <table:table-cell office:value-type="string" office:string-value="=E33*D33" table:formula="of:=FORMULA([.F33])" table:style-name="ce21">
            <text:p>=E33*D33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6" table:style-name="ce87">
            <text:p>16</text:p>
          </table:table-cell>
          <table:table-cell office:value-type="string" table:style-name="ce93">
            <text:p>abafador de ruídos, tipo concha, 31 db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73.989999999999995" table:style-name="ce90">
            <text:p>R$ 73,99</text:p>
          </table:table-cell>
          <table:table-cell office:value-type="currency" office:value="147.97999999999999" table:formula="of:=[.E34]*[.D34]" table:style-name="ce106">
            <text:p>R$ 147,98</text:p>
          </table:table-cell>
          <table:table-cell office:value-type="string" office:string-value="=E34*D34" table:formula="of:=FORMULA([.F34])" table:style-name="ce21">
            <text:p>=E34*D34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7" table:style-name="ce87">
            <text:p>17</text:p>
          </table:table-cell>
          <table:table-cell office:value-type="string" table:style-name="ce93">
            <text:p>óculos de segurança/proteção, incolor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4.7" table:style-name="ce90">
            <text:p>R$ 4,70</text:p>
          </table:table-cell>
          <table:table-cell office:value-type="currency" office:value="18.8" table:formula="of:=[.E35]*[.D35]" table:style-name="ce106">
            <text:p>R$ 18,80</text:p>
          </table:table-cell>
          <table:table-cell office:value-type="string" office:string-value="=E35*D35" table:formula="of:=FORMULA([.F35])" table:style-name="ce21">
            <text:p>=E35*D35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8" table:style-name="ce87">
            <text:p>18</text:p>
          </table:table-cell>
          <table:table-cell office:value-type="string" table:style-name="ce93">
            <text:p>óculos de proteção UV, fumê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4.7" table:style-name="ce90">
            <text:p>R$ 4,70</text:p>
          </table:table-cell>
          <table:table-cell office:value-type="currency" office:value="18.8" table:formula="of:=[.E36]*[.D36]" table:style-name="ce106">
            <text:p>R$ 18,80</text:p>
          </table:table-cell>
          <table:table-cell office:value-type="string" office:string-value="=E36*D36" table:formula="of:=FORMULA([.F36])" table:style-name="ce21">
            <text:p>=E36*D36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9" table:style-name="ce87">
            <text:p>19</text:p>
          </table:table-cell>
          <table:table-cell office:value-type="string" table:style-name="ce93">
            <text:p>protetor solar, 120ml, fator proteção 60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18" table:style-name="ce90">
            <text:p>R$ 18,00</text:p>
          </table:table-cell>
          <table:table-cell office:value-type="currency" office:value="108" table:formula="of:=[.E37]*[.D37]" table:style-name="ce106">
            <text:p>R$ 108,00</text:p>
          </table:table-cell>
          <table:table-cell office:value-type="string" office:string-value="=E37*D37" table:formula="of:=FORMULA([.F37])" table:style-name="ce21">
            <text:p>=E37*D37</text:p>
          </table:table-cell>
          <table:table-cell table:number-columns-repeated="1010" table:style-name="ce2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885.7599999999998" table:formula="of:=SUM([.F19:.F37])" table:number-columns-spanned="2" table:number-rows-spanned="1" table:style-name="ce103">
            <text:p>R$ 1.885,76</text:p>
          </table:table-cell>
          <table:covered-table-cell/>
          <table:table-cell office:value-type="string" office:string-value="=SOMA(F19:F37)" table:formula="of:=FORMULA([.E38])" table:style-name="ce21">
            <text:p>=SOMA(F19:F37)</text:p>
          </table:table-cell>
          <table:table-cell table:number-columns-repeated="1010" table:style-name="ce2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57.14666666666665" table:formula="of:=[.E38]/12" table:number-columns-spanned="2" table:number-rows-spanned="1" table:style-name="ce103">
            <text:p>R$ 157,15</text:p>
          </table:table-cell>
          <table:covered-table-cell/>
          <table:table-cell office:value-type="string" office:string-value="=E38/12" table:formula="of:=FORMULA([.E39])" table:style-name="ce21">
            <text:p>=E38/12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2">
          <table:table-cell table:number-columns-repeated="16384"/>
        </table:table-row>
        <table:table-row table:number-rows-repeated="3" table:style-name="ro2">
          <table:table-cell table:number-columns-repeated="6" table:style-name="ce21"/>
          <table:table-cell table:number-columns-repeated="1011" table:style-name="ce91"/>
          <table:table-cell table:number-columns-repeated="15367"/>
        </table:table-row>
        <table:table-row table:style-name="ro2">
          <table:table-cell table:number-columns-repeated="6" table:style-name="ce21"/>
          <table:table-cell table:style-name="ce25"/>
          <table:table-cell table:number-columns-repeated="1010" table:style-name="ce91"/>
          <table:table-cell table:number-columns-repeated="15367"/>
        </table:table-row>
        <table:table-row table:number-rows-repeated="7" table:style-name="ro2">
          <table:table-cell table:number-columns-repeated="1017" table:style-name="ce21"/>
          <table:table-cell table:number-columns-repeated="15367"/>
        </table:table-row>
        <table:table-row table:number-rows-repeated="1048524" table:style-name="ro2">
          <table:table-cell table:number-columns-repeated="16384"/>
        </table:table-row>
      </table:table>
      <table:table table:name="Trabalhador_Agropecuário_em_Ger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39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77">
            <text:p>Trabalhador Agropecuário em Geral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5" table:style-name="ce26">
            <text:p>5</text:p>
          </table:table-cell>
          <table:table-cell office:value-type="string" table:number-columns-spanned="2" table:number-rows-spanned="1" table:style-name="ce77">
            <text:p>6210-05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6210-05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1711" table:style-name="ce31">
            <text:p>R$ 1.711,00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1711" table:style-name="ce34">
            <text:p>R$ 1.711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1711" table:formula="of:=SUM([.I39:.I44])" table:style-name="ce37">
            <text:p>R$ 1.711,00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142.58333333333331" table:formula="of:=[.H53]*[.$I$45]" table:style-name="ce42">
            <text:p>142,58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207.03100000000001" table:formula="of:=[.H54]*[.$I$45]" table:style-name="ce42">
            <text:p>207,03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349.61433333333332" table:formula="of:=SUM([.I53:.I54])" table:style-name="ce43">
            <text:p>349,61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342.20000000000005" table:formula="of:=[.H63]*([.$I$45])" table:style-name="ce36">
            <text:p>342,20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42.775000000000006" table:formula="of:=[.H64]*([.$I$45])" table:style-name="ce36">
            <text:p>42,78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17.11" table:formula="of:=[.H65]*([.$I$45])" table:style-name="ce36">
            <text:p>17,11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25.664999999999999" table:formula="of:=[.H66]*([.$I$45])" table:style-name="ce36">
            <text:p>25,67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17.11" table:formula="of:=[.H67]*([.$I$45])" table:style-name="ce36">
            <text:p>17,11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0.266" table:formula="of:=[.H68]*([.$I$45])" table:style-name="ce36">
            <text:p>10,27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3.4220000000000002" table:formula="of:=[.H69]*([.$I$45])" table:style-name="ce36">
            <text:p>3,42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136.88" table:formula="of:=[.H70]*([.$I$45])" table:style-name="ce36">
            <text:p>136,88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595.42800000000011" table:formula="of:=SUM([.I63:.I70])" table:style-name="ce43">
            <text:p>595,43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6.539999999999992" table:formula="of:=IF([.I78]-[.I80]&gt;0; ([.I78]-[.I80]))" table:style-name="ce53">
            <text:p>86,54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02.66" table:style-name="ce54">
            <text:p>102,66</text:p>
          </table:table-cell>
          <table:table-cell office:value-type="error" office:string-value="#N/A" table:formula="of:=FORMULA([.I80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style-name="ce54">
            <text:p>572,00</text:p>
          </table:table-cell>
          <table:table-cell office:value-type="error" office:string-value="#N/A" table:formula="of:=FORMULA([.I81])" table:style-name="ce21">
            <text:p>#N/D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614.16" table:formula="of:=([.I79]+[.I82]+[.I85]+[.I87]+[.I88]+[.I89]+[.I90])" table:style-name="ce43">
            <text:p>614,16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349.61433333333332" table:formula="of:=[.I55]" table:style-name="ce42">
            <text:p>349,61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95.42800000000011" table:formula="of:=[.I71]" table:style-name="ce42">
            <text:p>595,43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14.16" table:formula="of:=[.I91]" table:style-name="ce42">
            <text:p>614,16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1559.2023333333334" table:formula="of:=SUM([.I55]+[.I71]+[.I91])" table:style-name="ce55">
            <text:p>1.559,20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7.1291666666666664" table:formula="of:=[.H105]*[.$I$45]" table:style-name="ce36">
            <text:p>7,13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0.57033333333333336" table:formula="of:=[.H106]*[.$I$45]" table:style-name="ce36">
            <text:p>0,57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2.9086999999999996" table:formula="of:=[.H107]*[.$I$45]" table:style-name="ce36">
            <text:p>2,91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33.193400000000004" table:formula="of:=[.H108]*[.$I$45]" table:style-name="ce36">
            <text:p>33,19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11.551303200000001" table:formula="of:=[.H109]*[.$I$45]" table:style-name="ce36">
            <text:p>11,55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65.531300000000002" table:formula="of:=[.H110]*[.$I$45]" table:style-name="ce36">
            <text:p>65,53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120.8842032" table:formula="of:=SUM([.I105:.I110])" table:style-name="ce59">
            <text:p>120,88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23.763888888888889" table:formula="of:=[.H120]*[.$I$45]" table:style-name="ce36">
            <text:p>23,76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14.068222222222223" table:formula="of:=[.H121]*[.$I$45]" table:style-name="ce36">
            <text:p>14,07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35645833333333332" table:formula="of:=[.H122]*[.$I$45]" table:style-name="ce36">
            <text:p>0,36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0.55607499999999999" table:formula="of:=[.H123]*[.$I$45]" table:style-name="ce36">
            <text:p>0,56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2.851666666666667" table:formula="of:=[.H124]*[.$I$45]" table:style-name="ce36">
            <text:p>2,85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41.596311111111106" table:formula="of:=[.H126]*[.$I$45]" table:style-name="ce64">
            <text:p>41,60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41.596311111111106" table:formula="of:=[.I126]" table:style-name="ce42">
            <text:p>41,60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41.596311111111106" table:formula="of:=SUM([.I136:.I137])" table:style-name="ce55">
            <text:p>41,60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" table:style-name="ce65">
            <text:p>74,66</text:p>
          </table:table-cell>
          <table:table-cell office:value-type="error" office:string-value="#N/A" table:formula="of:=FORMULA([.I142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49.99666666666701" table:style-name="ce65">
            <text:p>150,00</text:p>
          </table:table-cell>
          <table:table-cell office:value-type="error" office:string-value="#N/A" table:formula="of:=FORMULA([.I143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style-name="ce65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25.95526829268326" table:formula="of:=SUM([.I142:.I145])" table:style-name="ce55">
            <text:p>225,96</text:p>
          </table:table-cell>
          <table:table-cell office:value-type="string" office:string-value="=SOMA(I142:I145)" table:formula="of:=FORMULA([.I146])" table:style-name="ce21">
            <text:p>=SOMA(I142:I145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1.478E-2" table:style-name="ce66">
            <text:p>1,48%</text:p>
          </table:table-cell>
          <table:table-cell office:value-type="float" office:value="54.074671353550755" table:formula="of:=[.H152]*[.I172]" table:style-name="ce36">
            <text:p>54,07</text:p>
          </table:table-cell>
          <table:table-cell office:value-type="string" office:string-value="=H152*I172" table:formula="of:=FORMULA([.I152])" table:style-name="ce21">
            <text:p>=H152*I172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11.38138361872036" table:formula="of:=[.H153]*([.I152]+[.I172])" table:style-name="ce36">
            <text:p>111,38</text:p>
          </table:table-cell>
          <table:table-cell office:value-type="string" office:string-value="=H153*(I152+I172)" table:formula="of:=FORMULA([.I153])" table:style-name="ce21">
            <text:p>=H153*(I152+I172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23.78114775359133" table:formula="of:=[.I172]*[.H156]" table:style-name="ce65">
            <text:p>23,78</text:p>
          </table:table-cell>
          <table:table-cell office:value-type="string" office:string-value="=I172*H156" table:formula="of:=FORMULA([.I156])" table:style-name="ce21">
            <text:p>=I172*H156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09.75914347811384" table:formula="of:=[.I172]*[.H157]" table:style-name="ce65">
            <text:p>109,76</text:p>
          </table:table-cell>
          <table:table-cell office:value-type="string" office:string-value="=I172*H157" table:formula="of:=FORMULA([.I157])" table:style-name="ce21">
            <text:p>=I172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8]*[.$I$174]" table:style-name="ce65">
            <text:p>0,00</text:p>
          </table:table-cell>
          <table:table-cell office:value-type="string" office:string-value="=H158*$I$174" table:formula="of:=FORMULA([.I158])" table:style-name="ce21">
            <text:p>=H158*$I$174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165.63480000000001" table:formula="of:=[.H159]*[.$I$174]" table:style-name="ce65">
            <text:p>165,63</text:p>
          </table:table-cell>
          <table:table-cell office:value-type="string" office:string-value="=H159*$I$174" table:formula="of:=FORMULA([.I159])" table:style-name="ce21">
            <text:p>=H159*$I$174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2128" table:formula="of:=SUM([.H152:.H159])" table:style-name="ce68">
            <text:p>12,13%</text:p>
          </table:table-cell>
          <table:table-cell office:value-type="float" office:value="464.6311462039763" table:formula="of:=SUM([.I152:.I159])" table:style-name="ce55">
            <text:p>464,63</text:p>
          </table:table-cell>
          <table:table-cell office:value-type="string" office:string-value="=SOMA(I152:I159)" table:formula="of:=FORMULA([.I160])" table:style-name="ce21">
            <text:p>=SOMA(I152:I159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1711" table:formula="of:=[.I45]" table:style-name="ce36">
            <text:p>1.711,00</text:p>
          </table:table-cell>
          <table:table-cell office:value-type="string" office:string-value="=I45" table:formula="of:=FORMULA([.I167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1559.2023333333334" table:formula="of:=[.I101]" table:style-name="ce65">
            <text:p>1.559,20</text:p>
          </table:table-cell>
          <table:table-cell office:value-type="string" office:string-value="=I101" table:formula="of:=FORMULA([.I168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120.8842032" table:formula="of:=[.I111]" table:style-name="ce65">
            <text:p>120,88</text:p>
          </table:table-cell>
          <table:table-cell office:value-type="string" office:string-value="=I111" table:formula="of:=FORMULA([.I169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41.596311111111106" table:formula="of:=[.I138]" table:style-name="ce65">
            <text:p>41,60</text:p>
          </table:table-cell>
          <table:table-cell office:value-type="string" office:string-value="=I138" table:formula="of:=FORMULA([.I170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25.95526829268326" table:formula="of:=[.I146]" table:style-name="ce65">
            <text:p>225,96</text:p>
          </table:table-cell>
          <table:table-cell office:value-type="string" office:string-value="=I146" table:formula="of:=FORMULA([.I171])" table:style-name="ce21">
            <text:p>=I146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3658.6381159371281" table:formula="of:=SUM([.I167:.I171])" table:style-name="ce43">
            <text:p>3.658,64</text:p>
          </table:table-cell>
          <table:table-cell office:value-type="string" office:string-value="=SOMA(I167:I171)" table:formula="of:=FORMULA([.I172])" table:style-name="ce21">
            <text:p>=SOMA(I167:I171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0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464.6311462039763" table:formula="of:=[.I160]" table:style-name="ce36">
            <text:p>464,63</text:p>
          </table:table-cell>
          <table:table-cell office:value-type="string" office:string-value="=I160" table:formula="of:=FORMULA([.I173])" table:style-name="ce21">
            <text:p>=I160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4140.87" table:formula="of:=TRUNC(([.I172]+[.I152]+[.I153])/(1-SUM([.H155:.H159]));2)" table:style-name="ce71">
            <text:p>4.140,87</text:p>
          </table:table-cell>
          <table:table-cell office:value-type="string" office:string-value="=TRUNCAR((I172+I152+I153)/(1-SOMA(H155:H159));2)" table:formula="of:=FORMULA([.I174])" table:style-name="ce21">
            <text:p>=TRUNCAR((I172+I152+I153)/(1-SOMA(H155:H159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10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73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9" table:style-name="ro2">
          <table:table-cell table:number-columns-repeated="16384"/>
        </table:table-row>
      </table:table>
      <table:table table:name="Uniforme_e_EPIs_Trabalhador_Agr" table:style-name="ta2">
        <table:table-column table:style-name="co20" table:default-cell-style-name="ce23"/>
        <table:table-column table:style-name="co21" table:default-cell-style-name="ce21"/>
        <table:table-column table:style-name="co8" table:default-cell-style-name="ce21"/>
        <table:table-column table:style-name="co22" table:default-cell-style-name="ce21"/>
        <table:table-column table:style-name="co23" table:default-cell-style-name="ce21"/>
        <table:table-column table:style-name="co24" table:default-cell-style-name="ce21"/>
        <table:table-column table:style-name="co25" table:default-cell-style-name="ce21"/>
        <table:table-column table:style-name="co7" table:number-columns-repeated="237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9" table:number-columns-repeated="15367" table:default-cell-style-name="ce1"/>
        <table:table-row table:style-name="ro1">
          <table:table-cell office:value-type="string" table:number-columns-spanned="6" table:number-rows-spanned="1" table:style-name="ce76">
            <text:p>Trabalhador Agropecuário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21">
            <text:p>=D8*E8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2">
            <text:p>porta crachá com trava de segurança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2.5" table:style-name="ce90">
            <text:p>R$ 2,50</text:p>
          </table:table-cell>
          <table:table-cell office:value-type="currency" office:value="2.5" table:formula="of:=[.D9]*[.E9]" table:style-name="ce90">
            <text:p>R$ 2,50</text:p>
          </table:table-cell>
          <table:table-cell office:value-type="string" office:string-value="=D9*E9" table:formula="of:=FORMULA([.F9])" table:style-name="ce21">
            <text:p>=D9*E9</text:p>
          </table:table-cell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number-columns-repeated="1011" table:style-name="ce91"/>
          <table:table-cell table:number-columns-repeated="15367"/>
        </table:table-row>
        <table:table-row table:number-rows-repeated="2" table:style-name="ro2">
          <table:table-cell table:style-name="ce23"/>
          <table:table-cell table:number-columns-repeated="5" table:style-name="ce21"/>
          <table:table-cell table:style-name="ce25"/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93">
            <text:p>luva para procedimento não cirúrgico látex</text:p>
          </table:table-cell>
          <table:table-cell office:value-type="string" table:style-name="ce94">
            <text:p>Par</text:p>
          </table:table-cell>
          <table:table-cell office:value-type="float" office:value="200" table:style-name="ce94">
            <text:p>200</text:p>
          </table:table-cell>
          <table:table-cell office:value-type="currency" office:value="0.76" table:style-name="ce106">
            <text:p>R$ 0,76</text:p>
          </table:table-cell>
          <table:table-cell office:value-type="currency" office:value="152" table:formula="of:=[.E19]*[.D19]" table:style-name="ce106">
            <text:p>R$ 152,00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7">
            <text:p>luva vaqueta de segurança vaqueta</text:p>
          </table:table-cell>
          <table:table-cell office:value-type="string" table:style-name="ce98">
            <text:p>Par</text:p>
          </table:table-cell>
          <table:table-cell office:value-type="float" office:value="4" table:style-name="ce98">
            <text:p>4</text:p>
          </table:table-cell>
          <table:table-cell office:value-type="currency" office:value="18.829999999999998" table:style-name="ce99">
            <text:p>R$ 18,83</text:p>
          </table:table-cell>
          <table:table-cell office:value-type="currency" office:value="75.319999999999993" table:formula="of:=[.E20]*[.D20]" table:style-name="ce106">
            <text:p>R$ 75,32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92">
            <text:p>luva tricotada com palma antiderrapante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9.8000000000000007" table:style-name="ce90">
            <text:p>R$ 9,80</text:p>
          </table:table-cell>
          <table:table-cell office:value-type="currency" office:value="39.200000000000003" table:formula="of:=[.E21]*[.D21]" table:style-name="ce106">
            <text:p>R$ 39,2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2">
            <text:p>luva latex cano curto</text:p>
          </table:table-cell>
          <table:table-cell office:value-type="string" table:style-name="ce67">
            <text:p>Par</text:p>
          </table:table-cell>
          <table:table-cell office:value-type="float" office:value="8" table:style-name="ce89">
            <text:p>8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0.88" table:formula="of:=[.E22]*[.D22]" table:style-name="ce106">
            <text:p>R$ 20,88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2">
          <table:table-cell office:value-type="float" office:value="5" table:style-name="ce87">
            <text:p>5</text:p>
          </table:table-cell>
          <table:table-cell office:value-type="string" table:style-name="ce93">
            <text:p>luva nitrilica cano longo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44" table:style-name="ce90">
            <text:p>R$ 44,00</text:p>
          </table:table-cell>
          <table:table-cell office:value-type="currency" office:value="88" table:formula="of:=[.E23]*[.D23]" table:style-name="ce106">
            <text:p>R$ 88,0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2">
          <table:table-cell office:value-type="float" office:value="6" table:style-name="ce87">
            <text:p>6</text:p>
          </table:table-cell>
          <table:table-cell office:value-type="string" table:style-name="ce93">
            <text:p>luva de algodão com banho de latex corrugado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4" table:style-name="ce90">
            <text:p>R$ 4,00</text:p>
          </table:table-cell>
          <table:table-cell office:value-type="currency" office:value="24" table:formula="of:=[.E24]*[.D24]" table:style-name="ce106">
            <text:p>R$ 24,00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2">
          <table:table-cell office:value-type="float" office:value="7" table:style-name="ce87">
            <text:p>7</text:p>
          </table:table-cell>
          <table:table-cell office:value-type="string" table:style-name="ce93">
            <text:p>kit conjunto para aplicação de agrotóxicos contendo: bone árabe, viseira, camisa, calça e avental de poliester repelente</text:p>
          </table:table-cell>
          <table:table-cell office:value-type="string" table:style-name="ce67">
            <text:p>Conjunto</text:p>
          </table:table-cell>
          <table:table-cell office:value-type="float" office:value="2" table:style-name="ce89">
            <text:p>2</text:p>
          </table:table-cell>
          <table:table-cell office:value-type="currency" office:value="123.5" table:style-name="ce90">
            <text:p>R$ 123,50</text:p>
          </table:table-cell>
          <table:table-cell office:value-type="currency" office:value="247" table:formula="of:=[.E25]*[.D25]" table:style-name="ce106">
            <text:p>R$ 247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2">
          <table:table-cell office:value-type="float" office:value="8" table:style-name="ce87">
            <text:p>8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26" table:style-name="ce89">
            <text:p>26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43.68" table:formula="of:=[.E26]*[.D26]" table:style-name="ce106">
            <text:p>R$ 43,68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2">
          <table:table-cell office:value-type="float" office:value="9" table:style-name="ce87">
            <text:p>9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26" table:style-name="ce89">
            <text:p>26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43.68" table:formula="of:=[.E27]*[.D27]" table:style-name="ce106">
            <text:p>R$ 43,68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2">
          <table:table-cell office:value-type="float" office:value="10" table:style-name="ce87">
            <text:p>10</text:p>
          </table:table-cell>
          <table:table-cell office:value-type="string" table:style-name="ce93">
            <text:p>máscara para pulverização de agrotóxicos e pesticidas com duplo filtro e com carvão ativado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0" table:style-name="ce90">
            <text:p>R$ 150,00</text:p>
          </table:table-cell>
          <table:table-cell office:value-type="currency" office:value="300" table:formula="of:=[.E28]*[.D28]" table:style-name="ce106">
            <text:p>R$ 300,00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2">
          <table:table-cell office:value-type="float" office:value="11" table:style-name="ce87">
            <text:p>11</text:p>
          </table:table-cell>
          <table:table-cell office:value-type="string" table:style-name="ce93">
            <text:p>boné árabe em helanca p/ proteção ao sol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62.56" table:formula="of:=[.E29]*[.D29]" table:style-name="ce106">
            <text:p>R$ 62,56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2">
          <table:table-cell office:value-type="float" office:value="12" table:style-name="ce87">
            <text:p>12</text:p>
          </table:table-cell>
          <table:table-cell office:value-type="string" table:style-name="ce93">
            <text:p>avental de raspa de 1,20m x 0,60m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20.76" table:style-name="ce90">
            <text:p>R$ 20,76</text:p>
          </table:table-cell>
          <table:table-cell office:value-type="currency" office:value="41.52" table:formula="of:=[.E30]*[.D30]" table:style-name="ce106">
            <text:p>R$ 41,52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2">
          <table:table-cell office:value-type="float" office:value="13" table:style-name="ce87">
            <text:p>13</text:p>
          </table:table-cell>
          <table:table-cell office:value-type="string" table:style-name="ce93">
            <text:p>botina com bico de plástico, em couro preto vulcaflex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42.9" table:style-name="ce90">
            <text:p>R$ 42,90</text:p>
          </table:table-cell>
          <table:table-cell office:value-type="currency" office:value="171.6" table:formula="of:=[.E31]*[.D31]" table:style-name="ce106">
            <text:p>R$ 171,6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2">
          <table:table-cell office:value-type="float" office:value="14" table:style-name="ce87">
            <text:p>14</text:p>
          </table:table-cell>
          <table:table-cell office:value-type="string" table:style-name="ce93">
            <text:p>bota de borracha cano longo – tipo 7 léguas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57.48" table:style-name="ce90">
            <text:p>R$ 57,48</text:p>
          </table:table-cell>
          <table:table-cell office:value-type="currency" office:value="114.96" table:formula="of:=[.E32]*[.D32]" table:style-name="ce106">
            <text:p>R$ 114,96</text:p>
          </table:table-cell>
          <table:table-cell office:value-type="string" office:string-value="=E32*D32" table:formula="of:=FORMULA([.F32])" table:style-name="ce21">
            <text:p>=E32*D32</text:p>
          </table:table-cell>
          <table:table-cell table:number-columns-repeated="16377"/>
        </table:table-row>
        <table:table-row table:style-name="ro2">
          <table:table-cell office:value-type="float" office:value="15" table:style-name="ce87">
            <text:p>15</text:p>
          </table:table-cell>
          <table:table-cell office:value-type="string" table:style-name="ce93">
            <text:p>Perneira 5 hastes em polipropileno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40.99" table:style-name="ce90">
            <text:p>R$ 40,99</text:p>
          </table:table-cell>
          <table:table-cell office:value-type="currency" office:value="81.98" table:formula="of:=[.E33]*[.D33]" table:style-name="ce106">
            <text:p>R$ 81,98</text:p>
          </table:table-cell>
          <table:table-cell office:value-type="string" office:string-value="=E33*D33" table:formula="of:=FORMULA([.F33])" table:style-name="ce21">
            <text:p>=E33*D33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6" table:style-name="ce87">
            <text:p>16</text:p>
          </table:table-cell>
          <table:table-cell office:value-type="string" table:style-name="ce93">
            <text:p>abafador de ruídos, tipo concha, 31 db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73.989999999999995" table:style-name="ce90">
            <text:p>R$ 73,99</text:p>
          </table:table-cell>
          <table:table-cell office:value-type="currency" office:value="147.97999999999999" table:formula="of:=[.E34]*[.D34]" table:style-name="ce106">
            <text:p>R$ 147,98</text:p>
          </table:table-cell>
          <table:table-cell office:value-type="string" office:string-value="=E34*D34" table:formula="of:=FORMULA([.F34])" table:style-name="ce21">
            <text:p>=E34*D34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7" table:style-name="ce87">
            <text:p>17</text:p>
          </table:table-cell>
          <table:table-cell office:value-type="string" table:style-name="ce93">
            <text:p>óculos de segurança/proteção, incolor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4.7" table:style-name="ce90">
            <text:p>R$ 4,70</text:p>
          </table:table-cell>
          <table:table-cell office:value-type="currency" office:value="18.8" table:formula="of:=[.E35]*[.D35]" table:style-name="ce106">
            <text:p>R$ 18,80</text:p>
          </table:table-cell>
          <table:table-cell office:value-type="string" office:string-value="=E35*D35" table:formula="of:=FORMULA([.F35])" table:style-name="ce21">
            <text:p>=E35*D35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8" table:style-name="ce87">
            <text:p>18</text:p>
          </table:table-cell>
          <table:table-cell office:value-type="string" table:style-name="ce93">
            <text:p>óculos de proteção UV, fumê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4.7" table:style-name="ce90">
            <text:p>R$ 4,70</text:p>
          </table:table-cell>
          <table:table-cell office:value-type="currency" office:value="18.8" table:formula="of:=[.E36]*[.D36]" table:style-name="ce106">
            <text:p>R$ 18,80</text:p>
          </table:table-cell>
          <table:table-cell office:value-type="string" office:string-value="=E36*D36" table:formula="of:=FORMULA([.F36])" table:style-name="ce21">
            <text:p>=E36*D36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9" table:style-name="ce87">
            <text:p>19</text:p>
          </table:table-cell>
          <table:table-cell office:value-type="string" table:style-name="ce93">
            <text:p>protetor solar, 120ml, fator proteção 60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18" table:style-name="ce90">
            <text:p>R$ 18,00</text:p>
          </table:table-cell>
          <table:table-cell office:value-type="currency" office:value="108" table:formula="of:=[.E37]*[.D37]" table:style-name="ce106">
            <text:p>R$ 108,00</text:p>
          </table:table-cell>
          <table:table-cell office:value-type="string" office:string-value="=E37*D37" table:formula="of:=FORMULA([.F37])" table:style-name="ce21">
            <text:p>=E37*D37</text:p>
          </table:table-cell>
          <table:table-cell table:number-columns-repeated="1010" table:style-name="ce2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799.9599999999996" table:formula="of:=SUM([.F19:.F37])" table:number-columns-spanned="2" table:number-rows-spanned="1" table:style-name="ce103">
            <text:p>R$ 1.799,96</text:p>
          </table:table-cell>
          <table:covered-table-cell/>
          <table:table-cell office:value-type="string" office:string-value="=SOMA(F19:F37)" table:formula="of:=FORMULA([.E38])" table:style-name="ce21">
            <text:p>=SOMA(F19:F37)</text:p>
          </table:table-cell>
          <table:table-cell table:number-columns-repeated="1010" table:style-name="ce2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49.99666666666664" table:formula="of:=[.E38]/12" table:number-columns-spanned="2" table:number-rows-spanned="1" table:style-name="ce103">
            <text:p>R$ 150,00</text:p>
          </table:table-cell>
          <table:covered-table-cell/>
          <table:table-cell office:value-type="string" office:string-value="=E38/12" table:formula="of:=FORMULA([.E39])" table:style-name="ce21">
            <text:p>=E38/12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2">
          <table:table-cell table:number-columns-repeated="16384"/>
        </table:table-row>
        <table:table-row table:number-rows-repeated="3" table:style-name="ro2">
          <table:table-cell table:number-columns-repeated="6" table:style-name="ce21"/>
          <table:table-cell table:number-columns-repeated="1011" table:style-name="ce91"/>
          <table:table-cell table:number-columns-repeated="15367"/>
        </table:table-row>
        <table:table-row table:style-name="ro2">
          <table:table-cell table:number-columns-repeated="6" table:style-name="ce21"/>
          <table:table-cell table:style-name="ce25"/>
          <table:table-cell table:number-columns-repeated="1010" table:style-name="ce91"/>
          <table:table-cell table:number-columns-repeated="15367"/>
        </table:table-row>
        <table:table-row table:number-rows-repeated="7" table:style-name="ro2">
          <table:table-cell table:number-columns-repeated="1017" table:style-name="ce21"/>
          <table:table-cell table:number-columns-repeated="15367"/>
        </table:table-row>
        <table:table-row table:number-rows-repeated="1048524" table:style-name="ro2">
          <table:table-cell table:number-columns-repeated="16384"/>
        </table:table-row>
      </table:table>
      <table:table table:name="Jardineiro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40" table:default-cell-style-name="ce21"/>
        <table:table-column table:style-name="co15" table:default-cell-style-name="ce21"/>
        <table:table-column table:style-name="co16" table:default-cell-style-name="ce21"/>
        <table:table-column table:style-name="co41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Jardineiro – 40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8" table:style-name="ce26">
            <text:p>8</text:p>
          </table:table-cell>
          <table:table-cell office:value-type="string" table:number-columns-spanned="2" table:number-rows-spanned="1" table:style-name="ce77">
            <text:p>6220-10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6220-10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2193.54" table:style-name="ce31">
            <text:p>R$ 2.193,54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2193.54" table:style-name="ce34">
            <text:p>R$ 2.193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2193.54" table:formula="of:=SUM([.I39:.I44])" table:style-name="ce37">
            <text:p>R$ 2.193,54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182.79499999999999" table:formula="of:=[.H53]*[.$I$45]" table:style-name="ce42">
            <text:p>182,80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265.41834" table:formula="of:=[.H54]*[.$I$45]" table:style-name="ce42">
            <text:p>265,42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448.21334000000002" table:formula="of:=SUM([.I53:.I54])" table:style-name="ce43">
            <text:p>448,21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438.70800000000003" table:formula="of:=[.H63]*([.$I$45])" table:style-name="ce36">
            <text:p>438,71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54.838500000000003" table:formula="of:=[.H64]*([.$I$45])" table:style-name="ce36">
            <text:p>54,84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21.935400000000001" table:formula="of:=[.H65]*([.$I$45])" table:style-name="ce36">
            <text:p>21,94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32.903099999999995" table:formula="of:=[.H66]*([.$I$45])" table:style-name="ce36">
            <text:p>32,90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21.935400000000001" table:formula="of:=[.H67]*([.$I$45])" table:style-name="ce36">
            <text:p>21,94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3.161239999999999" table:formula="of:=[.H68]*([.$I$45])" table:style-name="ce36">
            <text:p>13,16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4.3870800000000001" table:formula="of:=[.H69]*([.$I$45])" table:style-name="ce36">
            <text:p>4,39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175.48320000000001" table:formula="of:=[.H70]*([.$I$45])" table:style-name="ce36">
            <text:p>175,48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763.35191999999995" table:formula="of:=SUM([.I63:.I70])" table:style-name="ce43">
            <text:p>763,35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.587599999999981" table:formula="of:=IF([.I78]-[.I80]&gt;0; ([.I78]-[.I80]))" table:style-name="ce53">
            <text:p>57,59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31.61240000000001" table:style-name="ce54">
            <text:p>131,61</text:p>
          </table:table-cell>
          <table:table-cell table:style-name="ce190"/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style-name="ce54">
            <text:p>572,00</text:p>
          </table:table-cell>
          <table:table-cell office:value-type="error" office:string-value="#N/A" table:formula="of:=FORMULA([.I81])" table:style-name="ce21">
            <text:p>#N/D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85.20759999999996" table:formula="of:=([.I79]+[.I82]+[.I85]+[.I87]+[.I88]+[.I89]+[.I90])" table:style-name="ce43">
            <text:p>585,21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448.21334000000002" table:formula="of:=[.I55]" table:style-name="ce42">
            <text:p>448,21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763.35191999999995" table:formula="of:=[.I71]" table:style-name="ce42">
            <text:p>763,35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85.20759999999996" table:formula="of:=[.I91]" table:style-name="ce42">
            <text:p>585,21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1796.7728599999998" table:formula="of:=SUM([.I55]+[.I71]+[.I91])" table:style-name="ce55">
            <text:p>1.796,77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9.1397499999999994" table:formula="of:=[.H105]*[.$I$45]" table:style-name="ce36">
            <text:p>9,14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0.73117999999999994" table:formula="of:=[.H106]*[.$I$45]" table:style-name="ce36">
            <text:p>0,73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3.7290179999999999" table:formula="of:=[.H107]*[.$I$45]" table:style-name="ce36">
            <text:p>3,73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42.554676000000001" table:formula="of:=[.H108]*[.$I$45]" table:style-name="ce36">
            <text:p>42,55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14.809027248000001" table:formula="of:=[.H109]*[.$I$45]" table:style-name="ce36">
            <text:p>14,81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84.012581999999995" table:formula="of:=[.H110]*[.$I$45]" table:style-name="ce36">
            <text:p>84,01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154.976233248" table:formula="of:=SUM([.I105:.I110])" table:style-name="ce59">
            <text:p>154,98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30.465833333333332" table:formula="of:=[.H120]*[.$I$45]" table:style-name="ce36">
            <text:p>30,47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18.035773333333335" table:formula="of:=[.H121]*[.$I$45]" table:style-name="ce36">
            <text:p>18,04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45698749999999994" table:formula="of:=[.H122]*[.$I$45]" table:style-name="ce36">
            <text:p>0,46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0.71290049999999994" table:formula="of:=[.H123]*[.$I$45]" table:style-name="ce36">
            <text:p>0,71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3.6559000000000004" table:formula="of:=[.H124]*[.$I$45]" table:style-name="ce36">
            <text:p>3,66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53.327394666666663" table:formula="of:=[.H126]*[.$I$45]" table:style-name="ce64">
            <text:p>53,33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3.327394666666663" table:formula="of:=[.I126]" table:style-name="ce42">
            <text:p>53,33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53.327394666666663" table:formula="of:=SUM([.I136:.I137])" table:style-name="ce55">
            <text:p>53,33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0000000000011" table:formula="of:=['Uniforme_e_EPIs_-_Jardineiro'.E11]" table:style-name="ce65">
            <text:p>74,66</text:p>
          </table:table-cell>
          <table:table-cell office:value-type="string" office:string-value="='Uniforme_e_EPIs_-_Jardineiro'!E11" table:formula="of:=FORMULA([.I142])" table:style-name="ce21">
            <text:p>='Uniforme_e_EPIs_-_Jardineiro'!E1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57.14666666666665" table:formula="of:=['Uniforme_e_EPIs_-_Jardineiro'.E39]" table:style-name="ce65">
            <text:p>157,15</text:p>
          </table:table-cell>
          <table:table-cell office:value-type="string" office:string-value="='Uniforme_e_EPIs_-_Jardineiro'!E39" table:formula="of:=FORMULA([.I143])" table:style-name="ce21">
            <text:p>='Uniforme_e_EPIs_-_Jardineiro'!E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style-name="ce65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33.10526829268292" table:formula="of:=SUM([.I142:.I145])" table:style-name="ce55">
            <text:p>233,11</text:p>
          </table:table-cell>
          <table:table-cell office:value-type="string" office:string-value="=SOMA(I142:I145)" table:formula="of:=FORMULA([.I146])" table:style-name="ce21">
            <text:p>=SOMA(I142:I145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1.5102000000000001E-2" table:style-name="ce66">
            <text:p>1,51%</text:p>
          </table:table-cell>
          <table:table-cell office:value-type="float" office:value="66.927861962243412" table:formula="of:=[.H152]*[.I172]" table:style-name="ce36">
            <text:p>66,93</text:p>
          </table:table-cell>
          <table:table-cell office:value-type="string" office:string-value="=H152*I172" table:formula="of:=FORMULA([.I152])" table:style-name="ce21">
            <text:p>=H152*I172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34.95948854508782" table:formula="of:=[.H153]*([.I152]+[.I172])" table:style-name="ce36">
            <text:p>134,96</text:p>
          </table:table-cell>
          <table:table-cell office:value-type="string" office:string-value="=H153*(I152+I172)" table:formula="of:=FORMULA([.I153])" table:style-name="ce21">
            <text:p>=H153*(I152+I172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28.806191415347776" table:formula="of:=[.I172]*[.H156]" table:style-name="ce65">
            <text:p>28,81</text:p>
          </table:table-cell>
          <table:table-cell office:value-type="string" office:string-value="=I172*H156" table:formula="of:=FORMULA([.I156])" table:style-name="ce21">
            <text:p>=I172*H156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32.95165268622051" table:formula="of:=[.I172]*[.H157]" table:style-name="ce65">
            <text:p>132,95</text:p>
          </table:table-cell>
          <table:table-cell office:value-type="string" office:string-value="=I172*H157" table:formula="of:=FORMULA([.I157])" table:style-name="ce21">
            <text:p>=I172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8]*[.$I$174]" table:style-name="ce65">
            <text:p>0,00</text:p>
          </table:table-cell>
          <table:table-cell office:value-type="string" office:string-value="=H158*$I$174" table:formula="of:=FORMULA([.I158])" table:style-name="ce21">
            <text:p>=H158*$I$174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00.69759999999999" table:formula="of:=[.H159]*[.$I$174]" table:style-name="ce65">
            <text:p>200,70</text:p>
          </table:table-cell>
          <table:table-cell office:value-type="string" office:string-value="=H159*$I$174" table:formula="of:=FORMULA([.I159])" table:style-name="ce21">
            <text:p>=H159*$I$174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2160200000000002" table:formula="of:=SUM([.H152:.H159])" table:style-name="ce68">
            <text:p>12,16%</text:p>
          </table:table-cell>
          <table:table-cell office:value-type="float" office:value="564.34279460889945" table:formula="of:=SUM([.I152:.I159])" table:style-name="ce55">
            <text:p>564,34</text:p>
          </table:table-cell>
          <table:table-cell office:value-type="string" office:string-value="=SOMA(I152:I159)" table:formula="of:=FORMULA([.I160])" table:style-name="ce21">
            <text:p>=SOMA(I152:I159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2193.54" table:formula="of:=[.I45]" table:style-name="ce36">
            <text:p>2.193,54</text:p>
          </table:table-cell>
          <table:table-cell office:value-type="string" office:string-value="=I45" table:formula="of:=FORMULA([.I167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1796.7728599999998" table:formula="of:=[.I101]" table:style-name="ce65">
            <text:p>1.796,77</text:p>
          </table:table-cell>
          <table:table-cell office:value-type="string" office:string-value="=I101" table:formula="of:=FORMULA([.I168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154.976233248" table:formula="of:=[.I111]" table:style-name="ce65">
            <text:p>154,98</text:p>
          </table:table-cell>
          <table:table-cell office:value-type="string" office:string-value="=I111" table:formula="of:=FORMULA([.I169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53.327394666666663" table:formula="of:=[.I138]" table:style-name="ce65">
            <text:p>53,33</text:p>
          </table:table-cell>
          <table:table-cell office:value-type="string" office:string-value="=I138" table:formula="of:=FORMULA([.I170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33.10526829268292" table:formula="of:=[.I146]" table:style-name="ce65">
            <text:p>233,11</text:p>
          </table:table-cell>
          <table:table-cell office:value-type="string" office:string-value="=I146" table:formula="of:=FORMULA([.I171])" table:style-name="ce21">
            <text:p>=I146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4431.7217562073502" table:formula="of:=SUM([.I167:.I171])" table:style-name="ce43">
            <text:p>4.431,72</text:p>
          </table:table-cell>
          <table:table-cell office:value-type="string" office:string-value="=SOMA(I167:I171)" table:formula="of:=FORMULA([.I172])" table:style-name="ce21">
            <text:p>=SOMA(I167:I171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0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564.34279460889945" table:formula="of:=[.I160]" table:style-name="ce36">
            <text:p>564,34</text:p>
          </table:table-cell>
          <table:table-cell office:value-type="string" office:string-value="=I160" table:formula="of:=FORMULA([.I173])" table:style-name="ce21">
            <text:p>=I160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5017.4399999999996" table:formula="of:=TRUNC(([.I172]+[.I152]+[.I153])/(1-SUM([.H155:.H159]));2)" table:style-name="ce71">
            <text:p>5.017,44</text:p>
          </table:table-cell>
          <table:table-cell office:value-type="string" office:string-value="=TRUNCAR((I172+I152+I153)/(1-SOMA(H155:H159));2)" table:formula="of:=FORMULA([.I174])" table:style-name="ce21">
            <text:p>=TRUNCAR((I172+I152+I153)/(1-SOMA(H155:H159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10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73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9" table:style-name="ro2">
          <table:table-cell table:number-columns-repeated="16384"/>
        </table:table-row>
      </table:table>
      <table:table table:name="Uniforme_e_EPIs_-_Jardineiro" table:style-name="ta2">
        <table:table-column table:style-name="co20" table:default-cell-style-name="ce23"/>
        <table:table-column table:style-name="co21" table:default-cell-style-name="ce21"/>
        <table:table-column table:style-name="co8" table:default-cell-style-name="ce21"/>
        <table:table-column table:style-name="co22" table:default-cell-style-name="ce21"/>
        <table:table-column table:style-name="co23" table:default-cell-style-name="ce21"/>
        <table:table-column table:style-name="co24" table:default-cell-style-name="ce21"/>
        <table:table-column table:style-name="co25" table:default-cell-style-name="ce21"/>
        <table:table-column table:style-name="co7" table:number-columns-repeated="237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1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1" table:default-cell-style-name="ce21"/>
        <table:table-column table:style-name="co9" table:number-columns-repeated="15367" table:default-cell-style-name="ce1"/>
        <table:table-row table:style-name="ro1">
          <table:table-cell office:value-type="string" table:number-columns-spanned="6" table:number-rows-spanned="1" table:style-name="ce76">
            <text:p>Jardineiro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21">
            <text:p>=D8*E8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21">
            <text:p>=D9*E9</text:p>
          </table:table-cell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010" table:style-name="ce91"/>
          <table:table-cell table:number-columns-repeated="1536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number-columns-repeated="1011" table:style-name="ce91"/>
          <table:table-cell table:number-columns-repeated="15367"/>
        </table:table-row>
        <table:table-row table:number-rows-repeated="2" table:style-name="ro2">
          <table:table-cell table:style-name="ce23"/>
          <table:table-cell table:number-columns-repeated="5" table:style-name="ce21"/>
          <table:table-cell table:style-name="ce25"/>
          <table:table-cell table:number-columns-repeated="1010" table:style-name="ce91"/>
          <table:table-cell table:number-columns-repeated="15367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011" table:style-name="ce21"/>
          <table:table-cell table:number-columns-repeated="1536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011" table:style-name="ce21"/>
          <table:table-cell table:number-columns-repeated="1536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93">
            <text:p>luva para procedimento não cirúrgico látex</text:p>
          </table:table-cell>
          <table:table-cell office:value-type="string" table:style-name="ce94">
            <text:p>PAR</text:p>
          </table:table-cell>
          <table:table-cell office:value-type="float" office:value="200" table:style-name="ce94">
            <text:p>200</text:p>
          </table:table-cell>
          <table:table-cell office:value-type="currency" office:value="0.76" table:style-name="ce106">
            <text:p>R$ 0,76</text:p>
          </table:table-cell>
          <table:table-cell office:value-type="currency" office:value="152" table:formula="of:=[.E19]*[.D19]" table:style-name="ce106">
            <text:p>R$ 152,00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7">
            <text:p>luva vaqueta de segurança vaqueta</text:p>
          </table:table-cell>
          <table:table-cell office:value-type="string" table:style-name="ce98">
            <text:p>Par</text:p>
          </table:table-cell>
          <table:table-cell office:value-type="float" office:value="4" table:style-name="ce98">
            <text:p>4</text:p>
          </table:table-cell>
          <table:table-cell office:value-type="currency" office:value="18.829999999999998" table:style-name="ce99">
            <text:p>R$ 18,83</text:p>
          </table:table-cell>
          <table:table-cell office:value-type="currency" office:value="75.319999999999993" table:formula="of:=[.E20]*[.D20]" table:style-name="ce106">
            <text:p>R$ 75,32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92">
            <text:p>luva tricotada com palma antiderrapante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9.8000000000000007" table:style-name="ce90">
            <text:p>R$ 9,80</text:p>
          </table:table-cell>
          <table:table-cell office:value-type="currency" office:value="39.200000000000003" table:formula="of:=[.E21]*[.D21]" table:style-name="ce106">
            <text:p>R$ 39,2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2">
            <text:p>luva latex cano curto</text:p>
          </table:table-cell>
          <table:table-cell office:value-type="string" table:style-name="ce67">
            <text:p>Par</text:p>
          </table:table-cell>
          <table:table-cell office:value-type="float" office:value="8" table:style-name="ce89">
            <text:p>8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0.88" table:formula="of:=[.E22]*[.D22]" table:style-name="ce106">
            <text:p>R$ 20,88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2">
          <table:table-cell office:value-type="float" office:value="5" table:style-name="ce87">
            <text:p>5</text:p>
          </table:table-cell>
          <table:table-cell office:value-type="string" table:style-name="ce93">
            <text:p>luva nitrilica cano longo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44" table:style-name="ce90">
            <text:p>R$ 44,00</text:p>
          </table:table-cell>
          <table:table-cell office:value-type="currency" office:value="88" table:formula="of:=[.E23]*[.D23]" table:style-name="ce106">
            <text:p>R$ 88,0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2">
          <table:table-cell office:value-type="float" office:value="6" table:style-name="ce87">
            <text:p>6</text:p>
          </table:table-cell>
          <table:table-cell office:value-type="string" table:style-name="ce93">
            <text:p>luva de algodão com banho de latex corrugado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4" table:style-name="ce90">
            <text:p>R$ 4,00</text:p>
          </table:table-cell>
          <table:table-cell office:value-type="currency" office:value="24" table:formula="of:=[.E24]*[.D24]" table:style-name="ce106">
            <text:p>R$ 24,00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2">
          <table:table-cell office:value-type="float" office:value="7" table:style-name="ce87">
            <text:p>7</text:p>
          </table:table-cell>
          <table:table-cell office:value-type="string" table:style-name="ce93">
            <text:p>kit conjunto para aplicação de agrotóxicos contendo: bone árabe, viseira, camisa, calça e avental de poliester repelente</text:p>
          </table:table-cell>
          <table:table-cell office:value-type="string" table:style-name="ce67">
            <text:p>Conjunto</text:p>
          </table:table-cell>
          <table:table-cell office:value-type="float" office:value="2" table:style-name="ce89">
            <text:p>2</text:p>
          </table:table-cell>
          <table:table-cell office:value-type="currency" office:value="123.5" table:style-name="ce90">
            <text:p>R$ 123,50</text:p>
          </table:table-cell>
          <table:table-cell office:value-type="currency" office:value="247" table:formula="of:=[.E25]*[.D25]" table:style-name="ce106">
            <text:p>R$ 247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2">
          <table:table-cell office:value-type="float" office:value="8" table:style-name="ce87">
            <text:p>8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26" table:style-name="ce89">
            <text:p>26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43.68" table:formula="of:=[.E26]*[.D26]" table:style-name="ce106">
            <text:p>R$ 43,68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2">
          <table:table-cell office:value-type="float" office:value="9" table:style-name="ce87">
            <text:p>9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26" table:style-name="ce89">
            <text:p>26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43.68" table:formula="of:=[.E27]*[.D27]" table:style-name="ce106">
            <text:p>R$ 43,68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2">
          <table:table-cell office:value-type="float" office:value="10" table:style-name="ce87">
            <text:p>10</text:p>
          </table:table-cell>
          <table:table-cell office:value-type="string" table:style-name="ce93">
            <text:p>máscara para pulverização de agrotóxicos e pesticidas com duplo filtro e com carvão ativado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0" table:style-name="ce90">
            <text:p>R$ 150,00</text:p>
          </table:table-cell>
          <table:table-cell office:value-type="currency" office:value="300" table:formula="of:=[.E28]*[.D28]" table:style-name="ce106">
            <text:p>R$ 300,00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2">
          <table:table-cell office:value-type="float" office:value="11" table:style-name="ce87">
            <text:p>11</text:p>
          </table:table-cell>
          <table:table-cell office:value-type="string" table:style-name="ce93">
            <text:p>boné árabe em helanca p/ proteção ao sol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62.56" table:formula="of:=[.E29]*[.D29]" table:style-name="ce106">
            <text:p>R$ 62,56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2">
          <table:table-cell office:value-type="float" office:value="12" table:style-name="ce87">
            <text:p>12</text:p>
          </table:table-cell>
          <table:table-cell office:value-type="string" table:style-name="ce93">
            <text:p>avental de raspa de 1,20m x 0,60m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20.76" table:style-name="ce90">
            <text:p>R$ 20,76</text:p>
          </table:table-cell>
          <table:table-cell office:value-type="currency" office:value="41.52" table:formula="of:=[.E30]*[.D30]" table:style-name="ce106">
            <text:p>R$ 41,52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2">
          <table:table-cell office:value-type="float" office:value="13" table:style-name="ce87">
            <text:p>13</text:p>
          </table:table-cell>
          <table:table-cell office:value-type="string" table:style-name="ce93">
            <text:p>botina com bico de plástico, em couro preto vulcaflex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42.9" table:style-name="ce90">
            <text:p>R$ 42,90</text:p>
          </table:table-cell>
          <table:table-cell office:value-type="currency" office:value="257.39999999999998" table:formula="of:=[.E31]*[.D31]" table:style-name="ce106">
            <text:p>R$ 257,4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2">
          <table:table-cell office:value-type="float" office:value="14" table:style-name="ce87">
            <text:p>14</text:p>
          </table:table-cell>
          <table:table-cell office:value-type="string" table:style-name="ce93">
            <text:p>bota de borracha cano longo – tipo 7 léguas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57.48" table:style-name="ce90">
            <text:p>R$ 57,48</text:p>
          </table:table-cell>
          <table:table-cell office:value-type="currency" office:value="114.96" table:formula="of:=[.E32]*[.D32]" table:style-name="ce106">
            <text:p>R$ 114,96</text:p>
          </table:table-cell>
          <table:table-cell office:value-type="string" office:string-value="=E32*D32" table:formula="of:=FORMULA([.F32])" table:style-name="ce21">
            <text:p>=E32*D32</text:p>
          </table:table-cell>
          <table:table-cell table:number-columns-repeated="16377"/>
        </table:table-row>
        <table:table-row table:style-name="ro2">
          <table:table-cell office:value-type="float" office:value="15" table:style-name="ce87">
            <text:p>15</text:p>
          </table:table-cell>
          <table:table-cell office:value-type="string" table:style-name="ce93">
            <text:p>Perneira 5 hastes em polipropileno</text:p>
          </table:table-cell>
          <table:table-cell office:value-type="string" table:style-name="ce67">
            <text:p>Par</text:p>
          </table:table-cell>
          <table:table-cell office:value-type="float" office:value="2" table:style-name="ce89">
            <text:p>2</text:p>
          </table:table-cell>
          <table:table-cell office:value-type="currency" office:value="40.99" table:style-name="ce90">
            <text:p>R$ 40,99</text:p>
          </table:table-cell>
          <table:table-cell office:value-type="currency" office:value="81.98" table:formula="of:=[.E33]*[.D33]" table:style-name="ce106">
            <text:p>R$ 81,98</text:p>
          </table:table-cell>
          <table:table-cell office:value-type="string" office:string-value="=E33*D33" table:formula="of:=FORMULA([.F33])" table:style-name="ce21">
            <text:p>=E33*D33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6" table:style-name="ce87">
            <text:p>16</text:p>
          </table:table-cell>
          <table:table-cell office:value-type="string" table:style-name="ce93">
            <text:p>abafador de ruídos, tipo concha, 31 db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73.989999999999995" table:style-name="ce90">
            <text:p>R$ 73,99</text:p>
          </table:table-cell>
          <table:table-cell office:value-type="currency" office:value="147.97999999999999" table:formula="of:=[.E34]*[.D34]" table:style-name="ce106">
            <text:p>R$ 147,98</text:p>
          </table:table-cell>
          <table:table-cell office:value-type="string" office:string-value="=E34*D34" table:formula="of:=FORMULA([.F34])" table:style-name="ce21">
            <text:p>=E34*D34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7" table:style-name="ce87">
            <text:p>17</text:p>
          </table:table-cell>
          <table:table-cell office:value-type="string" table:style-name="ce93">
            <text:p>óculos de segurança/proteção, incolor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4.7" table:style-name="ce90">
            <text:p>R$ 4,70</text:p>
          </table:table-cell>
          <table:table-cell office:value-type="currency" office:value="18.8" table:formula="of:=[.E35]*[.D35]" table:style-name="ce106">
            <text:p>R$ 18,80</text:p>
          </table:table-cell>
          <table:table-cell office:value-type="string" office:string-value="=E35*D35" table:formula="of:=FORMULA([.F35])" table:style-name="ce21">
            <text:p>=E35*D35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8" table:style-name="ce87">
            <text:p>18</text:p>
          </table:table-cell>
          <table:table-cell office:value-type="string" table:style-name="ce93">
            <text:p>óculos de proteção UV, fumê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4.7" table:style-name="ce90">
            <text:p>R$ 4,70</text:p>
          </table:table-cell>
          <table:table-cell office:value-type="currency" office:value="18.8" table:formula="of:=[.E36]*[.D36]" table:style-name="ce106">
            <text:p>R$ 18,80</text:p>
          </table:table-cell>
          <table:table-cell office:value-type="string" office:string-value="=E36*D36" table:formula="of:=FORMULA([.F36])" table:style-name="ce21">
            <text:p>=E36*D36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office:value-type="float" office:value="19" table:style-name="ce87">
            <text:p>19</text:p>
          </table:table-cell>
          <table:table-cell office:value-type="string" table:style-name="ce93">
            <text:p>protetor solar, 120ml, fator proteção 60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18" table:style-name="ce90">
            <text:p>R$ 18,00</text:p>
          </table:table-cell>
          <table:table-cell office:value-type="currency" office:value="108" table:formula="of:=[.E37]*[.D37]" table:style-name="ce106">
            <text:p>R$ 108,00</text:p>
          </table:table-cell>
          <table:table-cell office:value-type="string" office:string-value="=E37*D37" table:formula="of:=FORMULA([.F37])" table:style-name="ce21">
            <text:p>=E37*D37</text:p>
          </table:table-cell>
          <table:table-cell table:number-columns-repeated="1010" table:style-name="ce2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885.7599999999998" table:formula="of:=SUM([.F19:.F37])" table:number-columns-spanned="2" table:number-rows-spanned="1" table:style-name="ce103">
            <text:p>R$ 1.885,76</text:p>
          </table:table-cell>
          <table:covered-table-cell/>
          <table:table-cell office:value-type="string" office:string-value="=SOMA(F19:F37)" table:formula="of:=FORMULA([.E38])" table:style-name="ce21">
            <text:p>=SOMA(F19:F37)</text:p>
          </table:table-cell>
          <table:table-cell table:number-columns-repeated="1010" table:style-name="ce21"/>
          <table:table-cell table:number-columns-repeated="1536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57.14666666666665" table:formula="of:=[.E38]/12" table:number-columns-spanned="2" table:number-rows-spanned="1" table:style-name="ce103">
            <text:p>R$ 157,15</text:p>
          </table:table-cell>
          <table:covered-table-cell/>
          <table:table-cell office:value-type="string" office:string-value="=E38/12" table:formula="of:=FORMULA([.E39])" table:style-name="ce21">
            <text:p>=E38/12</text:p>
          </table:table-cell>
          <table:table-cell table:number-columns-repeated="1010" table:style-name="ce21"/>
          <table:table-cell table:number-columns-repeated="1536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number-columns-repeated="1011" table:style-name="ce21"/>
          <table:table-cell table:number-columns-repeated="15367"/>
        </table:table-row>
        <table:table-row table:style-name="ro2">
          <table:table-cell table:number-columns-repeated="16384"/>
        </table:table-row>
        <table:table-row table:number-rows-repeated="3" table:style-name="ro2">
          <table:table-cell table:number-columns-repeated="6" table:style-name="ce21"/>
          <table:table-cell table:number-columns-repeated="1011" table:style-name="ce91"/>
          <table:table-cell table:number-columns-repeated="15367"/>
        </table:table-row>
        <table:table-row table:style-name="ro2">
          <table:table-cell table:number-columns-repeated="6" table:style-name="ce21"/>
          <table:table-cell table:style-name="ce25"/>
          <table:table-cell table:number-columns-repeated="1010" table:style-name="ce91"/>
          <table:table-cell table:number-columns-repeated="15367"/>
        </table:table-row>
        <table:table-row table:number-rows-repeated="7" table:style-name="ro2">
          <table:table-cell table:number-columns-repeated="1017" table:style-name="ce21"/>
          <table:table-cell table:number-columns-repeated="15367"/>
        </table:table-row>
        <table:table-row table:number-rows-repeated="1048524" table:style-name="ro2">
          <table:table-cell table:number-columns-repeated="16384"/>
        </table:table-row>
      </table:table>
      <table:table table:name="Administrativo_de_Obras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42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Administrativo de Obras – 40h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5" table:style-name="ce26">
            <text:p>5</text:p>
          </table:table-cell>
          <table:table-cell office:value-type="string" table:number-columns-spanned="2" table:number-rows-spanned="1" table:style-name="ce77">
            <text:p>4110-05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4110-05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2798.4" table:style-name="ce31">
            <text:p>R$ 2.798,40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2798.4" table:style-name="ce34">
            <text:p>R$ 2.798,4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2798.4" table:formula="of:=SUM([.I39:.I44])" table:style-name="ce37">
            <text:p>R$ 2.798,40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233.2" table:formula="of:=[.H53]*[.$I$45]" table:style-name="ce42">
            <text:p>233,20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338.60640000000001" table:formula="of:=[.H54]*[.$I$45]" table:style-name="ce42">
            <text:p>338,61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571.80639999999994" table:formula="of:=SUM([.I53:.I54])" table:style-name="ce43">
            <text:p>571,81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559.68000000000006" table:formula="of:=[.H63]*([.$I$45])" table:style-name="ce36">
            <text:p>559,68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69.960000000000008" table:formula="of:=[.H64]*([.$I$45])" table:style-name="ce36">
            <text:p>69,96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27.984000000000002" table:formula="of:=[.H65]*([.$I$45])" table:style-name="ce36">
            <text:p>27,98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41.975999999999999" table:formula="of:=[.H66]*([.$I$45])" table:style-name="ce36">
            <text:p>41,98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27.984000000000002" table:formula="of:=[.H67]*([.$I$45])" table:style-name="ce36">
            <text:p>27,98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6.790400000000002" table:formula="of:=[.H68]*([.$I$45])" table:style-name="ce36">
            <text:p>16,79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5.5968" table:formula="of:=[.H69]*([.$I$45])" table:style-name="ce36">
            <text:p>5,60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23.87200000000001" table:formula="of:=[.H70]*([.$I$45])" table:style-name="ce36">
            <text:p>223,87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973.84320000000025" table:formula="of:=SUM([.I63:.I70])" table:style-name="ce43">
            <text:p>973,84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1.295999999999992" table:formula="of:=[.I78]-[.I80]" table:style-name="ce53">
            <text:p>21,30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7.904" table:formula="of:=[.I39]*6%" table:style-name="ce54">
            <text:p>167,90</text:p>
          </table:table-cell>
          <table:table-cell office:value-type="string" office:string-value="=I39*6%" table:formula="of:=FORMULA([.I80])" table:style-name="ce21">
            <text:p>=I39*6%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formula="of:=26*22" table:style-name="ce54">
            <text:p>572,00</text:p>
          </table:table-cell>
          <table:table-cell office:value-type="string" office:string-value="=26*22" table:formula="of:=FORMULA([.I81])" table:style-name="ce21">
            <text:p>=26*22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formula="of:=[.I81]*11%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48.91599999999994" table:formula="of:=([.I79]+[.I82]+[.I85]+[.I87]+[.I88]+[.I89]+[.I90])" table:style-name="ce43">
            <text:p>548,92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1.80639999999994" table:formula="of:=[.I55]" table:style-name="ce42">
            <text:p>571,81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973.84320000000025" table:formula="of:=[.I71]" table:style-name="ce42">
            <text:p>973,84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48.91599999999994" table:formula="of:=[.I91]" table:style-name="ce42">
            <text:p>548,92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2094.5655999999999" table:formula="of:=SUM([.I55]+[.I71]+[.I91])" table:style-name="ce55">
            <text:p>2.094,57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6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1.66" table:formula="of:=[.H105]*[.$I$45]" table:style-name="ce36">
            <text:p>11,66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0.93279999999999996" table:formula="of:=[.H106]*[.$I$45]" table:style-name="ce36">
            <text:p>0,93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4.7572799999999997" table:formula="of:=[.H107]*[.$I$45]" table:style-name="ce36">
            <text:p>4,76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27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54.288960000000003" table:formula="of:=[.H108]*[.$I$45]" table:style-name="ce36">
            <text:p>54,29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18.892558080000001" table:formula="of:=[.H109]*[.$I$45]" table:style-name="ce36">
            <text:p>18,89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107.17872" table:formula="of:=[.H110]*[.$I$45]" table:style-name="ce36">
            <text:p>107,18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197.71031807999998" table:formula="of:=SUM([.I105:.I110])" table:style-name="ce59">
            <text:p>197,71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38.866666666666667" table:formula="of:=[.H120]*[.$I$45]" table:style-name="ce36">
            <text:p>38,87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28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3.009066666666669" table:formula="of:=[.H121]*[.$I$45]" table:style-name="ce36">
            <text:p>23,01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23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58299999999999996" table:formula="of:=[.H122]*[.$I$45]" table:style-name="ce36">
            <text:p>0,58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28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0.90947999999999996" table:formula="of:=[.H123]*[.$I$45]" table:style-name="ce36">
            <text:p>0,91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29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4.6640000000000006" table:formula="of:=[.H124]*[.$I$45]" table:style-name="ce36">
            <text:p>4,66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68.032213333333331" table:formula="of:=[.H126]*[.$I$45]" table:style-name="ce64">
            <text:p>68,03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8.032213333333331" table:formula="of:=[.I126]" table:style-name="ce42">
            <text:p>68,03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68.032213333333331" table:formula="of:=SUM([.I136:.I137])" table:style-name="ce55">
            <text:p>68,03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" table:style-name="ce65">
            <text:p>74,66</text:p>
          </table:table-cell>
          <table:table-cell office:value-type="error" office:string-value="#N/A" table:formula="of:=FORMULA([.I142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0" table:style-name="ce65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style-name="ce65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75.958601626016261" table:formula="of:=SUM([.I142:.I145])" table:style-name="ce55">
            <text:p>75,96</text:p>
          </table:table-cell>
          <table:table-cell office:value-type="string" office:string-value="=SOMA(I142:I145)" table:formula="of:=FORMULA([.I146])" table:style-name="ce21">
            <text:p>=SOMA(I142:I145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7.04000199118047" table:formula="of:=[.H152]*[.I172]" table:style-name="ce36">
            <text:p>157,04</text:p>
          </table:table-cell>
          <table:table-cell office:value-type="string" office:string-value="=H152*I172" table:formula="of:=FORMULA([.I152])" table:style-name="ce21">
            <text:p>=H152*I172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4.4896999999999999E-2" table:style-name="ce66">
            <text:p>4,49%</text:p>
          </table:table-cell>
          <table:table-cell office:value-type="float" office:value="242.07145728266568" table:formula="of:=[.H153]*([.I152]+[.I172])" table:style-name="ce36">
            <text:p>242,07</text:p>
          </table:table-cell>
          <table:table-cell office:value-type="string" office:string-value="=H153*(I152+I172)" table:formula="of:=FORMULA([.I153])" table:style-name="ce21">
            <text:p>=H153*(I152+I172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34.025333764755771" table:formula="of:=[.I172]*[.H156]" table:style-name="ce65">
            <text:p>34,03</text:p>
          </table:table-cell>
          <table:table-cell office:value-type="string" office:string-value="=I172*H156" table:formula="of:=FORMULA([.I156])" table:style-name="ce21">
            <text:p>=I172*H156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7.04000199118047" table:formula="of:=[.I172]*[.H157]" table:style-name="ce65">
            <text:p>157,04</text:p>
          </table:table-cell>
          <table:table-cell office:value-type="string" office:string-value="=I172*H157" table:formula="of:=FORMULA([.I157])" table:style-name="ce21">
            <text:p>=I172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8]*[.$I$174]" table:style-name="ce65">
            <text:p>0,00</text:p>
          </table:table-cell>
          <table:table-cell office:value-type="string" office:string-value="=H158*$I$174" table:formula="of:=FORMULA([.I158])" table:style-name="ce21">
            <text:p>=H158*$I$174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44.01840000000001" table:formula="of:=[.H159]*[.$I$174]" table:style-name="ce65">
            <text:p>244,02</text:p>
          </table:table-cell>
          <table:table-cell office:value-type="string" office:string-value="=H159*$I$174" table:formula="of:=FORMULA([.I159])" table:style-name="ce21">
            <text:p>=H159*$I$174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51397" table:formula="of:=SUM([.H152:.H159])" table:style-name="ce68">
            <text:p>15,14%</text:p>
          </table:table-cell>
          <table:table-cell office:value-type="float" office:value="834.19519502978244" table:formula="of:=SUM([.I152:.I159])" table:style-name="ce55">
            <text:p>834,20</text:p>
          </table:table-cell>
          <table:table-cell office:value-type="string" office:string-value="=SOMA(I152:I159)" table:formula="of:=FORMULA([.I160])" table:style-name="ce21">
            <text:p>=SOMA(I152:I159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2798.4" table:formula="of:=[.I45]" table:style-name="ce36">
            <text:p>2.798,40</text:p>
          </table:table-cell>
          <table:table-cell office:value-type="string" office:string-value="=I45" table:formula="of:=FORMULA([.I167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2094.5655999999999" table:formula="of:=[.I101]" table:style-name="ce65">
            <text:p>2.094,57</text:p>
          </table:table-cell>
          <table:table-cell office:value-type="string" office:string-value="=I101" table:formula="of:=FORMULA([.I168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197.71031807999998" table:formula="of:=[.I111]" table:style-name="ce65">
            <text:p>197,71</text:p>
          </table:table-cell>
          <table:table-cell office:value-type="string" office:string-value="=I111" table:formula="of:=FORMULA([.I169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68.032213333333331" table:formula="of:=[.I138]" table:style-name="ce65">
            <text:p>68,03</text:p>
          </table:table-cell>
          <table:table-cell office:value-type="string" office:string-value="=I138" table:formula="of:=FORMULA([.I170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75.958601626016261" table:formula="of:=[.I146]" table:style-name="ce65">
            <text:p>75,96</text:p>
          </table:table-cell>
          <table:table-cell office:value-type="string" office:string-value="=I146" table:formula="of:=FORMULA([.I171])" table:style-name="ce21">
            <text:p>=I146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5234.6667330393493" table:formula="of:=SUM([.I167:.I171])" table:style-name="ce43">
            <text:p>5.234,67</text:p>
          </table:table-cell>
          <table:table-cell office:value-type="string" office:string-value="=SOMA(I167:I171)" table:formula="of:=FORMULA([.I172])" table:style-name="ce21">
            <text:p>=SOMA(I167:I171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0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834.19519502978244" table:formula="of:=[.I160]" table:style-name="ce36">
            <text:p>834,20</text:p>
          </table:table-cell>
          <table:table-cell office:value-type="string" office:string-value="=I160" table:formula="of:=FORMULA([.I173])" table:style-name="ce21">
            <text:p>=I160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6100.46" table:formula="of:=TRUNC(([.I172]+[.I152]+[.I153])/(1-SUM([.H155:.H159]));2)" table:style-name="ce71">
            <text:p>6.100,46</text:p>
          </table:table-cell>
          <table:table-cell office:value-type="string" office:string-value="=TRUNCAR((I172+I152+I153)/(1-SOMA(H155:H159));2)" table:formula="of:=FORMULA([.I174])" table:style-name="ce21">
            <text:p>=TRUNCAR((I172+I152+I153)/(1-SOMA(H155:H159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107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9" table:style-name="ro2">
          <table:table-cell table:number-columns-repeated="16384"/>
        </table:table-row>
      </table:table>
      <table:table table:name="Uniforme_Administrativo_de_Obra" table:style-name="ta2">
        <table:table-column table:style-name="co8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9" table:number-columns-repeated="16377" table:default-cell-style-name="ce1"/>
        <table:table-row table:style-name="ro1">
          <table:table-cell office:value-type="string" table:number-columns-spanned="6" table:number-rows-spanned="1" table:style-name="ce76">
            <text:p>Administrativo de Obras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6378" table:style-name="ce1"/>
        </table:table-row>
        <table:table-row table:style-name="ro30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6378" table:style-name="ce1"/>
        </table:table-row>
        <table:table-row table:style-name="ro30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31">
          <table:table-cell office:value-type="float" office:value="1" table:style-name="ce87">
            <text:p>1</text:p>
          </table:table-cell>
          <table:table-cell office:value-type="string" table:style-name="ce88">
            <text:p>camiseta manga curt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111">
            <text:p>=D6*E6</text:p>
          </table:table-cell>
          <table:table-cell table:number-columns-repeated="16377"/>
        </table:table-row>
        <table:table-row table:style-name="ro32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111">
            <text:p>=D7*E7</text:p>
          </table:table-cell>
          <table:table-cell table:number-columns-repeated="16377"/>
        </table:table-row>
        <table:table-row table:style-name="ro33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111">
            <text:p>=D8*E8</text:p>
          </table:table-cell>
          <table:table-cell table:number-columns-repeated="1637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111">
            <text:p>=D9*E9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111">
            <text:p>=SOMA(F6:F9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111">
            <text:p>=E10/12</text:p>
          </table:table-cell>
          <table:table-cell table:number-columns-repeated="16377"/>
        </table:table-row>
        <table:table-row table:number-rows-repeated="1048565" table:style-name="ro34">
          <table:table-cell table:number-columns-repeated="16384"/>
        </table:table-row>
      </table:table>
      <table:table table:name="Encarregado_de_Obras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49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Encarregado –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1" table:style-name="ce26">
            <text:p>1</text:p>
          </table:table-cell>
          <table:table-cell office:value-type="string" table:number-columns-spanned="2" table:number-rows-spanned="1" table:style-name="ce77">
            <text:p>7102-05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4101-05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3542" table:style-name="ce31">
            <text:p>R$ 3.542,00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5-01-01T00:00:00" table:style-name="ce27">
            <text:p>1/1/2025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3542" table:style-name="ce34">
            <text:p>R$ 3.542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3542" table:formula="of:=SUM([.I39:.I44])" table:style-name="ce37">
            <text:p>R$ 3.542,00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295.16666666666663" table:formula="of:=[.H53]*[.$I$45]" table:style-name="ce42">
            <text:p>295,17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428.58199999999999" table:formula="of:=[.H54]*[.$I$45]" table:style-name="ce42">
            <text:p>428,58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723.74866666666662" table:formula="of:=SUM([.I53:.I54])" table:style-name="ce43">
            <text:p>723,75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708.40000000000009" table:formula="of:=[.H63]*([.$I$45])" table:style-name="ce36">
            <text:p>708,40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88.550000000000011" table:formula="of:=[.H64]*([.$I$45])" table:style-name="ce36">
            <text:p>88,55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35.42" table:formula="of:=[.H65]*([.$I$45])" table:style-name="ce36">
            <text:p>35,42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53.129999999999995" table:formula="of:=[.H66]*([.$I$45])" table:style-name="ce36">
            <text:p>53,13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35.42" table:formula="of:=[.H67]*([.$I$45])" table:style-name="ce36">
            <text:p>35,42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21.251999999999999" table:formula="of:=[.H68]*([.$I$45])" table:style-name="ce36">
            <text:p>21,25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7.0840000000000005" table:formula="of:=[.H69]*([.$I$45])" table:style-name="ce36">
            <text:p>7,08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83.36" table:formula="of:=[.H70]*([.$I$45])" table:style-name="ce36">
            <text:p>283,36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1232.616" table:formula="of:=SUM([.I63:.I70])" table:style-name="ce43">
            <text:p>1.232,62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3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12.51999999999998" table:formula="of:=[.I39]*6%" table:style-name="ce54">
            <text:p>212,52</text:p>
          </table:table-cell>
          <table:table-cell office:value-type="string" office:string-value="=I39*6%" table:formula="of:=FORMULA([.I80])" table:style-name="ce21">
            <text:p>=I39*6%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formula="of:=22*26" table:style-name="ce54">
            <text:p>572,00</text:p>
          </table:table-cell>
          <table:table-cell office:value-type="string" office:string-value="=22*26" table:formula="of:=FORMULA([.I81])" table:style-name="ce21">
            <text:p>=22*26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formula="of:=11%*[.I81]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27.61999999999989" table:formula="of:=([.I79]+[.I82]+[.I85]+[.I87]+[.I88]+[.I89]+[.I90])" table:style-name="ce43">
            <text:p>527,62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723.74866666666662" table:formula="of:=[.I55]" table:style-name="ce42">
            <text:p>723,75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232.616" table:formula="of:=[.I71]" table:style-name="ce42">
            <text:p>1.232,62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27.61999999999989" table:formula="of:=[.I91]" table:style-name="ce42">
            <text:p>527,62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2483.9846666666663" table:formula="of:=SUM([.I55]+[.I71]+[.I91])" table:style-name="ce55">
            <text:p>2.483,98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35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4.758333333333333" table:formula="of:=[.H105]*[.$I$45]" table:style-name="ce36">
            <text:p>14,76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1.1806666666666665" table:formula="of:=[.H106]*[.$I$45]" table:style-name="ce36">
            <text:p>1,18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6.0213999999999999" table:formula="of:=[.H107]*[.$I$45]" table:style-name="ce36">
            <text:p>6,02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36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68.714799999999997" table:formula="of:=[.H108]*[.$I$45]" table:style-name="ce36">
            <text:p>68,71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23.912750400000004" table:formula="of:=[.H109]*[.$I$45]" table:style-name="ce36">
            <text:p>23,91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135.65860000000001" table:formula="of:=[.H110]*[.$I$45]" table:style-name="ce36">
            <text:p>135,66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250.24655039999999" table:formula="of:=SUM([.I105:.I110])" table:style-name="ce59">
            <text:p>250,25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49.194444444444443" table:formula="of:=[.H120]*[.$I$45]" table:style-name="ce36">
            <text:p>49,19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10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9.123111111111115" table:formula="of:=[.H121]*[.$I$45]" table:style-name="ce36">
            <text:p>29,12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22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73791666666666667" table:formula="of:=[.H122]*[.$I$45]" table:style-name="ce36">
            <text:p>0,74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22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1.1511499999999999" table:formula="of:=[.H123]*[.$I$45]" table:style-name="ce36">
            <text:p>1,15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12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5.9033333333333333" table:formula="of:=[.H124]*[.$I$45]" table:style-name="ce36">
            <text:p>5,90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86.109955555555544" table:formula="of:=[.H126]*[.$I$45]" table:style-name="ce64">
            <text:p>86,11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6.109955555555544" table:formula="of:=[.I126]" table:style-name="ce42">
            <text:p>86,11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86.109955555555544" table:formula="of:=SUM([.I136:.I137])" table:style-name="ce55">
            <text:p>86,11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0000000000011" table:formula="of:=[Uniforme_Encarregado.E11]" table:style-name="ce65">
            <text:p>74,66</text:p>
          </table:table-cell>
          <table:table-cell office:value-type="string" office:string-value="=Uniforme_Encarregado!E11" table:formula="of:=FORMULA([.I142])" table:style-name="ce21">
            <text:p>=Uniforme_Encarregado!E1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0" table:style-name="ce65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style-name="ce65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75.958601626016275" table:formula="of:=SUM([.I142:.I145])" table:style-name="ce55">
            <text:p>75,96</text:p>
          </table:table-cell>
          <table:table-cell office:value-type="string" office:string-value="=SOMA(I142:I145)" table:formula="of:=FORMULA([.I146])" table:style-name="ce21">
            <text:p>=SOMA(I142:I145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93.14899322744714" table:formula="of:=[.H152]*[.I172]" table:style-name="ce36">
            <text:p>193,15</text:p>
          </table:table-cell>
          <table:table-cell office:value-type="string" office:string-value="=H152*I172" table:formula="of:=FORMULA([.I152])" table:style-name="ce21">
            <text:p>=H152*I172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4.0813000000000002E-2" table:style-name="ce66">
            <text:p>4,08%</text:p>
          </table:table-cell>
          <table:table-cell office:value-type="float" office:value="270.64931854698517" table:formula="of:=[.H153]*([.I152]+[.I172])" table:style-name="ce36">
            <text:p>270,65</text:p>
          </table:table-cell>
          <table:table-cell office:value-type="string" office:string-value="=H153*(I152+I172)" table:formula="of:=FORMULA([.I153])" table:style-name="ce21">
            <text:p>=H153*(I152+I172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41.848948532613548" table:formula="of:=[.I172]*[.H156]" table:style-name="ce65">
            <text:p>41,85</text:p>
          </table:table-cell>
          <table:table-cell office:value-type="string" office:string-value="=I172*H156" table:formula="of:=FORMULA([.I156])" table:style-name="ce21">
            <text:p>=I172*H156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93.14899322744714" table:formula="of:=[.I172]*[.H157]" table:style-name="ce65">
            <text:p>193,15</text:p>
          </table:table-cell>
          <table:table-cell office:value-type="string" office:string-value="=I172*H157" table:formula="of:=FORMULA([.I157])" table:style-name="ce21">
            <text:p>=I172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8]*[.$I$174]" table:style-name="ce65">
            <text:p>0,00</text:p>
          </table:table-cell>
          <table:table-cell office:value-type="string" office:string-value="=H158*$I$174" table:formula="of:=FORMULA([.I158])" table:style-name="ce21">
            <text:p>=H158*$I$174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98.95359999999999" table:formula="of:=[.H159]*[.$I$174]" table:style-name="ce65">
            <text:p>298,95</text:p>
          </table:table-cell>
          <table:table-cell office:value-type="string" office:string-value="=H159*$I$174" table:formula="of:=FORMULA([.I159])" table:style-name="ce21">
            <text:p>=H159*$I$174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47313" table:formula="of:=SUM([.H152:.H159])" table:style-name="ce68">
            <text:p>14,73%</text:p>
          </table:table-cell>
          <table:table-cell office:value-type="float" office:value="997.74985353449301" table:formula="of:=SUM([.I152:.I159])" table:style-name="ce55">
            <text:p>997,75</text:p>
          </table:table-cell>
          <table:table-cell office:value-type="string" office:string-value="=SOMA(I152:I159)" table:formula="of:=FORMULA([.I160])" table:style-name="ce21">
            <text:p>=SOMA(I152:I159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3542" table:formula="of:=[.I45]" table:style-name="ce36">
            <text:p>3.542,00</text:p>
          </table:table-cell>
          <table:table-cell office:value-type="string" office:string-value="=I45" table:formula="of:=FORMULA([.I167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2483.9846666666663" table:formula="of:=[.I101]" table:style-name="ce65">
            <text:p>2.483,98</text:p>
          </table:table-cell>
          <table:table-cell office:value-type="string" office:string-value="=I101" table:formula="of:=FORMULA([.I168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250.24655039999999" table:formula="of:=[.I111]" table:style-name="ce65">
            <text:p>250,25</text:p>
          </table:table-cell>
          <table:table-cell office:value-type="string" office:string-value="=I111" table:formula="of:=FORMULA([.I169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86.109955555555544" table:formula="of:=[.I138]" table:style-name="ce65">
            <text:p>86,11</text:p>
          </table:table-cell>
          <table:table-cell office:value-type="string" office:string-value="=I138" table:formula="of:=FORMULA([.I170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75.958601626016275" table:formula="of:=[.I146]" table:style-name="ce65">
            <text:p>75,96</text:p>
          </table:table-cell>
          <table:table-cell office:value-type="string" office:string-value="=I146" table:formula="of:=FORMULA([.I171])" table:style-name="ce21">
            <text:p>=I146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6438.2997742482385" table:formula="of:=SUM([.I167:.I171])" table:style-name="ce43">
            <text:p>6.438,30</text:p>
          </table:table-cell>
          <table:table-cell office:value-type="string" office:string-value="=SOMA(I167:I171)" table:formula="of:=FORMULA([.I172])" table:style-name="ce21">
            <text:p>=SOMA(I167:I171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0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997.74985353449301" table:formula="of:=[.I160]" table:style-name="ce36">
            <text:p>997,75</text:p>
          </table:table-cell>
          <table:table-cell office:value-type="string" office:string-value="=I160" table:formula="of:=FORMULA([.I173])" table:style-name="ce21">
            <text:p>=I160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7473.84" table:formula="of:=TRUNC(([.I172]+[.I152]+[.I153])/(1-SUM([.H155:.H159]));2)" table:style-name="ce71">
            <text:p>7.473,84</text:p>
          </table:table-cell>
          <table:table-cell office:value-type="string" office:string-value="=TRUNCAR((I172+I152+I153)/(1-SOMA(H155:H159));2)" table:formula="of:=FORMULA([.I174])" table:style-name="ce21">
            <text:p>=TRUNCAR((I172+I152+I153)/(1-SOMA(H155:H159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107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9" table:style-name="ro2">
          <table:table-cell table:number-columns-repeated="16384"/>
        </table:table-row>
      </table:table>
      <table:table table:name="Uniforme_Encarregado" table:style-name="ta2">
        <table:table-column table:style-name="co8" table:default-cell-style-name="ce1"/>
        <table:table-column table:style-name="co50" table:default-cell-style-name="ce1"/>
        <table:table-column table:style-name="co51" table:default-cell-style-name="ce1"/>
        <table:table-column table:style-name="co47" table:default-cell-style-name="ce1"/>
        <table:table-column table:style-name="co45" table:default-cell-style-name="ce1"/>
        <table:table-column table:style-name="co52" table:default-cell-style-name="ce1"/>
        <table:table-column table:style-name="co53" table:default-cell-style-name="ce1"/>
        <table:table-column table:style-name="co9" table:number-columns-repeated="16377" table:default-cell-style-name="ce1"/>
        <table:table-row table:style-name="ro1">
          <table:table-cell office:value-type="string" table:number-columns-spanned="6" table:number-rows-spanned="1" table:style-name="ce76">
            <text:p>Encarregado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6378" table:style-name="ce1"/>
        </table:table-row>
        <table:table-row table:style-name="ro30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6378" table:style-name="ce1"/>
        </table:table-row>
        <table:table-row table:style-name="ro30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37">
          <table:table-cell office:value-type="float" office:value="1" table:style-name="ce87">
            <text:p>1</text:p>
          </table:table-cell>
          <table:table-cell office:value-type="string" table:style-name="ce88">
            <text:p>camiseta manga curt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111">
            <text:p>=D6*E6</text:p>
          </table:table-cell>
          <table:table-cell table:number-columns-repeated="16377"/>
        </table:table-row>
        <table:table-row table:style-name="ro38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111">
            <text:p>=D7*E7</text:p>
          </table:table-cell>
          <table:table-cell table:number-columns-repeated="16377"/>
        </table:table-row>
        <table:table-row table:style-name="ro38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111">
            <text:p>=D8*E8</text:p>
          </table:table-cell>
          <table:table-cell table:number-columns-repeated="16377"/>
        </table:table-row>
        <table:table-row table:style-name="ro39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111">
            <text:p>=D9*E9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111">
            <text:p>=SOMA(F6:F9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111">
            <text:p>=E10/12</text:p>
          </table:table-cell>
          <table:table-cell table:number-columns-repeated="16377"/>
        </table:table-row>
        <table:table-row table:style-name="ro30">
          <table:table-cell table:number-columns-spanned="6" table:number-rows-spanned="1" table:style-name="ce78"/>
          <table:covered-table-cell table:number-columns-repeated="5"/>
          <table:table-cell table:number-columns-repeated="16378" table:style-name="ce1"/>
        </table:table-row>
        <table:table-row table:number-rows-repeated="1048564" table:style-name="ro34">
          <table:table-cell table:number-columns-repeated="16384"/>
        </table:table-row>
      </table:table>
      <table:table table:name="Eletricista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38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Eletricista –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4" table:style-name="ce26">
            <text:p>4</text:p>
          </table:table-cell>
          <table:table-cell office:value-type="string" table:number-columns-spanned="2" table:number-rows-spanned="1" table:style-name="ce77">
            <text:p>7156-15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7156-15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2543.1999999999998" table:style-name="ce31">
            <text:p>R$ 2.543,20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2543.1999999999998" table:style-name="ce34">
            <text:p>R$ 2.543,2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office:value-type="percentage" office:value="0.3" table:style-name="ce35">
            <text:p>30,00%</text:p>
          </table:table-cell>
          <table:table-cell office:value-type="float" office:value="762.95999999999992" table:formula="of:=[.H40]*[.I39]" table:style-name="ce36">
            <text:p>762,96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3306.16" table:formula="of:=SUM([.I39:.I44])" table:style-name="ce37">
            <text:p>R$ 3.306,16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275.51333333333332" table:formula="of:=[.H53]*[.$I$45]" table:style-name="ce42">
            <text:p>275,51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400.04535999999996" table:formula="of:=[.H54]*[.$I$45]" table:style-name="ce42">
            <text:p>400,05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675.55869333333328" table:formula="of:=SUM([.I53:.I54])" table:style-name="ce43">
            <text:p>675,56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661.23199999999997" table:formula="of:=[.H63]*([.$I$45])" table:style-name="ce36">
            <text:p>661,23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82.653999999999996" table:formula="of:=[.H64]*([.$I$45])" table:style-name="ce36">
            <text:p>82,65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33.061599999999999" table:formula="of:=[.H65]*([.$I$45])" table:style-name="ce36">
            <text:p>33,06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49.592399999999998" table:formula="of:=[.H66]*([.$I$45])" table:style-name="ce36">
            <text:p>49,59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33.061599999999999" table:formula="of:=[.H67]*([.$I$45])" table:style-name="ce36">
            <text:p>33,06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9.836960000000001" table:formula="of:=[.H68]*([.$I$45])" table:style-name="ce36">
            <text:p>19,84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6.6123199999999995" table:formula="of:=[.H69]*([.$I$45])" table:style-name="ce36">
            <text:p>6,61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64.49279999999999" table:formula="of:=[.H70]*([.$I$45])" table:style-name="ce36">
            <text:p>264,49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1150.5436799999998" table:formula="of:=SUM([.I63:.I70])" table:style-name="ce43">
            <text:p>1.150,54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36.608000000000004" table:formula="of:=[.I78]-[.I80]" table:style-name="ce53">
            <text:p>36,61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52.59199999999998" table:formula="of:=[.I39]*6%" table:style-name="ce54">
            <text:p>152,59</text:p>
          </table:table-cell>
          <table:table-cell office:value-type="string" office:string-value="=I39*6%" table:formula="of:=FORMULA([.I80])" table:style-name="ce21">
            <text:p>=I39*6%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formula="of:=22*26" table:style-name="ce54">
            <text:p>572,00</text:p>
          </table:table-cell>
          <table:table-cell office:value-type="string" office:string-value="=22*26" table:formula="of:=FORMULA([.I81])" table:style-name="ce21">
            <text:p>=22*26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formula="of:=11%*[.I81]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64.22799999999995" table:formula="of:=([.I79]+[.I82]+[.I85]+[.I87]+[.I88]+[.I89]+[.I90])" table:style-name="ce43">
            <text:p>564,23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75.55869333333328" table:formula="of:=[.I55]" table:style-name="ce42">
            <text:p>675,56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150.5436799999998" table:formula="of:=[.I71]" table:style-name="ce42">
            <text:p>1.150,54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64.22799999999995" table:formula="of:=[.I91]" table:style-name="ce42">
            <text:p>564,23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2390.3303733333332" table:formula="of:=SUM([.I55]+[.I71]+[.I91])" table:style-name="ce55">
            <text:p>2.390,33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3.775666666666666" table:formula="of:=[.H105]*[.$I$45]" table:style-name="ce36">
            <text:p>13,78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1.1020533333333333" table:formula="of:=[.H106]*[.$I$45]" table:style-name="ce36">
            <text:p>1,10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5.6204719999999995" table:formula="of:=[.H107]*[.$I$45]" table:style-name="ce36">
            <text:p>5,62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64.139504000000002" table:formula="of:=[.H108]*[.$I$45]" table:style-name="ce36">
            <text:p>64,14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22.320547392000002" table:formula="of:=[.H109]*[.$I$45]" table:style-name="ce36">
            <text:p>22,32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126.625928" table:formula="of:=[.H110]*[.$I$45]" table:style-name="ce36">
            <text:p>126,63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233.58417139200003" table:formula="of:=SUM([.I105:.I110])" table:style-name="ce59">
            <text:p>233,58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45.918888888888887" table:formula="of:=[.H120]*[.$I$45]" table:style-name="ce36">
            <text:p>45,92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7.183982222222223" table:formula="of:=[.H121]*[.$I$45]" table:style-name="ce36">
            <text:p>27,18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6887833333333333" table:formula="of:=[.H122]*[.$I$45]" table:style-name="ce36">
            <text:p>0,69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1.0745019999999998" table:formula="of:=[.H123]*[.$I$45]" table:style-name="ce36">
            <text:p>1,07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5.5102666666666664" table:formula="of:=[.H124]*[.$I$45]" table:style-name="ce36">
            <text:p>5,51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80.376423111111109" table:formula="of:=[.H126]*[.$I$45]" table:style-name="ce64">
            <text:p>80,38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0.376423111111109" table:formula="of:=[.I126]" table:style-name="ce42">
            <text:p>80,38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80.376423111111109" table:formula="of:=SUM([.I136:.I137])" table:style-name="ce55">
            <text:p>80,38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9.606666666666669" table:formula="of:=[Uniforme_e_EPIs_Eletricista.E11]" table:style-name="ce65">
            <text:p>79,61</text:p>
          </table:table-cell>
          <table:table-cell office:value-type="string" office:string-value="=Uniforme_e_EPIs_Eletricista!E11" table:formula="of:=FORMULA([.I142])" table:style-name="ce21">
            <text:p>=Uniforme_e_EPIs_Eletricista!E1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93.98458333333332" table:formula="of:=[Uniforme_e_EPIs_Eletricista.E52]" table:style-name="ce65">
            <text:p>193,98</text:p>
          </table:table-cell>
          <table:table-cell office:value-type="string" office:string-value="=Uniforme_e_EPIs_Eletricista!E52" table:formula="of:=FORMULA([.I143])" table:style-name="ce21">
            <text:p>=Uniforme_e_EPIs_Eletricista!E5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Ferramentas – Uso comum</text:p>
          </table:table-cell>
          <table:covered-table-cell table:number-columns-repeated="5"/>
          <table:table-cell table:style-name="ce35"/>
          <table:table-cell office:value-type="float" office:value="34.638858333333339" table:formula="of:=[Ferramentaria.H22]" table:style-name="ce65">
            <text:p>34,64</text:p>
          </table:table-cell>
          <table:table-cell office:value-type="string" office:string-value="=Ferramentaria!H22" table:formula="of:=FORMULA([.I145])" table:style-name="ce21">
            <text:p>=Ferramentaria!H22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Ferramentas – Eletricista</text:p>
          </table:table-cell>
          <table:covered-table-cell table:number-columns-repeated="5"/>
          <table:table-cell table:style-name="ce35"/>
          <table:table-cell office:value-type="float" office:value="8.0023333333333344" table:formula="of:=[Ferramentaria.H48]" table:style-name="ce65">
            <text:p>8,00</text:p>
          </table:table-cell>
          <table:table-cell office:value-type="string" office:string-value="=Ferramentaria!H48" table:formula="of:=FORMULA([.I146])" table:style-name="ce21">
            <text:p>=Ferramentaria!H48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317.53104329268297" table:formula="of:=SUM([.I142:.I146])" table:style-name="ce55">
            <text:p>317,53</text:p>
          </table:table-cell>
          <table:table-cell office:value-type="string" office:string-value="=SOMA(I142:I146)" table:formula="of:=FORMULA([.I147])" table:style-name="ce21">
            <text:p>=SOMA(I142:I146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0.06" table:style-name="ce66">
            <text:p>6,00%</text:p>
          </table:table-cell>
          <table:table-cell office:value-type="float" office:value="379.67892066774755" table:formula="of:=[.H153]*[.I173]" table:style-name="ce36">
            <text:p>379,68</text:p>
          </table:table-cell>
          <table:table-cell office:value-type="string" office:string-value="=H153*I173" table:formula="of:=FORMULA([.I153])" table:style-name="ce21">
            <text:p>=H153*I173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9.1882000000000005E-2" table:style-name="ce66">
            <text:p>9,19%</text:p>
          </table:table-cell>
          <table:table-cell office:value-type="float" office:value="616.31330173536037" table:formula="of:=[.H154]*([.I153]+[.I173])" table:style-name="ce36">
            <text:p>616,31</text:p>
          </table:table-cell>
          <table:table-cell office:value-type="string" office:string-value="=H154*(I153+I173)" table:formula="of:=FORMULA([.I154])" table:style-name="ce21">
            <text:p>=H154*(I153+I173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41.131883072339321" table:formula="of:=[.I173]*[.H157]" table:style-name="ce65">
            <text:p>41,13</text:p>
          </table:table-cell>
          <table:table-cell office:value-type="string" office:string-value="=I173*H157" table:formula="of:=FORMULA([.I157])" table:style-name="ce21">
            <text:p>=I173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89.83946033387377" table:formula="of:=[.I173]*[.H158]" table:style-name="ce65">
            <text:p>189,84</text:p>
          </table:table-cell>
          <table:table-cell office:value-type="string" office:string-value="=I173*H158" table:formula="of:=FORMULA([.I158])" table:style-name="ce21">
            <text:p>=I173*H158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9]*[.$I$175]" table:style-name="ce65">
            <text:p>0,00</text:p>
          </table:table-cell>
          <table:table-cell office:value-type="string" office:string-value="=H159*$I$175" table:formula="of:=FORMULA([.I159])" table:style-name="ce21">
            <text:p>=H159*$I$17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317.22680000000003" table:formula="of:=[.H160]*[.$I$175]" table:style-name="ce65">
            <text:p>317,23</text:p>
          </table:table-cell>
          <table:table-cell office:value-type="string" office:string-value="=H160*$I$175" table:formula="of:=FORMULA([.I160])" table:style-name="ce21">
            <text:p>=H160*$I$17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22838200000000003" table:formula="of:=SUM([.H153:.H160])" table:style-name="ce68">
            <text:p>22,84%</text:p>
          </table:table-cell>
          <table:table-cell office:value-type="float" office:value="1544.1903658093211" table:formula="of:=SUM([.I153:.I160])" table:style-name="ce55">
            <text:p>1.544,19</text:p>
          </table:table-cell>
          <table:table-cell office:value-type="string" office:string-value="=SOMA(I153:I160)" table:formula="of:=FORMULA([.I161])" table:style-name="ce21">
            <text:p>=SOMA(I153:I160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3306.16" table:formula="of:=[.I45]" table:style-name="ce36">
            <text:p>3.306,16</text:p>
          </table:table-cell>
          <table:table-cell office:value-type="string" office:string-value="=I45" table:formula="of:=FORMULA([.I168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2390.3303733333332" table:formula="of:=[.I101]" table:style-name="ce65">
            <text:p>2.390,33</text:p>
          </table:table-cell>
          <table:table-cell office:value-type="string" office:string-value="=I101" table:formula="of:=FORMULA([.I169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233.58417139200003" table:formula="of:=[.I111]" table:style-name="ce65">
            <text:p>233,58</text:p>
          </table:table-cell>
          <table:table-cell office:value-type="string" office:string-value="=I111" table:formula="of:=FORMULA([.I170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80.376423111111109" table:formula="of:=[.I138]" table:style-name="ce65">
            <text:p>80,38</text:p>
          </table:table-cell>
          <table:table-cell office:value-type="string" office:string-value="=I138" table:formula="of:=FORMULA([.I171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317.53104329268297" table:formula="of:=[.I147]" table:style-name="ce65">
            <text:p>317,53</text:p>
          </table:table-cell>
          <table:table-cell office:value-type="string" office:string-value="=I147" table:formula="of:=FORMULA([.I172])" table:style-name="ce21">
            <text:p>=I147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6327.9820111291265" table:formula="of:=SUM([.I168:.I172])" table:style-name="ce43">
            <text:p>6.327,98</text:p>
          </table:table-cell>
          <table:table-cell office:value-type="string" office:string-value="=SOMA(I168:I172)" table:formula="of:=FORMULA([.I173])" table:style-name="ce21">
            <text:p>=SOMA(I168:I172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1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1544.1903658093211" table:formula="of:=[.I161]" table:style-name="ce36">
            <text:p>1.544,19</text:p>
          </table:table-cell>
          <table:table-cell office:value-type="string" office:string-value="=I161" table:formula="of:=FORMULA([.I174])" table:style-name="ce21">
            <text:p>=I161</text:p>
          </table:table-cell>
          <table:table-cell table:number-columns-repeated="358" table:style-name="ce21"/>
          <table:table-cell table:number-columns-repeated="16016"/>
        </table:table-row>
        <table:table-row table:style-name="ro25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7930.67" table:formula="of:=TRUNC(([.I173]+[.I153]+[.I154])/(1-SUM([.H156:.H160]));2)" table:style-name="ce71">
            <text:p>7.930,67</text:p>
          </table:table-cell>
          <table:table-cell office:value-type="string" office:string-value="=TRUNCAR((I173+I153+I154)/(1-SOMA(H156:H160));2)" table:formula="of:=FORMULA([.I175])" table:style-name="ce21">
            <text:p>=TRUNCAR((I173+I153+I154)/(1-SOMA(H156:H160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107"/>
          <table:table-cell table:number-columns-repeated="16375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8" table:style-name="ro2">
          <table:table-cell table:number-columns-repeated="16384"/>
        </table:table-row>
      </table:table>
      <table:table table:name="Uniforme_e_EPIs_Eletricista" table:style-name="ta2">
        <table:table-column table:style-name="co8" table:default-cell-style-name="ce1"/>
        <table:table-column table:style-name="co54" table:default-cell-style-name="ce1"/>
        <table:table-column table:style-name="co55" table:default-cell-style-name="ce1"/>
        <table:table-column table:style-name="co56" table:default-cell-style-name="ce1"/>
        <table:table-column table:style-name="co57" table:default-cell-style-name="ce1"/>
        <table:table-column table:style-name="co58" table:default-cell-style-name="ce1"/>
        <table:table-column table:style-name="co59" table:default-cell-style-name="ce1"/>
        <table:table-column table:style-name="co9" table:number-columns-repeated="16377" table:default-cell-style-name="ce1"/>
        <table:table-row table:style-name="ro1">
          <table:table-cell office:value-type="string" table:number-columns-spanned="6" table:number-rows-spanned="1" table:style-name="ce76">
            <text:p>Eletricista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17">
          <table:table-cell office:value-type="float" office:value="1" table:style-name="ce87">
            <text:p>1</text:p>
          </table:table-cell>
          <table:table-cell office:value-type="string" table:style-name="ce88">
            <text:p>camiseta em algodão, manga curta e gola redonda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54" table:style-name="ce90">
            <text:p>R$ 54,00</text:p>
          </table:table-cell>
          <table:table-cell office:value-type="currency" office:value="324" table:formula="of:=[.D6]*[.E6]" table:style-name="ce90">
            <text:p>R$ 324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6377"/>
        </table:table-row>
        <table:table-row table:style-name="ro38">
          <table:table-cell office:value-type="float" office:value="2" table:style-name="ce87">
            <text:p>2</text:p>
          </table:table-cell>
          <table:table-cell office:value-type="string" table:style-name="ce92">
            <text:p>uniforme eletricista – calça e camisa manga longa arco elétrico cz: NR10 Risco II – CA 48511 48513</text:p>
          </table:table-cell>
          <table:table-cell office:value-type="string" table:style-name="ce67">
            <text:p>Unid.</text:p>
          </table:table-cell>
          <table:table-cell office:value-type="float" office:value="4" table:style-name="ce89">
            <text:p>4</text:p>
          </table:table-cell>
          <table:table-cell office:value-type="currency" office:value="156.82" table:style-name="ce90">
            <text:p>R$ 156,82</text:p>
          </table:table-cell>
          <table:table-cell office:value-type="currency" office:value="627.28" table:formula="of:=[.D7]*[.E7]" table:style-name="ce90">
            <text:p>R$ 627,28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6377"/>
        </table:table-row>
        <table:table-row table:style-name="ro40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21">
            <text:p>=D8*E8</text:p>
          </table:table-cell>
          <table:table-cell table:number-columns-repeated="16377"/>
        </table:table-row>
        <table:table-row table:style-name="ro41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21">
            <text:p>=D9*E9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955.28" table:formula="of:=SUM([.F6:.F9])" table:number-columns-spanned="2" table:number-rows-spanned="1" table:style-name="ce103">
            <text:p>R$ 955,28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9.606666666666669" table:formula="of:=[.E10]/12" table:number-columns-spanned="2" table:number-rows-spanned="1" table:style-name="ce103">
            <text:p>R$ 79,61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91"/>
          <table:table-cell table:number-columns-repeated="16377"/>
        </table:table-row>
        <table:table-row table:number-rows-repeated="2" table:style-name="ro2">
          <table:table-cell table:style-name="ce23"/>
          <table:table-cell table:number-columns-repeated="5" table:style-name="ce21"/>
          <table:table-cell table:style-name="ce25"/>
          <table:table-cell table:number-columns-repeated="16377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20">
          <table:table-cell office:value-type="float" office:value="1" table:style-name="ce87">
            <text:p>1</text:p>
          </table:table-cell>
          <table:table-cell office:value-type="string" table:style-name="ce93">
            <text:p>protetor auditivo do tipo concha – 31 dB – Dielétrico</text:p>
          </table:table-cell>
          <table:table-cell office:value-type="string" table:style-name="ce94">
            <text:p>Unid.</text:p>
          </table:table-cell>
          <table:table-cell office:value-type="float" office:value="2" table:style-name="ce94">
            <text:p>2</text:p>
          </table:table-cell>
          <table:table-cell office:value-type="currency" office:value="73.989999999999995" table:style-name="ce106">
            <text:p>R$ 73,99</text:p>
          </table:table-cell>
          <table:table-cell office:value-type="currency" office:value="147.97999999999999" table:formula="of:=[.E19]*[.D19]" table:style-name="ce106">
            <text:p>R$ 147,98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41">
          <table:table-cell office:value-type="float" office:value="2" table:style-name="ce87">
            <text:p>2</text:p>
          </table:table-cell>
          <table:table-cell office:value-type="string" table:style-name="ce97">
            <text:p>óculos CA 11268 fumê</text:p>
          </table:table-cell>
          <table:table-cell office:value-type="string" table:style-name="ce98">
            <text:p>Unid.</text:p>
          </table:table-cell>
          <table:table-cell office:value-type="float" office:value="6" table:style-name="ce98">
            <text:p>6</text:p>
          </table:table-cell>
          <table:table-cell office:value-type="currency" office:value="4.7" table:style-name="ce99">
            <text:p>R$ 4,70</text:p>
          </table:table-cell>
          <table:table-cell office:value-type="currency" office:value="28.200000000000003" table:formula="of:=[.E20]*[.D20]" table:style-name="ce106">
            <text:p>R$ 28,20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20">
          <table:table-cell office:value-type="float" office:value="3" table:style-name="ce87">
            <text:p>3</text:p>
          </table:table-cell>
          <table:table-cell office:value-type="string" table:style-name="ce97">
            <text:p>óculos CA 11268 transparente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4.7" table:style-name="ce90">
            <text:p>R$ 4,70</text:p>
          </table:table-cell>
          <table:table-cell office:value-type="currency" office:value="47" table:formula="of:=[.E21]*[.D21]" table:style-name="ce106">
            <text:p>R$ 47,0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39">
          <table:table-cell office:value-type="float" office:value="4" table:style-name="ce87">
            <text:p>4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2]*[.D22]" table:style-name="ce106">
            <text:p>R$ 16,80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31">
          <table:table-cell office:value-type="float" office:value="5" table:style-name="ce87">
            <text:p>5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3]*[.D23]" table:style-name="ce106">
            <text:p>R$ 16,8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31">
          <table:table-cell office:value-type="float" office:value="6" table:style-name="ce87">
            <text:p>6</text:p>
          </table:table-cell>
          <table:table-cell office:value-type="string" table:style-name="ce93">
            <text:p>protetor auricular plug silicone – 17dB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2.0099999999999998" table:style-name="ce90">
            <text:p>R$ 2,01</text:p>
          </table:table-cell>
          <table:table-cell office:value-type="currency" office:value="12.059999999999999" table:formula="of:=[.E24]*[.D24]" table:style-name="ce106">
            <text:p>R$ 12,06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42">
          <table:table-cell office:value-type="float" office:value="7" table:style-name="ce87">
            <text:p>7</text:p>
          </table:table-cell>
          <table:table-cell office:value-type="string" table:style-name="ce93">
            <text:p>protetor solar com repelente – FPS 60 – 120 ml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8" table:style-name="ce90">
            <text:p>R$ 18,00</text:p>
          </table:table-cell>
          <table:table-cell office:value-type="currency" office:value="36" table:formula="of:=[.E25]*[.D25]" table:style-name="ce106">
            <text:p>R$ 36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31">
          <table:table-cell office:value-type="float" office:value="8" table:style-name="ce87">
            <text:p>8</text:p>
          </table:table-cell>
          <table:table-cell office:value-type="string" table:style-name="ce93">
            <text:p>capa de chuva com capuz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4.37" table:style-name="ce90">
            <text:p>R$ 14,37</text:p>
          </table:table-cell>
          <table:table-cell office:value-type="currency" office:value="28.74" table:formula="of:=[.E26]*[.D26]" table:style-name="ce106">
            <text:p>R$ 28,74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39">
          <table:table-cell office:value-type="float" office:value="9" table:style-name="ce87">
            <text:p>9</text:p>
          </table:table-cell>
          <table:table-cell office:value-type="string" table:style-name="ce93">
            <text:p>luva latex multiuso – CA 38310/ 16312 /45628 /34141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6.099999999999998" table:formula="of:=[.E27]*[.D27]" table:style-name="ce106">
            <text:p>R$ 26,10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43">
          <table:table-cell office:value-type="float" office:value="10" table:style-name="ce87">
            <text:p>10</text:p>
          </table:table-cell>
          <table:table-cell office:value-type="string" table:style-name="ce93">
            <text:p>luva vaqueta total – CA 37368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18.829999999999998" table:style-name="ce90">
            <text:p>R$ 18,83</text:p>
          </table:table-cell>
          <table:table-cell office:value-type="currency" office:value="75.319999999999993" table:formula="of:=[.E28]*[.D28]" table:style-name="ce106">
            <text:p>R$ 75,32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43">
          <table:table-cell office:value-type="float" office:value="11" table:style-name="ce87">
            <text:p>11</text:p>
          </table:table-cell>
          <table:table-cell office:value-type="string" table:style-name="ce93">
            <text:p>luva nitrílica – CA 16314/ 38975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44" table:style-name="ce90">
            <text:p>R$ 44,00</text:p>
          </table:table-cell>
          <table:table-cell office:value-type="currency" office:value="440" table:formula="of:=[.E29]*[.D29]" table:style-name="ce106">
            <text:p>R$ 440,00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32">
          <table:table-cell office:value-type="float" office:value="12" table:style-name="ce87">
            <text:p>12</text:p>
          </table:table-cell>
          <table:table-cell office:value-type="string" table:style-name="ce93">
            <text:p>boné árabe aba total – CA 46167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31.28" table:formula="of:=[.E30]*[.D30]" table:style-name="ce106">
            <text:p>R$ 31,28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39">
          <table:table-cell office:value-type="float" office:value="13" table:style-name="ce87">
            <text:p>13</text:p>
          </table:table-cell>
          <table:table-cell office:value-type="string" table:style-name="ce93">
            <text:p>botina composite – eletricista – CA 34557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106.5" table:style-name="ce90">
            <text:p>R$ 106,50</text:p>
          </table:table-cell>
          <table:table-cell office:value-type="currency" office:value="639" table:formula="of:=[.E31]*[.D31]" table:style-name="ce106">
            <text:p>R$ 639,0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545.28" table:formula="of:=SUM([.F19:.F31])" table:number-columns-spanned="2" table:number-rows-spanned="1" table:style-name="ce103">
            <text:p>R$ 1.545,28</text:p>
          </table:table-cell>
          <table:covered-table-cell/>
          <table:table-cell office:value-type="string" office:string-value="=SOMA(F19:F31)" table:formula="of:=FORMULA([.E32])" table:style-name="ce21">
            <text:p>=SOMA(F19:F31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28.77333333333334" table:formula="of:=[.E32]/12" table:number-columns-spanned="2" table:number-rows-spanned="1" table:style-name="ce103">
            <text:p>R$ 128,77</text:p>
          </table:table-cell>
          <table:covered-table-cell/>
          <table:table-cell office:value-type="string" office:string-value="=E32/12" table:formula="of:=FORMULA([.E33])" table:style-name="ce21">
            <text:p>=E32/12</text:p>
          </table:table-cell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number-rows-repeated="2" table:style-name="ro30">
          <table:table-cell table:number-columns-repeated="16384" table:style-name="ce1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p/ 2 anos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93">
            <text:p>capacete eletricista com protetor facial contra arco voltaico</text:p>
          </table:table-cell>
          <table:table-cell office:value-type="string" table:style-name="ce94">
            <text:p>Unid.</text:p>
          </table:table-cell>
          <table:table-cell office:value-type="float" office:value="1" table:style-name="ce94">
            <text:p>1</text:p>
          </table:table-cell>
          <table:table-cell office:value-type="currency" office:value="705.07" table:style-name="ce106">
            <text:p>R$ 705,07</text:p>
          </table:table-cell>
          <table:table-cell office:value-type="currency" office:value="705.07" table:formula="of:=[.E42]*[.D42]" table:style-name="ce106">
            <text:p>R$ 705,07</text:p>
          </table:table-cell>
          <table:table-cell office:value-type="string" office:string-value="=E42*D42" table:formula="of:=FORMULA([.F42])" table:style-name="ce21">
            <text:p>=E42*D42</text:p>
          </table:table-cell>
          <table:table-cell table:number-columns-repeated="16377"/>
        </table:table-row>
        <table:table-row table:style-name="ro44">
          <table:table-cell office:value-type="float" office:value="2" table:style-name="ce87">
            <text:p>2</text:p>
          </table:table-cell>
          <table:table-cell office:value-type="string" table:style-name="ce97">
            <text:p>luva isolante baixa tensão (NBR 10622 / NBR 16295 / ASTM D120) 500 V, Classe AA, Antichama – Com luva de cobertura inclusa</text:p>
          </table:table-cell>
          <table:table-cell office:value-type="string" table:style-name="ce98">
            <text:p>Unid.</text:p>
          </table:table-cell>
          <table:table-cell office:value-type="float" office:value="1" table:style-name="ce98">
            <text:p>1</text:p>
          </table:table-cell>
          <table:table-cell office:value-type="currency" office:value="298" table:style-name="ce99">
            <text:p>R$ 298,00</text:p>
          </table:table-cell>
          <table:table-cell office:value-type="currency" office:value="298" table:formula="of:=[.E43]*[.D43]" table:style-name="ce106">
            <text:p>R$ 298,00</text:p>
          </table:table-cell>
          <table:table-cell office:value-type="string" office:string-value="=E43*D43" table:formula="of:=FORMULA([.F43])" table:style-name="ce21">
            <text:p>=E43*D43</text:p>
          </table:table-cell>
          <table:table-cell table:number-columns-repeated="16377"/>
        </table:table-row>
        <table:table-row table:style-name="ro2">
          <table:table-cell office:value-type="float" office:value="3" table:style-name="ce87">
            <text:p>3</text:p>
          </table:table-cell>
          <table:table-cell office:value-type="string" table:style-name="ce97">
            <text:p>cinto paraquedista 4P acolchoado – CA 35520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313.89999999999998" table:style-name="ce90">
            <text:p>R$ 313,90</text:p>
          </table:table-cell>
          <table:table-cell office:value-type="currency" office:value="313.89999999999998" table:formula="of:=[.E44]*[.D44]" table:style-name="ce106">
            <text:p>R$ 313,90</text:p>
          </table:table-cell>
          <table:table-cell office:value-type="string" office:string-value="=E44*D44" table:formula="of:=FORMULA([.F44])" table:style-name="ce21">
            <text:p>=E44*D44</text:p>
          </table:table-cell>
          <table:table-cell table:number-columns-repeated="1637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3">
            <text:p>talabarte Y 55mm, CP2101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215" table:style-name="ce90">
            <text:p>R$ 215,00</text:p>
          </table:table-cell>
          <table:table-cell office:value-type="currency" office:value="215" table:formula="of:=[.E45]*[.D45]" table:style-name="ce106">
            <text:p>R$ 215,00</text:p>
          </table:table-cell>
          <table:table-cell office:value-type="string" office:string-value="=E45*D45" table:formula="of:=FORMULA([.F45])" table:style-name="ce21">
            <text:p>=E45*D45</text:p>
          </table:table-cell>
          <table:table-cell table:number-columns-repeated="16377"/>
        </table:table-row>
        <table:table-row table:style-name="ro2">
          <table:table-cell office:value-type="float" office:value="5" table:style-name="ce87">
            <text:p>5</text:p>
          </table:table-cell>
          <table:table-cell office:value-type="string" table:style-name="ce93">
            <text:p>mosquetão dupla trava, MG 1897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33.1" table:style-name="ce90">
            <text:p>R$ 33,10</text:p>
          </table:table-cell>
          <table:table-cell office:value-type="currency" office:value="33.1" table:formula="of:=[.E46]*[.D46]" table:style-name="ce106">
            <text:p>R$ 33,10</text:p>
          </table:table-cell>
          <table:table-cell office:value-type="string" office:string-value="=E46*D46" table:formula="of:=FORMULA([.F46])" table:style-name="ce21">
            <text:p>=E46*D46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para dois anos de EPIs por empregado</text:p>
          </table:table-cell>
          <table:covered-table-cell table:number-columns-repeated="3"/>
          <table:table-cell office:value-type="currency" office:value="1565.07" table:formula="of:=SUM([.F42:.F46])" table:number-columns-spanned="2" table:number-rows-spanned="1" table:style-name="ce103">
            <text:p>R$ 1.565,07</text:p>
          </table:table-cell>
          <table:covered-table-cell/>
          <table:table-cell office:value-type="string" office:string-value="=SOMA(F42:F46)" table:formula="of:=FORMULA([.E47])" table:style-name="ce21">
            <text:p>=SOMA(F42:F46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65.211249999999993" table:formula="of:=[.E47]/24" table:number-columns-spanned="2" table:number-rows-spanned="1" table:style-name="ce103">
            <text:p>R$ 65,21</text:p>
          </table:table-cell>
          <table:covered-table-cell/>
          <table:table-cell office:value-type="string" office:string-value="=E47/24" table:formula="of:=FORMULA([.E48])" table:style-name="ce21">
            <text:p>=E47/24</text:p>
          </table:table-cell>
          <table:table-cell table:number-columns-repeated="16377"/>
        </table:table-row>
        <table:table-row table:number-rows-repeated="3" table:style-name="ro34">
          <table:table-cell table:number-columns-repeated="16384"/>
        </table:table-row>
        <table:table-row table:style-name="ro1">
          <table:table-cell office:value-type="string" table:number-columns-spanned="4" table:number-rows-spanned="1" table:style-name="ce102">
            <text:p>Soma mensal de EPIs</text:p>
          </table:table-cell>
          <table:covered-table-cell table:number-columns-repeated="3"/>
          <table:table-cell office:value-type="currency" office:value="193.98458333333332" table:formula="of:=[.E33]+[.E48]" table:number-columns-spanned="2" table:number-rows-spanned="1" table:style-name="ce103">
            <text:p>R$ 193,98</text:p>
          </table:table-cell>
          <table:covered-table-cell/>
          <table:table-cell table:number-columns-repeated="16378"/>
        </table:table-row>
        <table:table-row table:number-rows-repeated="1048524" table:style-name="ro34">
          <table:table-cell table:number-columns-repeated="16384"/>
        </table:table-row>
      </table:table>
      <table:table table:name="Técnico_Serviço_Público_Nível_I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60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45">
          <table:table-cell office:value-type="string" table:number-columns-spanned="3" table:number-rows-spanned="1" table:style-name="ce77">
            <text:p>Assistente Técnico no Serviço Público Nível II – 44 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1" table:style-name="ce26">
            <text:p>1</text:p>
          </table:table-cell>
          <table:table-cell office:value-type="string" table:number-columns-spanned="2" table:number-rows-spanned="1" table:style-name="ce77">
            <text:p>2505-20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2505-20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5018.93" table:style-name="ce31">
            <text:p>R$ 5.018,93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5018.93" table:style-name="ce34">
            <text:p>R$ 5.018,93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5018.93" table:formula="of:=SUM([.I39:.I44])" table:style-name="ce37">
            <text:p>R$ 5.018,93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418.24416666666667" table:formula="of:=[.H53]*[.$I$45]" table:style-name="ce42">
            <text:p>418,24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607.29052999999999" table:formula="of:=[.H54]*[.$I$45]" table:style-name="ce42">
            <text:p>607,29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1025.5346966666666" table:formula="of:=SUM([.I53:.I54])" table:style-name="ce43">
            <text:p>1.025,53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1003.7860000000001" table:formula="of:=[.H63]*([.$I$45])" table:style-name="ce36">
            <text:p>1.003,79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125.47325000000001" table:formula="of:=[.H64]*([.$I$45])" table:style-name="ce36">
            <text:p>125,47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50.189300000000003" table:formula="of:=[.H65]*([.$I$45])" table:style-name="ce36">
            <text:p>50,19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75.283950000000004" table:formula="of:=[.H66]*([.$I$45])" table:style-name="ce36">
            <text:p>75,28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50.189300000000003" table:formula="of:=[.H67]*([.$I$45])" table:style-name="ce36">
            <text:p>50,19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30.113580000000002" table:formula="of:=[.H68]*([.$I$45])" table:style-name="ce36">
            <text:p>30,11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10.03786" table:formula="of:=[.H69]*([.$I$45])" table:style-name="ce36">
            <text:p>10,04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401.51440000000002" table:formula="of:=[.H70]*([.$I$45])" table:style-name="ce36">
            <text:p>401,51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1746.58764" table:formula="of:=SUM([.I63:.I70])" table:style-name="ce43">
            <text:p>1.746,59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3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301.13580000000002" table:style-name="ce54">
            <text:p>301,14</text:p>
          </table:table-cell>
          <table:table-cell office:value-type="error" office:string-value="#N/A" table:formula="of:=FORMULA([.I80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style-name="ce54">
            <text:p>572,00</text:p>
          </table:table-cell>
          <table:table-cell office:value-type="error" office:string-value="#N/A" table:formula="of:=FORMULA([.I81])" table:style-name="ce21">
            <text:p>#N/D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27.61999999999989" table:formula="of:=([.I79]+[.I82]+[.I85]+[.I87]+[.I88]+[.I89]+[.I90])" table:style-name="ce43">
            <text:p>527,62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025.5346966666666" table:formula="of:=[.I55]" table:style-name="ce42">
            <text:p>1.025,53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746.58764" table:formula="of:=[.I71]" table:style-name="ce42">
            <text:p>1.746,59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27.61999999999989" table:formula="of:=[.I91]" table:style-name="ce42">
            <text:p>527,62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3299.7423366666662" table:formula="of:=SUM([.I55]+[.I71]+[.I91])" table:style-name="ce55">
            <text:p>3.299,74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20.912208333333336" table:formula="of:=[.H105]*[.$I$45]" table:style-name="ce36">
            <text:p>20,91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1.6729766666666668" table:formula="of:=[.H106]*[.$I$45]" table:style-name="ce36">
            <text:p>1,67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8.5321809999999996" table:formula="of:=[.H107]*[.$I$45]" table:style-name="ce36">
            <text:p>8,53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97.367242000000005" table:formula="of:=[.H108]*[.$I$45]" table:style-name="ce36">
            <text:p>97,37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33.883800216000004" table:formula="of:=[.H109]*[.$I$45]" table:style-name="ce36">
            <text:p>33,88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192.225019" table:formula="of:=[.H110]*[.$I$45]" table:style-name="ce36">
            <text:p>192,23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354.59342721600001" table:formula="of:=SUM([.I105:.I110])" table:style-name="ce59">
            <text:p>354,59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69.707361111111112" table:formula="of:=[.H120]*[.$I$45]" table:style-name="ce36">
            <text:p>69,71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41.266757777777784" table:formula="of:=[.H121]*[.$I$45]" table:style-name="ce36">
            <text:p>41,27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1.0456104166666667" table:formula="of:=[.H122]*[.$I$45]" table:style-name="ce36">
            <text:p>1,05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1.63115225" table:formula="of:=[.H123]*[.$I$45]" table:style-name="ce36">
            <text:p>1,63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8.364883333333335" table:formula="of:=[.H124]*[.$I$45]" table:style-name="ce36">
            <text:p>8,36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122.0157648888889" table:formula="of:=[.H126]*[.$I$45]" table:style-name="ce64">
            <text:p>122,02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22.0157648888889" table:formula="of:=[.I126]" table:style-name="ce42">
            <text:p>122,02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122.0157648888889" table:formula="of:=SUM([.I136:.I137])" table:style-name="ce55">
            <text:p>122,02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" table:style-name="ce65">
            <text:p>74,66</text:p>
          </table:table-cell>
          <table:table-cell office:value-type="error" office:string-value="#N/A" table:formula="of:=FORMULA([.I142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5.60666666666667" table:style-name="ce65">
            <text:p>5,61</text:p>
          </table:table-cell>
          <table:table-cell office:value-type="error" office:string-value="#N/A" table:formula="of:=FORMULA([.I143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Ferramentas – Técnico Serviço Público</text:p>
          </table:table-cell>
          <table:covered-table-cell table:number-columns-repeated="5"/>
          <table:table-cell table:style-name="ce35"/>
          <table:table-cell office:value-type="float" office:value="5.0750000000000002" table:formula="of:=[Ferramentaria.H59]" table:style-name="ce65">
            <text:p>5,08</text:p>
          </table:table-cell>
          <table:table-cell office:value-type="string" office:string-value="=Ferramentaria!H59" table:formula="of:=FORMULA([.I144])" table:style-name="ce21">
            <text:p>=Ferramentaria!H5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5])" table:style-name="ce21">
            <text:p>=Equipamento!F6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86.640268292682933" table:formula="of:=SUM([.I142:.I145])" table:style-name="ce55">
            <text:p>86,64</text:p>
          </table:table-cell>
          <table:table-cell office:value-type="string" office:string-value="=SOMA(I142:I145)" table:formula="of:=FORMULA([.I146])" table:style-name="ce21">
            <text:p>=SOMA(I142:I145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1.5885E-2" table:style-name="ce66">
            <text:p>1,59%</text:p>
          </table:table-cell>
          <table:table-cell office:value-type="float" office:value="141.08932774636543" table:formula="of:=[.H152]*[.I172]" table:style-name="ce36">
            <text:p>141,09</text:p>
          </table:table-cell>
          <table:table-cell office:value-type="string" office:string-value="=H152*I172" table:formula="of:=FORMULA([.I152])" table:style-name="ce21">
            <text:p>=H152*I172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270.69033374431814" table:formula="of:=[.H153]*([.I152]+[.I172])" table:style-name="ce36">
            <text:p>270,69</text:p>
          </table:table-cell>
          <table:table-cell office:value-type="string" office:string-value="=H153*(I152+I172)" table:formula="of:=FORMULA([.I153])" table:style-name="ce21">
            <text:p>=H153*(I152+I172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57.732491680917548" table:formula="of:=[.I172]*[.H156]" table:style-name="ce65">
            <text:p>57,73</text:p>
          </table:table-cell>
          <table:table-cell office:value-type="string" office:string-value="=I172*H156" table:formula="of:=FORMULA([.I156])" table:style-name="ce21">
            <text:p>=I172*H156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266.45765391192714" table:formula="of:=[.I172]*[.H157]" table:style-name="ce65">
            <text:p>266,46</text:p>
          </table:table-cell>
          <table:table-cell office:value-type="string" office:string-value="=I172*H157" table:formula="of:=FORMULA([.I157])" table:style-name="ce21">
            <text:p>=I172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8]*[.$I$174]" table:style-name="ce65">
            <text:p>0,00</text:p>
          </table:table-cell>
          <table:table-cell office:value-type="string" office:string-value="=H158*$I$174" table:formula="of:=FORMULA([.I158])" table:style-name="ce21">
            <text:p>=H158*$I$174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402.54239999999999" table:formula="of:=[.H159]*[.$I$174]" table:style-name="ce65">
            <text:p>402,54</text:p>
          </table:table-cell>
          <table:table-cell office:value-type="string" office:string-value="=H159*$I$174" table:formula="of:=FORMULA([.I159])" table:style-name="ce21">
            <text:p>=H159*$I$174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2238499999999999" table:formula="of:=SUM([.H152:.H159])" table:style-name="ce68">
            <text:p>12,24%</text:p>
          </table:table-cell>
          <table:table-cell office:value-type="float" office:value="1138.5122070835282" table:formula="of:=SUM([.I152:.I159])" table:style-name="ce55">
            <text:p>1.138,51</text:p>
          </table:table-cell>
          <table:table-cell office:value-type="string" office:string-value="=SOMA(I152:I159)" table:formula="of:=FORMULA([.I160])" table:style-name="ce21">
            <text:p>=SOMA(I152:I159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5018.93" table:formula="of:=[.I45]" table:style-name="ce36">
            <text:p>5.018,93</text:p>
          </table:table-cell>
          <table:table-cell office:value-type="string" office:string-value="=I45" table:formula="of:=FORMULA([.I167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3299.7423366666662" table:formula="of:=[.I101]" table:style-name="ce65">
            <text:p>3.299,74</text:p>
          </table:table-cell>
          <table:table-cell office:value-type="string" office:string-value="=I101" table:formula="of:=FORMULA([.I168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354.59342721600001" table:formula="of:=[.I111]" table:style-name="ce65">
            <text:p>354,59</text:p>
          </table:table-cell>
          <table:table-cell office:value-type="string" office:string-value="=I111" table:formula="of:=FORMULA([.I169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122.0157648888889" table:formula="of:=[.I138]" table:style-name="ce65">
            <text:p>122,02</text:p>
          </table:table-cell>
          <table:table-cell office:value-type="string" office:string-value="=I138" table:formula="of:=FORMULA([.I170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86.640268292682933" table:formula="of:=[.I146]" table:style-name="ce65">
            <text:p>86,64</text:p>
          </table:table-cell>
          <table:table-cell office:value-type="string" office:string-value="=I146" table:formula="of:=FORMULA([.I171])" table:style-name="ce21">
            <text:p>=I146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8881.9217970642385" table:formula="of:=SUM([.I167:.I171])" table:style-name="ce43">
            <text:p>8.881,92</text:p>
          </table:table-cell>
          <table:table-cell office:value-type="string" office:string-value="=SOMA(I167:I171)" table:formula="of:=FORMULA([.I172])" table:style-name="ce21">
            <text:p>=SOMA(I167:I171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0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1138.5122070835282" table:formula="of:=[.I160]" table:style-name="ce36">
            <text:p>1.138,51</text:p>
          </table:table-cell>
          <table:table-cell office:value-type="string" office:string-value="=I160" table:formula="of:=FORMULA([.I173])" table:style-name="ce21">
            <text:p>=I160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10063.56" table:formula="of:=TRUNC(([.I172]+[.I152]+[.I153])/(1-SUM([.H155:.H159]));2)" table:style-name="ce71">
            <text:p>10.063,56</text:p>
          </table:table-cell>
          <table:table-cell office:value-type="string" office:string-value="=TRUNCAR((I172+I152+I153)/(1-SOMA(H155:H159));2)" table:formula="of:=FORMULA([.I174])" table:style-name="ce21">
            <text:p>=TRUNCAR((I172+I152+I153)/(1-SOMA(H155:H159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107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9" table:style-name="ro2">
          <table:table-cell table:number-columns-repeated="16384"/>
        </table:table-row>
      </table:table>
      <table:table table:name="Uniforme_Técnico_Serviço_Públic" table:style-name="ta2">
        <table:table-column table:style-name="co8" table:default-cell-style-name="ce1"/>
        <table:table-column table:style-name="co61" table:default-cell-style-name="ce1"/>
        <table:table-column table:style-name="co55" table:default-cell-style-name="ce1"/>
        <table:table-column table:style-name="co62" table:default-cell-style-name="ce1"/>
        <table:table-column table:style-name="co52" table:default-cell-style-name="ce1"/>
        <table:table-column table:style-name="co63" table:default-cell-style-name="ce1"/>
        <table:table-column table:style-name="co5" table:default-cell-style-name="ce1"/>
        <table:table-column table:style-name="co9" table:number-columns-repeated="16377" table:default-cell-style-name="ce1"/>
        <table:table-row table:style-name="ro1">
          <table:table-cell office:value-type="string" table:number-columns-spanned="6" table:number-rows-spanned="1" table:style-name="ce76">
            <text:p>Técnico em Serviço Público II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6378" table:style-name="ce1"/>
        </table:table-row>
        <table:table-row table:style-name="ro30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6378" table:style-name="ce1"/>
        </table:table-row>
        <table:table-row table:style-name="ro30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42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111">
            <text:p>=D6*E6</text:p>
          </table:table-cell>
          <table:table-cell table:number-columns-repeated="16377"/>
        </table:table-row>
        <table:table-row table:style-name="ro46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111">
            <text:p>=D7*E7</text:p>
          </table:table-cell>
          <table:table-cell table:number-columns-repeated="16377"/>
        </table:table-row>
        <table:table-row table:style-name="ro42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111">
            <text:p>=D8*E8</text:p>
          </table:table-cell>
          <table:table-cell table:number-columns-repeated="16377"/>
        </table:table-row>
        <table:table-row table:style-name="ro41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111">
            <text:p>=D9*E9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111">
            <text:p>=SOMA(F6:F9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111">
            <text:p>=E10/12</text:p>
          </table:table-cell>
          <table:table-cell table:number-columns-repeated="16377"/>
        </table:table-row>
        <table:table-row table:style-name="ro30">
          <table:table-cell table:number-columns-repeated="16384" table:style-name="ce1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93">
            <text:p>protetor solar com repelente – fator 60 FPS</text:p>
          </table:table-cell>
          <table:table-cell office:value-type="string" table:style-name="ce94">
            <text:p>Unid.</text:p>
          </table:table-cell>
          <table:table-cell office:value-type="float" office:value="2" table:style-name="ce94">
            <text:p>2</text:p>
          </table:table-cell>
          <table:table-cell office:value-type="currency" office:value="18" table:style-name="ce106">
            <text:p>R$ 18,00</text:p>
          </table:table-cell>
          <table:table-cell office:value-type="currency" office:value="36" table:formula="of:=[.E17]*[.D17]" table:style-name="ce106">
            <text:p>R$ 36,00</text:p>
          </table:table-cell>
          <table:table-cell office:value-type="string" office:string-value="=E17*D17" table:formula="of:=FORMULA([.F17])" table:style-name="ce21">
            <text:p>=E17*D17</text:p>
          </table:table-cell>
          <table:table-cell table:number-columns-repeated="16377"/>
        </table:table-row>
        <table:table-row table:style-name="ro2">
          <table:table-cell office:value-type="float" office:value="2" table:style-name="ce87">
            <text:p>2</text:p>
          </table:table-cell>
          <table:table-cell office:value-type="string" table:style-name="ce97">
            <text:p>boné árabe aba total – CA 46167</text:p>
          </table:table-cell>
          <table:table-cell office:value-type="string" table:style-name="ce98">
            <text:p>Unid.</text:p>
          </table:table-cell>
          <table:table-cell office:value-type="float" office:value="2" table:style-name="ce98">
            <text:p>2</text:p>
          </table:table-cell>
          <table:table-cell office:value-type="currency" office:value="15.64" table:style-name="ce99">
            <text:p>R$ 15,64</text:p>
          </table:table-cell>
          <table:table-cell office:value-type="currency" office:value="31.28" table:formula="of:=[.E18]*[.D18]" table:style-name="ce106">
            <text:p>R$ 31,28</text:p>
          </table:table-cell>
          <table:table-cell office:value-type="string" office:string-value="=E18*D18" table:formula="of:=FORMULA([.F18])" table:style-name="ce21">
            <text:p>=E18*D18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67.28" table:formula="of:=SUM([.F17:.F18])" table:number-columns-spanned="2" table:number-rows-spanned="1" table:style-name="ce103">
            <text:p>R$ 67,28</text:p>
          </table:table-cell>
          <table:covered-table-cell/>
          <table:table-cell office:value-type="string" office:string-value="=SOMA(F17:F18)" table:formula="of:=FORMULA([.E19])" table:style-name="ce111">
            <text:p>=SOMA(F17:F18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5.6066666666666665" table:formula="of:=[.E19]/12" table:number-columns-spanned="2" table:number-rows-spanned="1" table:style-name="ce103">
            <text:p>R$ 5,61</text:p>
          </table:table-cell>
          <table:covered-table-cell/>
          <table:table-cell office:value-type="string" office:string-value="=E19/12" table:formula="of:=FORMULA([.E20])" table:style-name="ce111">
            <text:p>=E19/12</text:p>
          </table:table-cell>
          <table:table-cell table:number-columns-repeated="16377"/>
        </table:table-row>
        <table:table-row table:number-rows-repeated="1048556" table:style-name="ro34">
          <table:table-cell table:number-columns-repeated="16384"/>
        </table:table-row>
      </table:table>
      <table:table table:name="Pedreiro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64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Pedreiro –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2" table:style-name="ce26">
            <text:p>2</text:p>
          </table:table-cell>
          <table:table-cell office:value-type="string" table:number-columns-spanned="2" table:number-rows-spanned="1" table:style-name="ce77">
            <text:p>7152-10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7152-10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2543.1999999999998" table:style-name="ce31">
            <text:p>R$ 2.543,20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2543.1999999999998" table:style-name="ce34">
            <text:p>R$ 2.543,2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2543.1999999999998" table:formula="of:=SUM([.I39:.I44])" table:style-name="ce37">
            <text:p>R$ 2.543,20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211.93333333333331" table:formula="of:=[.H53]*[.$I$45]" table:style-name="ce42">
            <text:p>211,93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307.72719999999998" table:formula="of:=[.H54]*[.$I$45]" table:style-name="ce42">
            <text:p>307,73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519.66053333333332" table:formula="of:=SUM([.I53:.I54])" table:style-name="ce43">
            <text:p>519,66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508.64" table:formula="of:=[.H63]*([.$I$45])" table:style-name="ce36">
            <text:p>508,64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63.58" table:formula="of:=[.H64]*([.$I$45])" table:style-name="ce36">
            <text:p>63,58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25.431999999999999" table:formula="of:=[.H65]*([.$I$45])" table:style-name="ce36">
            <text:p>25,43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38.147999999999996" table:formula="of:=[.H66]*([.$I$45])" table:style-name="ce36">
            <text:p>38,15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25.431999999999999" table:formula="of:=[.H67]*([.$I$45])" table:style-name="ce36">
            <text:p>25,43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5.2592" table:formula="of:=[.H68]*([.$I$45])" table:style-name="ce36">
            <text:p>15,26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5.0863999999999994" table:formula="of:=[.H69]*([.$I$45])" table:style-name="ce36">
            <text:p>5,09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03.45599999999999" table:formula="of:=[.H70]*([.$I$45])" table:style-name="ce36">
            <text:p>203,46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885.03360000000009" table:formula="of:=SUM([.I63:.I70])" table:style-name="ce43">
            <text:p>885,03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36.608000000000004" table:formula="of:=[.I78]-[.I80]" table:style-name="ce53">
            <text:p>36,61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52.59199999999998" table:formula="of:=[.I28]*6%" table:style-name="ce54">
            <text:p>152,59</text:p>
          </table:table-cell>
          <table:table-cell office:value-type="string" office:string-value="=I28*6%" table:formula="of:=FORMULA([.I80])" table:style-name="ce21">
            <text:p>=I28*6%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formula="of:=22*26" table:style-name="ce54">
            <text:p>572,00</text:p>
          </table:table-cell>
          <table:table-cell office:value-type="string" office:string-value="=22*26" table:formula="of:=FORMULA([.I81])" table:style-name="ce21">
            <text:p>=22*26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formula="of:=[.I81]*11%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64.22799999999995" table:formula="of:=([.I79]+[.I82]+[.I85]+[.I87]+[.I88]+[.I89]+[.I90])" table:style-name="ce43">
            <text:p>564,23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19.66053333333332" table:formula="of:=[.I55]" table:style-name="ce42">
            <text:p>519,66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85.03360000000009" table:formula="of:=[.I71]" table:style-name="ce42">
            <text:p>885,03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64.22799999999995" table:formula="of:=[.I91]" table:style-name="ce42">
            <text:p>564,23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1968.9221333333335" table:formula="of:=SUM([.I55]+[.I71]+[.I91])" table:style-name="ce55">
            <text:p>1.968,92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7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0.596666666666666" table:formula="of:=[.H105]*[.$I$45]" table:style-name="ce36">
            <text:p>10,60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0.84773333333333323" table:formula="of:=[.H106]*[.$I$45]" table:style-name="ce36">
            <text:p>0,85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4.3234399999999997" table:formula="of:=[.H107]*[.$I$45]" table:style-name="ce36">
            <text:p>4,32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36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49.338079999999998" table:formula="of:=[.H108]*[.$I$45]" table:style-name="ce36">
            <text:p>49,34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17.16965184" table:formula="of:=[.H109]*[.$I$45]" table:style-name="ce36">
            <text:p>17,17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97.404559999999989" table:formula="of:=[.H110]*[.$I$45]" table:style-name="ce36">
            <text:p>97,40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179.68013184" table:formula="of:=SUM([.I105:.I110])" table:style-name="ce59">
            <text:p>179,68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35.322222222222216" table:formula="of:=[.H120]*[.$I$45]" table:style-name="ce36">
            <text:p>35,32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22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0.910755555555557" table:formula="of:=[.H121]*[.$I$45]" table:style-name="ce36">
            <text:p>20,91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28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52983333333333327" table:formula="of:=[.H122]*[.$I$45]" table:style-name="ce36">
            <text:p>0,53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22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0.82653999999999994" table:formula="of:=[.H123]*[.$I$45]" table:style-name="ce36">
            <text:p>0,83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17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4.238666666666667" table:formula="of:=[.H124]*[.$I$45]" table:style-name="ce36">
            <text:p>4,24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61.828017777777767" table:formula="of:=[.H126]*[.$I$45]" table:style-name="ce64">
            <text:p>61,83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1.828017777777767" table:formula="of:=[.I126]" table:style-name="ce42">
            <text:p>61,83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61.828017777777767" table:formula="of:=SUM([.I136:.I137])" table:style-name="ce55">
            <text:p>61,83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0000000000011" table:formula="of:=[Uniforme_e_EPIs_Pedreiro.E11]" table:style-name="ce65">
            <text:p>74,66</text:p>
          </table:table-cell>
          <table:table-cell office:value-type="string" office:string-value="=Uniforme_e_EPIs_Pedreiro!E11" table:formula="of:=FORMULA([.I142])" table:style-name="ce21">
            <text:p>=Uniforme_e_EPIs_Pedreiro!E1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29.29791666666668" table:formula="of:=[Uniforme_e_EPIs_Pedreiro.E47]" table:style-name="ce65">
            <text:p>129,30</text:p>
          </table:table-cell>
          <table:table-cell office:value-type="string" office:string-value="=Uniforme_e_EPIs_Pedreiro!E47" table:formula="of:=FORMULA([.I143])" table:style-name="ce21">
            <text:p>=Uniforme_e_EPIs_Pedreiro!E47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Ferramentas – Uso Comum</text:p>
          </table:table-cell>
          <table:covered-table-cell table:number-columns-repeated="5"/>
          <table:table-cell table:style-name="ce35"/>
          <table:table-cell office:value-type="float" office:value="34.638858333333339" table:formula="of:=[Ferramentaria.H22]" table:style-name="ce65">
            <text:p>34,64</text:p>
          </table:table-cell>
          <table:table-cell office:value-type="string" office:string-value="=Ferramentaria!H22" table:formula="of:=FORMULA([.I145])" table:style-name="ce21">
            <text:p>=Ferramentaria!H22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Ferramentas – Pedreiro</text:p>
          </table:table-cell>
          <table:covered-table-cell table:number-columns-repeated="5"/>
          <table:table-cell table:style-name="ce35"/>
          <table:table-cell office:value-type="float" office:value="15.289333333333332" table:formula="of:=[Ferramentaria.H87]" table:style-name="ce65">
            <text:p>15,29</text:p>
          </table:table-cell>
          <table:table-cell office:value-type="string" office:string-value="=Ferramentaria!H87" table:formula="of:=FORMULA([.I146])" table:style-name="ce21">
            <text:p>=Ferramentaria!H87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55.18470995934959" table:formula="of:=SUM([.I142:.I146])" table:style-name="ce55">
            <text:p>255,18</text:p>
          </table:table-cell>
          <table:table-cell office:value-type="string" office:string-value="=SOMA(I142:I146)" table:formula="of:=FORMULA([.I147])" table:style-name="ce21">
            <text:p>=SOMA(I142:I146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0.26444978731382" table:formula="of:=[.H153]*[.I173]" table:style-name="ce36">
            <text:p>150,26</text:p>
          </table:table-cell>
          <table:table-cell office:value-type="string" office:string-value="=H153*I173" table:formula="of:=FORMULA([.I153])" table:style-name="ce21">
            <text:p>=H153*I173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4.0204999999999998E-2" table:style-name="ce66">
            <text:p>4,02%</text:p>
          </table:table-cell>
          <table:table-cell office:value-type="float" office:value="207.42078899366402" table:formula="of:=[.H154]*([.I153]+[.I173])" table:style-name="ce36">
            <text:p>207,42</text:p>
          </table:table-cell>
          <table:table-cell office:value-type="string" office:string-value="=H154*(I153+I173)" table:formula="of:=FORMULA([.I154])" table:style-name="ce21">
            <text:p>=H154*(I153+I173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32.557297453917997" table:formula="of:=[.I173]*[.H157]" table:style-name="ce65">
            <text:p>32,56</text:p>
          </table:table-cell>
          <table:table-cell office:value-type="string" office:string-value="=I173*H157" table:formula="of:=FORMULA([.I157])" table:style-name="ce21">
            <text:p>=I173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0.26444978731382" table:formula="of:=[.I173]*[.H158]" table:style-name="ce65">
            <text:p>150,26</text:p>
          </table:table-cell>
          <table:table-cell office:value-type="string" office:string-value="=I173*H158" table:formula="of:=FORMULA([.I158])" table:style-name="ce21">
            <text:p>=I173*H158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9]*[.$I$175]" table:style-name="ce65">
            <text:p>0,00</text:p>
          </table:table-cell>
          <table:table-cell office:value-type="string" office:string-value="=H159*$I$175" table:formula="of:=FORMULA([.I159])" table:style-name="ce21">
            <text:p>=H159*$I$17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32.44159999999999" table:formula="of:=[.H160]*[.$I$175]" table:style-name="ce65">
            <text:p>232,44</text:p>
          </table:table-cell>
          <table:table-cell office:value-type="string" office:string-value="=H160*$I$175" table:formula="of:=FORMULA([.I160])" table:style-name="ce21">
            <text:p>=H160*$I$17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46705" table:formula="of:=SUM([.H153:.H160])" table:style-name="ce68">
            <text:p>14,67%</text:p>
          </table:table-cell>
          <table:table-cell office:value-type="float" office:value="772.94858602220972" table:formula="of:=SUM([.I153:.I160])" table:style-name="ce55">
            <text:p>772,95</text:p>
          </table:table-cell>
          <table:table-cell office:value-type="string" office:string-value="=SOMA(I153:I160)" table:formula="of:=FORMULA([.I161])" table:style-name="ce21">
            <text:p>=SOMA(I153:I160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2543.1999999999998" table:formula="of:=[.I45]" table:style-name="ce36">
            <text:p>2.543,20</text:p>
          </table:table-cell>
          <table:table-cell office:value-type="string" office:string-value="=I45" table:formula="of:=FORMULA([.I168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1968.9221333333335" table:formula="of:=[.I101]" table:style-name="ce65">
            <text:p>1.968,92</text:p>
          </table:table-cell>
          <table:table-cell office:value-type="string" office:string-value="=I101" table:formula="of:=FORMULA([.I169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179.68013184" table:formula="of:=[.I111]" table:style-name="ce65">
            <text:p>179,68</text:p>
          </table:table-cell>
          <table:table-cell office:value-type="string" office:string-value="=I111" table:formula="of:=FORMULA([.I170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61.828017777777767" table:formula="of:=[.I138]" table:style-name="ce65">
            <text:p>61,83</text:p>
          </table:table-cell>
          <table:table-cell office:value-type="string" office:string-value="=I138" table:formula="of:=FORMULA([.I171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55.18470995934959" table:formula="of:=[.I147]" table:style-name="ce65">
            <text:p>255,18</text:p>
          </table:table-cell>
          <table:table-cell office:value-type="string" office:string-value="=I147" table:formula="of:=FORMULA([.I172])" table:style-name="ce21">
            <text:p>=I147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5008.8149929104611" table:formula="of:=SUM([.I168:.I172])" table:style-name="ce43">
            <text:p>5.008,81</text:p>
          </table:table-cell>
          <table:table-cell office:value-type="string" office:string-value="=SOMA(I168:I172)" table:formula="of:=FORMULA([.I173])" table:style-name="ce21">
            <text:p>=SOMA(I168:I172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1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772.94858602220972" table:formula="of:=[.I161]" table:style-name="ce36">
            <text:p>772,95</text:p>
          </table:table-cell>
          <table:table-cell office:value-type="string" office:string-value="=I161" table:formula="of:=FORMULA([.I174])" table:style-name="ce21">
            <text:p>=I16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5811.04" table:formula="of:=TRUNC(([.I173]+[.I153]+[.I154])/(1-SUM([.H156:.H160]));2)" table:style-name="ce71">
            <text:p>5.811,04</text:p>
          </table:table-cell>
          <table:table-cell office:value-type="string" office:string-value="=TRUNCAR((I173+I153+I154)/(1-SOMA(H156:H160));2)" table:formula="of:=FORMULA([.I175])" table:style-name="ce21">
            <text:p>=TRUNCAR((I173+I153+I154)/(1-SOMA(H156:H160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107"/>
          <table:table-cell table:number-columns-repeated="16375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8" table:style-name="ro2">
          <table:table-cell table:number-columns-repeated="16384"/>
        </table:table-row>
      </table:table>
      <table:table table:name="Uniforme_e_EPIs_Pedreiro" table:style-name="ta2">
        <table:table-column table:style-name="co8" table:default-cell-style-name="ce1"/>
        <table:table-column table:style-name="co65" table:default-cell-style-name="ce1"/>
        <table:table-column table:style-name="co62" table:default-cell-style-name="ce1"/>
        <table:table-column table:style-name="co47" table:default-cell-style-name="ce1"/>
        <table:table-column table:style-name="co59" table:default-cell-style-name="ce1"/>
        <table:table-column table:style-name="co66" table:default-cell-style-name="ce1"/>
        <table:table-column table:style-name="co67" table:default-cell-style-name="ce1"/>
        <table:table-column table:style-name="co9" table:number-columns-repeated="16377" table:default-cell-style-name="ce1"/>
        <table:table-row table:style-name="ro1">
          <table:table-cell office:value-type="string" table:number-columns-spanned="6" table:number-rows-spanned="1" table:style-name="ce76">
            <text:p>Pedreiro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46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6377"/>
        </table:table-row>
        <table:table-row table:style-name="ro20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6377"/>
        </table:table-row>
        <table:table-row table:style-name="ro20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21">
            <text:p>=D8*E8</text:p>
          </table:table-cell>
          <table:table-cell table:number-columns-repeated="16377"/>
        </table:table-row>
        <table:table-row table:style-name="ro43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21">
            <text:p>=D9*E9</text:p>
          </table:table-cell>
          <table:table-cell table:number-columns-repeated="16377"/>
        </table:table-row>
        <table:table-row table:style-name="ro32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6377"/>
        </table:table-row>
        <table:table-row table:style-name="ro48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91"/>
          <table:table-cell table:number-columns-repeated="16377"/>
        </table:table-row>
        <table:table-row table:number-rows-repeated="2" table:style-name="ro2">
          <table:table-cell table:style-name="ce23"/>
          <table:table-cell table:number-columns-repeated="5" table:style-name="ce21"/>
          <table:table-cell table:style-name="ce25"/>
          <table:table-cell table:number-columns-repeated="16377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93">
            <text:p>protetor auditivo do tipo concha – 31 dB</text:p>
          </table:table-cell>
          <table:table-cell office:value-type="string" table:style-name="ce94">
            <text:p>Unid.</text:p>
          </table:table-cell>
          <table:table-cell office:value-type="float" office:value="2" table:style-name="ce94">
            <text:p>2</text:p>
          </table:table-cell>
          <table:table-cell office:value-type="currency" office:value="73.989999999999995" table:style-name="ce106">
            <text:p>R$ 73,99</text:p>
          </table:table-cell>
          <table:table-cell office:value-type="currency" office:value="147.97999999999999" table:formula="of:=[.E19]*[.D19]" table:style-name="ce106">
            <text:p>R$ 147,98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32">
          <table:table-cell office:value-type="float" office:value="2" table:style-name="ce87">
            <text:p>2</text:p>
          </table:table-cell>
          <table:table-cell office:value-type="string" table:style-name="ce97">
            <text:p>óculos CA 11268 fumê</text:p>
          </table:table-cell>
          <table:table-cell office:value-type="string" table:style-name="ce98">
            <text:p>Unid.</text:p>
          </table:table-cell>
          <table:table-cell office:value-type="float" office:value="6" table:style-name="ce98">
            <text:p>6</text:p>
          </table:table-cell>
          <table:table-cell office:value-type="currency" office:value="4.7" table:style-name="ce99">
            <text:p>R$ 4,70</text:p>
          </table:table-cell>
          <table:table-cell office:value-type="currency" office:value="28.200000000000003" table:formula="of:=[.E20]*[.D20]" table:style-name="ce106">
            <text:p>R$ 28,20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39">
          <table:table-cell office:value-type="float" office:value="3" table:style-name="ce87">
            <text:p>3</text:p>
          </table:table-cell>
          <table:table-cell office:value-type="string" table:style-name="ce97">
            <text:p>óculos CA 11268 transparente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4.7" table:style-name="ce90">
            <text:p>R$ 4,70</text:p>
          </table:table-cell>
          <table:table-cell office:value-type="currency" office:value="47" table:formula="of:=[.E21]*[.D21]" table:style-name="ce106">
            <text:p>R$ 47,0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2]*[.D22]" table:style-name="ce106">
            <text:p>R$ 16,80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2">
          <table:table-cell office:value-type="float" office:value="5" table:style-name="ce87">
            <text:p>5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3]*[.D23]" table:style-name="ce106">
            <text:p>R$ 16,8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2">
          <table:table-cell office:value-type="float" office:value="6" table:style-name="ce87">
            <text:p>6</text:p>
          </table:table-cell>
          <table:table-cell office:value-type="string" table:style-name="ce93">
            <text:p>protetor auricular plug silicone – 17dB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2.0099999999999998" table:style-name="ce90">
            <text:p>R$ 2,01</text:p>
          </table:table-cell>
          <table:table-cell office:value-type="currency" office:value="12.059999999999999" table:formula="of:=[.E24]*[.D24]" table:style-name="ce106">
            <text:p>R$ 12,06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2">
          <table:table-cell office:value-type="float" office:value="7" table:style-name="ce87">
            <text:p>7</text:p>
          </table:table-cell>
          <table:table-cell office:value-type="string" table:style-name="ce93">
            <text:p>protetor solar com repelente – FPS 60 – 120 ml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8" table:style-name="ce90">
            <text:p>R$ 18,00</text:p>
          </table:table-cell>
          <table:table-cell office:value-type="currency" office:value="36" table:formula="of:=[.E25]*[.D25]" table:style-name="ce106">
            <text:p>R$ 36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2">
          <table:table-cell office:value-type="float" office:value="8" table:style-name="ce87">
            <text:p>8</text:p>
          </table:table-cell>
          <table:table-cell office:value-type="string" table:style-name="ce93">
            <text:p>capa de chuva com capuz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4.37" table:style-name="ce90">
            <text:p>R$ 14,37</text:p>
          </table:table-cell>
          <table:table-cell office:value-type="currency" office:value="28.74" table:formula="of:=[.E26]*[.D26]" table:style-name="ce106">
            <text:p>R$ 28,74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2">
          <table:table-cell office:value-type="float" office:value="9" table:style-name="ce87">
            <text:p>9</text:p>
          </table:table-cell>
          <table:table-cell office:value-type="string" table:style-name="ce93">
            <text:p>luva latex multiuso – CA 38310/ 16312 /45628 /34141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6.099999999999998" table:formula="of:=[.E27]*[.D27]" table:style-name="ce106">
            <text:p>R$ 26,10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2">
          <table:table-cell office:value-type="float" office:value="10" table:style-name="ce87">
            <text:p>10</text:p>
          </table:table-cell>
          <table:table-cell office:value-type="string" table:style-name="ce93">
            <text:p>luva vaqueta total – CA 37368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18.829999999999998" table:style-name="ce90">
            <text:p>R$ 18,83</text:p>
          </table:table-cell>
          <table:table-cell office:value-type="currency" office:value="75.319999999999993" table:formula="of:=[.E28]*[.D28]" table:style-name="ce106">
            <text:p>R$ 75,32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2">
          <table:table-cell office:value-type="float" office:value="11" table:style-name="ce87">
            <text:p>11</text:p>
          </table:table-cell>
          <table:table-cell office:value-type="string" table:style-name="ce93">
            <text:p>luva nitrílica – CA 16314/ 38975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44" table:style-name="ce90">
            <text:p>R$ 44,00</text:p>
          </table:table-cell>
          <table:table-cell office:value-type="currency" office:value="440" table:formula="of:=[.E29]*[.D29]" table:style-name="ce106">
            <text:p>R$ 440,00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2">
          <table:table-cell office:value-type="float" office:value="12" table:style-name="ce87">
            <text:p>12</text:p>
          </table:table-cell>
          <table:table-cell office:value-type="string" table:style-name="ce93">
            <text:p>boné árabe aba total – CA 46167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31.28" table:formula="of:=[.E30]*[.D30]" table:style-name="ce106">
            <text:p>R$ 31,28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2">
          <table:table-cell office:value-type="float" office:value="13" table:style-name="ce87">
            <text:p>13</text:p>
          </table:table-cell>
          <table:table-cell office:value-type="string" table:style-name="ce112">
            <text:p>botina de segurança – CA 34554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106.5" table:style-name="ce90">
            <text:p>R$ 106,50</text:p>
          </table:table-cell>
          <table:table-cell office:value-type="currency" office:value="639" table:formula="of:=[.E31]*[.D31]" table:style-name="ce106">
            <text:p>R$ 639,0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545.28" table:formula="of:=SUM([.F19:.F31])" table:number-columns-spanned="2" table:number-rows-spanned="1" table:style-name="ce103">
            <text:p>R$ 1.545,28</text:p>
          </table:table-cell>
          <table:covered-table-cell/>
          <table:table-cell office:value-type="string" office:string-value="=SOMA(F19:F31)" table:formula="of:=FORMULA([.E32])" table:style-name="ce21">
            <text:p>=SOMA(F19:F31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28.77333333333334" table:formula="of:=[.E32]/12" table:number-columns-spanned="2" table:number-rows-spanned="1" table:style-name="ce103">
            <text:p>R$ 128,77</text:p>
          </table:table-cell>
          <table:covered-table-cell/>
          <table:table-cell office:value-type="string" office:string-value="=E32/12" table:formula="of:=FORMULA([.E33])" table:style-name="ce21">
            <text:p>=E32/12</text:p>
          </table:table-cell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number-rows-repeated="2" table:style-name="ro30">
          <table:table-cell table:number-columns-repeated="16384" table:style-name="ce1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p/ 2 anos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39">
          <table:table-cell office:value-type="float" office:value="1" table:style-name="ce87">
            <text:p>1</text:p>
          </table:table-cell>
          <table:table-cell office:value-type="string" table:style-name="ce93">
            <text:p>capacete de segurança – CA 34414</text:p>
          </table:table-cell>
          <table:table-cell office:value-type="string" table:style-name="ce94">
            <text:p>Unid.</text:p>
          </table:table-cell>
          <table:table-cell office:value-type="float" office:value="1" table:style-name="ce94">
            <text:p>1</text:p>
          </table:table-cell>
          <table:table-cell office:value-type="currency" office:value="12.59" table:style-name="ce106">
            <text:p>R$ 12,59</text:p>
          </table:table-cell>
          <table:table-cell office:value-type="currency" office:value="12.59" table:formula="of:=[.E42]*[.D42]" table:style-name="ce106">
            <text:p>R$ 12,59</text:p>
          </table:table-cell>
          <table:table-cell office:value-type="string" office:string-value="=E42*D42" table:formula="of:=FORMULA([.F42])" table:style-name="ce21">
            <text:p>=E42*D42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para dois anos de EPIs por empregado</text:p>
          </table:table-cell>
          <table:covered-table-cell table:number-columns-repeated="3"/>
          <table:table-cell office:value-type="currency" office:value="12.59" table:formula="of:=SUM([.F42:.F42])" table:number-columns-spanned="2" table:number-rows-spanned="1" table:style-name="ce103">
            <text:p>R$ 12,59</text:p>
          </table:table-cell>
          <table:covered-table-cell/>
          <table:table-cell office:value-type="string" office:string-value="=SOMA(F42:F42)" table:formula="of:=FORMULA([.E43])" table:style-name="ce21">
            <text:p>=SOMA(F42:F42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0.52458333333333329" table:formula="of:=[.E43]/24" table:number-columns-spanned="2" table:number-rows-spanned="1" table:style-name="ce103">
            <text:p>R$ 0,52</text:p>
          </table:table-cell>
          <table:covered-table-cell/>
          <table:table-cell office:value-type="string" office:string-value="=E43/24" table:formula="of:=FORMULA([.E44])" table:style-name="ce21">
            <text:p>=E43/24</text:p>
          </table:table-cell>
          <table:table-cell table:number-columns-repeated="16377"/>
        </table:table-row>
        <table:table-row table:number-rows-repeated="2" table:style-name="ro30">
          <table:table-cell table:number-columns-repeated="16384" table:style-name="ce1"/>
        </table:table-row>
        <table:table-row table:style-name="ro1">
          <table:table-cell office:value-type="string" table:number-columns-spanned="4" table:number-rows-spanned="1" table:style-name="ce102">
            <text:p>Custo total de EPIs por empregado</text:p>
          </table:table-cell>
          <table:covered-table-cell table:number-columns-repeated="3"/>
          <table:table-cell office:value-type="currency" office:value="129.29791666666668" table:formula="of:=[.E33]+[.E44]" table:number-columns-spanned="2" table:number-rows-spanned="1" table:style-name="ce103">
            <text:p>R$ 129,30</text:p>
          </table:table-cell>
          <table:covered-table-cell/>
          <table:table-cell table:number-columns-repeated="16378" table:style-name="ce1"/>
        </table:table-row>
        <table:table-row table:number-rows-repeated="1048529" table:style-name="ro34">
          <table:table-cell table:number-columns-repeated="16384"/>
        </table:table-row>
      </table:table>
      <table:table table:name="Pintor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68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Pintor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1" table:style-name="ce26">
            <text:p>1</text:p>
          </table:table-cell>
          <table:table-cell office:value-type="string" table:number-columns-spanned="2" table:number-rows-spanned="1" table:style-name="ce77">
            <text:p>7166-10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7166-10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2543.1999999999998" table:style-name="ce31">
            <text:p>R$ 2.543,20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2543.1999999999998" table:style-name="ce34">
            <text:p>R$ 2.543,2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2543.1999999999998" table:formula="of:=SUM([.I39:.I44])" table:style-name="ce37">
            <text:p>R$ 2.543,20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211.93333333333331" table:formula="of:=[.H53]*[.$I$45]" table:style-name="ce42">
            <text:p>211,93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307.72719999999998" table:formula="of:=[.H54]*[.$I$45]" table:style-name="ce42">
            <text:p>307,73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519.66053333333332" table:formula="of:=SUM([.I53:.I54])" table:style-name="ce43">
            <text:p>519,66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508.64" table:formula="of:=[.H63]*([.$I$45])" table:style-name="ce36">
            <text:p>508,64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63.58" table:formula="of:=[.H64]*([.$I$45])" table:style-name="ce36">
            <text:p>63,58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25.431999999999999" table:formula="of:=[.H65]*([.$I$45])" table:style-name="ce36">
            <text:p>25,43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38.147999999999996" table:formula="of:=[.H66]*([.$I$45])" table:style-name="ce36">
            <text:p>38,15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25.431999999999999" table:formula="of:=[.H67]*([.$I$45])" table:style-name="ce36">
            <text:p>25,43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5.2592" table:formula="of:=[.H68]*([.$I$45])" table:style-name="ce36">
            <text:p>15,26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5.0863999999999994" table:formula="of:=[.H69]*([.$I$45])" table:style-name="ce36">
            <text:p>5,09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03.45599999999999" table:formula="of:=[.H70]*([.$I$45])" table:style-name="ce36">
            <text:p>203,46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885.03360000000009" table:formula="of:=SUM([.I63:.I70])" table:style-name="ce43">
            <text:p>885,03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36.608000000000004" table:formula="of:=[.I78]-[.I80]" table:style-name="ce53">
            <text:p>36,61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52.59199999999998" table:formula="of:=[.I39]*6%" table:style-name="ce54">
            <text:p>152,59</text:p>
          </table:table-cell>
          <table:table-cell office:value-type="string" office:string-value="=I39*6%" table:formula="of:=FORMULA([.I80])" table:style-name="ce21">
            <text:p>=I39*6%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formula="of:=22*26" table:style-name="ce54">
            <text:p>572,00</text:p>
          </table:table-cell>
          <table:table-cell office:value-type="string" office:string-value="=22*26" table:formula="of:=FORMULA([.I81])" table:style-name="ce21">
            <text:p>=22*26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formula="of:=11%*[.I81]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64.22799999999995" table:formula="of:=([.I79]+[.I82]+[.I85]+[.I87]+[.I88]+[.I89]+[.I90])" table:style-name="ce43">
            <text:p>564,23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19.66053333333332" table:formula="of:=[.I55]" table:style-name="ce42">
            <text:p>519,66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85.03360000000009" table:formula="of:=[.I71]" table:style-name="ce42">
            <text:p>885,03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64.22799999999995" table:formula="of:=[.I91]" table:style-name="ce42">
            <text:p>564,23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1968.9221333333335" table:formula="of:=SUM([.I55]+[.I71]+[.I91])" table:style-name="ce55">
            <text:p>1.968,92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9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0.596666666666666" table:formula="of:=[.H105]*[.$I$45]" table:style-name="ce36">
            <text:p>10,60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0.84773333333333323" table:formula="of:=[.H106]*[.$I$45]" table:style-name="ce36">
            <text:p>0,85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4.3234399999999997" table:formula="of:=[.H107]*[.$I$45]" table:style-name="ce36">
            <text:p>4,32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15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49.338079999999998" table:formula="of:=[.H108]*[.$I$45]" table:style-name="ce36">
            <text:p>49,34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17.16965184" table:formula="of:=[.H109]*[.$I$45]" table:style-name="ce36">
            <text:p>17,17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97.404559999999989" table:formula="of:=[.H110]*[.$I$45]" table:style-name="ce36">
            <text:p>97,40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179.68013184" table:formula="of:=SUM([.I105:.I110])" table:style-name="ce59">
            <text:p>179,68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35.322222222222216" table:formula="of:=[.H120]*[.$I$45]" table:style-name="ce36">
            <text:p>35,32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28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0.910755555555557" table:formula="of:=[.H121]*[.$I$45]" table:style-name="ce36">
            <text:p>20,91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18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52983333333333327" table:formula="of:=[.H122]*[.$I$45]" table:style-name="ce36">
            <text:p>0,53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12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0.82653999999999994" table:formula="of:=[.H123]*[.$I$45]" table:style-name="ce36">
            <text:p>0,83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22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4.238666666666667" table:formula="of:=[.H124]*[.$I$45]" table:style-name="ce36">
            <text:p>4,24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61.828017777777767" table:formula="of:=[.H126]*[.$I$45]" table:style-name="ce64">
            <text:p>61,83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1.828017777777767" table:formula="of:=[.I126]" table:style-name="ce42">
            <text:p>61,83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61.828017777777767" table:formula="of:=SUM([.I136:.I137])" table:style-name="ce55">
            <text:p>61,83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0000000000011" table:formula="of:=[Uniforme_e_EPIs_Pintor.E11]" table:style-name="ce65">
            <text:p>74,66</text:p>
          </table:table-cell>
          <table:table-cell office:value-type="string" office:string-value="=Uniforme_e_EPIs_Pintor!E11" table:formula="of:=FORMULA([.I142])" table:style-name="ce21">
            <text:p>=Uniforme_e_EPIs_Pintor!E1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29.29791666666668" table:formula="of:=[Uniforme_e_EPIs_Pintor.E47]" table:style-name="ce65">
            <text:p>129,30</text:p>
          </table:table-cell>
          <table:table-cell office:value-type="string" office:string-value="=Uniforme_e_EPIs_Pintor!E47" table:formula="of:=FORMULA([.I143])" table:style-name="ce21">
            <text:p>=Uniforme_e_EPIs_Pintor!E47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Ferramentas – Uso Comum</text:p>
          </table:table-cell>
          <table:covered-table-cell table:number-columns-repeated="5"/>
          <table:table-cell table:style-name="ce35"/>
          <table:table-cell office:value-type="float" office:value="34.638858333333339" table:formula="of:=[Ferramentaria.H22]" table:style-name="ce65">
            <text:p>34,64</text:p>
          </table:table-cell>
          <table:table-cell office:value-type="string" office:string-value="=Ferramentaria!H22" table:formula="of:=FORMULA([.I145])" table:style-name="ce21">
            <text:p>=Ferramentaria!H22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Ferramentas – Pintor</text:p>
          </table:table-cell>
          <table:covered-table-cell table:number-columns-repeated="5"/>
          <table:table-cell table:style-name="ce35"/>
          <table:table-cell office:value-type="float" office:value="55.439" table:formula="of:=[Ferramentaria.H113]" table:style-name="ce65">
            <text:p>55,44</text:p>
          </table:table-cell>
          <table:table-cell office:value-type="string" office:string-value="=Ferramentaria!H113" table:formula="of:=FORMULA([.I146])" table:style-name="ce21">
            <text:p>=Ferramentaria!H113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95.33437662601625" table:formula="of:=SUM([.I142:.I146])" table:style-name="ce55">
            <text:p>295,33</text:p>
          </table:table-cell>
          <table:table-cell office:value-type="string" office:string-value="=SOMA(I142:I146)" table:formula="of:=FORMULA([.I147])" table:style-name="ce21">
            <text:p>=SOMA(I142:I146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1.46893978731381" table:formula="of:=[.H153]*[.I173]" table:style-name="ce36">
            <text:p>151,47</text:p>
          </table:table-cell>
          <table:table-cell office:value-type="string" office:string-value="=H153*I173" table:formula="of:=FORMULA([.I153])" table:style-name="ce21">
            <text:p>=H153*I173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3.9944E-2" table:style-name="ce66">
            <text:p>3,99%</text:p>
          </table:table-cell>
          <table:table-cell office:value-type="float" office:value="207.72611969301323" table:formula="of:=[.H154]*([.I153]+[.I173])" table:style-name="ce36">
            <text:p>207,73</text:p>
          </table:table-cell>
          <table:table-cell office:value-type="string" office:string-value="=H154*(I153+I173)" table:formula="of:=FORMULA([.I154])" table:style-name="ce21">
            <text:p>=H154*(I153+I173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32.818270287251323" table:formula="of:=[.I173]*[.H157]" table:style-name="ce65">
            <text:p>32,82</text:p>
          </table:table-cell>
          <table:table-cell office:value-type="string" office:string-value="=I173*H157" table:formula="of:=FORMULA([.I157])" table:style-name="ce21">
            <text:p>=I173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1.46893978731381" table:formula="of:=[.I173]*[.H158]" table:style-name="ce65">
            <text:p>151,47</text:p>
          </table:table-cell>
          <table:table-cell office:value-type="string" office:string-value="=I173*H158" table:formula="of:=FORMULA([.I158])" table:style-name="ce21">
            <text:p>=I173*H158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9]*[.$I$175]" table:style-name="ce65">
            <text:p>0,00</text:p>
          </table:table-cell>
          <table:table-cell office:value-type="string" office:string-value="=H159*$I$175" table:formula="of:=FORMULA([.I159])" table:style-name="ce21">
            <text:p>=H159*$I$17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34.24599999999998" table:formula="of:=[.H160]*[.$I$175]" table:style-name="ce65">
            <text:p>234,25</text:p>
          </table:table-cell>
          <table:table-cell office:value-type="string" office:string-value="=H160*$I$175" table:formula="of:=FORMULA([.I160])" table:style-name="ce21">
            <text:p>=H160*$I$17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4644400000000002" table:formula="of:=SUM([.H153:.H160])" table:style-name="ce68">
            <text:p>14,64%</text:p>
          </table:table-cell>
          <table:table-cell office:value-type="float" office:value="777.72826955489211" table:formula="of:=SUM([.I153:.I160])" table:style-name="ce55">
            <text:p>777,73</text:p>
          </table:table-cell>
          <table:table-cell office:value-type="string" office:string-value="=SOMA(I153:I160)" table:formula="of:=FORMULA([.I161])" table:style-name="ce21">
            <text:p>=SOMA(I153:I160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2543.1999999999998" table:formula="of:=[.I45]" table:style-name="ce36">
            <text:p>2.543,20</text:p>
          </table:table-cell>
          <table:table-cell office:value-type="string" office:string-value="=I45" table:formula="of:=FORMULA([.I168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1968.9221333333335" table:formula="of:=[.I101]" table:style-name="ce65">
            <text:p>1.968,92</text:p>
          </table:table-cell>
          <table:table-cell office:value-type="string" office:string-value="=I101" table:formula="of:=FORMULA([.I169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179.68013184" table:formula="of:=[.I111]" table:style-name="ce65">
            <text:p>179,68</text:p>
          </table:table-cell>
          <table:table-cell office:value-type="string" office:string-value="=I111" table:formula="of:=FORMULA([.I170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61.828017777777767" table:formula="of:=[.I138]" table:style-name="ce65">
            <text:p>61,83</text:p>
          </table:table-cell>
          <table:table-cell office:value-type="string" office:string-value="=I138" table:formula="of:=FORMULA([.I171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95.33437662601625" table:formula="of:=[.I147]" table:style-name="ce65">
            <text:p>295,33</text:p>
          </table:table-cell>
          <table:table-cell office:value-type="string" office:string-value="=I147" table:formula="of:=FORMULA([.I172])" table:style-name="ce21">
            <text:p>=I147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5048.9646595771273" table:formula="of:=SUM([.I168:.I172])" table:style-name="ce43">
            <text:p>5.048,96</text:p>
          </table:table-cell>
          <table:table-cell office:value-type="string" office:string-value="=SOMA(I168:I172)" table:formula="of:=FORMULA([.I173])" table:style-name="ce21">
            <text:p>=SOMA(I168:I172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1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777.72826955489211" table:formula="of:=[.I161]" table:style-name="ce36">
            <text:p>777,73</text:p>
          </table:table-cell>
          <table:table-cell office:value-type="string" office:string-value="=I161" table:formula="of:=FORMULA([.I174])" table:style-name="ce21">
            <text:p>=I16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5856.15" table:formula="of:=TRUNC(([.I173]+[.I153]+[.I154])/(1-SUM([.H156:.H160]));2)" table:style-name="ce71">
            <text:p>5.856,15</text:p>
          </table:table-cell>
          <table:table-cell office:value-type="string" office:string-value="=TRUNCAR((I173+I153+I154)/(1-SOMA(H156:H160));2)" table:formula="of:=FORMULA([.I175])" table:style-name="ce21">
            <text:p>=TRUNCAR((I173+I153+I154)/(1-SOMA(H156:H160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107"/>
          <table:table-cell table:number-columns-repeated="16375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8" table:style-name="ro2">
          <table:table-cell table:number-columns-repeated="16384"/>
        </table:table-row>
      </table:table>
      <table:table table:name="Uniforme_e_EPIs_Pintor" table:style-name="ta2">
        <table:table-column table:style-name="co8" table:default-cell-style-name="ce1"/>
        <table:table-column table:style-name="co69" table:default-cell-style-name="ce1"/>
        <table:table-column table:style-name="co70" table:default-cell-style-name="ce1"/>
        <table:table-column table:style-name="co71" table:number-columns-repeated="3" table:default-cell-style-name="ce1"/>
        <table:table-column table:style-name="co72" table:default-cell-style-name="ce1"/>
        <table:table-column table:style-name="co9" table:number-columns-repeated="16377" table:default-cell-style-name="ce1"/>
        <table:table-row table:style-name="ro1">
          <table:table-cell office:value-type="string" table:number-columns-spanned="6" table:number-rows-spanned="1" table:style-name="ce76">
            <text:p>Pintor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41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6377"/>
        </table:table-row>
        <table:table-row table:style-name="ro39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6377"/>
        </table:table-row>
        <table:table-row table:style-name="ro43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21">
            <text:p>=D8*E8</text:p>
          </table:table-cell>
          <table:table-cell table:number-columns-repeated="1637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21">
            <text:p>=D9*E9</text:p>
          </table:table-cell>
          <table:table-cell table:number-columns-repeated="16377"/>
        </table:table-row>
        <table:table-row table:style-name="ro43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6377"/>
        </table:table-row>
        <table:table-row table:style-name="ro50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91"/>
          <table:table-cell table:number-columns-repeated="16377"/>
        </table:table-row>
        <table:table-row table:number-rows-repeated="2" table:style-name="ro2">
          <table:table-cell table:style-name="ce23"/>
          <table:table-cell table:number-columns-repeated="5" table:style-name="ce21"/>
          <table:table-cell table:style-name="ce25"/>
          <table:table-cell table:number-columns-repeated="16377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44">
          <table:table-cell office:value-type="float" office:value="1" table:style-name="ce87">
            <text:p>1</text:p>
          </table:table-cell>
          <table:table-cell office:value-type="string" table:style-name="ce112">
            <text:p>protetor auditivo do tipo concha – 31 dB</text:p>
          </table:table-cell>
          <table:table-cell office:value-type="string" table:style-name="ce94">
            <text:p>Unid.</text:p>
          </table:table-cell>
          <table:table-cell office:value-type="float" office:value="2" table:style-name="ce94">
            <text:p>2</text:p>
          </table:table-cell>
          <table:table-cell office:value-type="currency" office:value="73.989999999999995" table:style-name="ce106">
            <text:p>R$ 73,99</text:p>
          </table:table-cell>
          <table:table-cell office:value-type="currency" office:value="147.97999999999999" table:formula="of:=[.E19]*[.D19]" table:style-name="ce106">
            <text:p>R$ 147,98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43">
          <table:table-cell office:value-type="float" office:value="2" table:style-name="ce87">
            <text:p>2</text:p>
          </table:table-cell>
          <table:table-cell office:value-type="string" table:style-name="ce97">
            <text:p>óculos CA 11268 fumê</text:p>
          </table:table-cell>
          <table:table-cell office:value-type="string" table:style-name="ce98">
            <text:p>Unid.</text:p>
          </table:table-cell>
          <table:table-cell office:value-type="float" office:value="6" table:style-name="ce98">
            <text:p>6</text:p>
          </table:table-cell>
          <table:table-cell office:value-type="currency" office:value="4.7" table:style-name="ce99">
            <text:p>R$ 4,70</text:p>
          </table:table-cell>
          <table:table-cell office:value-type="currency" office:value="28.200000000000003" table:formula="of:=[.E20]*[.D20]" table:style-name="ce106">
            <text:p>R$ 28,20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43">
          <table:table-cell office:value-type="float" office:value="3" table:style-name="ce87">
            <text:p>3</text:p>
          </table:table-cell>
          <table:table-cell office:value-type="string" table:style-name="ce97">
            <text:p>óculos CA 11268 transparente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4.7" table:style-name="ce90">
            <text:p>R$ 4,70</text:p>
          </table:table-cell>
          <table:table-cell office:value-type="currency" office:value="47" table:formula="of:=[.E21]*[.D21]" table:style-name="ce106">
            <text:p>R$ 47,0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2">
          <table:table-cell office:value-type="float" office:value="4" table:style-name="ce87">
            <text:p>4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2]*[.D22]" table:style-name="ce106">
            <text:p>R$ 16,80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2">
          <table:table-cell office:value-type="float" office:value="5" table:style-name="ce87">
            <text:p>5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3]*[.D23]" table:style-name="ce106">
            <text:p>R$ 16,8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2">
          <table:table-cell office:value-type="float" office:value="6" table:style-name="ce87">
            <text:p>6</text:p>
          </table:table-cell>
          <table:table-cell office:value-type="string" table:style-name="ce93">
            <text:p>protetor auricular plug silicone – 17dB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2.0099999999999998" table:style-name="ce90">
            <text:p>R$ 2,01</text:p>
          </table:table-cell>
          <table:table-cell office:value-type="currency" office:value="12.059999999999999" table:formula="of:=[.E24]*[.D24]" table:style-name="ce106">
            <text:p>R$ 12,06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2">
          <table:table-cell office:value-type="float" office:value="7" table:style-name="ce87">
            <text:p>7</text:p>
          </table:table-cell>
          <table:table-cell office:value-type="string" table:style-name="ce93">
            <text:p>protetor solar com repelente – FPS 60 – 120 ml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8" table:style-name="ce90">
            <text:p>R$ 18,00</text:p>
          </table:table-cell>
          <table:table-cell office:value-type="currency" office:value="36" table:formula="of:=[.E25]*[.D25]" table:style-name="ce106">
            <text:p>R$ 36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2">
          <table:table-cell office:value-type="float" office:value="8" table:style-name="ce87">
            <text:p>8</text:p>
          </table:table-cell>
          <table:table-cell office:value-type="string" table:style-name="ce93">
            <text:p>capa de chuva com capuz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4.37" table:style-name="ce90">
            <text:p>R$ 14,37</text:p>
          </table:table-cell>
          <table:table-cell office:value-type="currency" office:value="28.74" table:formula="of:=[.E26]*[.D26]" table:style-name="ce106">
            <text:p>R$ 28,74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2">
          <table:table-cell office:value-type="float" office:value="9" table:style-name="ce87">
            <text:p>9</text:p>
          </table:table-cell>
          <table:table-cell office:value-type="string" table:style-name="ce93">
            <text:p>luva latex multiuso – CA 38310/ 16312 /45628 /34141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6.099999999999998" table:formula="of:=[.E27]*[.D27]" table:style-name="ce106">
            <text:p>R$ 26,10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2">
          <table:table-cell office:value-type="float" office:value="10" table:style-name="ce87">
            <text:p>10</text:p>
          </table:table-cell>
          <table:table-cell office:value-type="string" table:style-name="ce93">
            <text:p>luva vaqueta total – CA 37368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18.829999999999998" table:style-name="ce90">
            <text:p>R$ 18,83</text:p>
          </table:table-cell>
          <table:table-cell office:value-type="currency" office:value="75.319999999999993" table:formula="of:=[.E28]*[.D28]" table:style-name="ce106">
            <text:p>R$ 75,32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2">
          <table:table-cell office:value-type="float" office:value="11" table:style-name="ce87">
            <text:p>11</text:p>
          </table:table-cell>
          <table:table-cell office:value-type="string" table:style-name="ce93">
            <text:p>luva nitrílica – CA 16314/ 38975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44" table:style-name="ce90">
            <text:p>R$ 44,00</text:p>
          </table:table-cell>
          <table:table-cell office:value-type="currency" office:value="440" table:formula="of:=[.E29]*[.D29]" table:style-name="ce106">
            <text:p>R$ 440,00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2">
          <table:table-cell office:value-type="float" office:value="12" table:style-name="ce87">
            <text:p>12</text:p>
          </table:table-cell>
          <table:table-cell office:value-type="string" table:style-name="ce93">
            <text:p>boné árabe aba total – CA 46167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31.28" table:formula="of:=[.E30]*[.D30]" table:style-name="ce106">
            <text:p>R$ 31,28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2">
          <table:table-cell office:value-type="float" office:value="13" table:style-name="ce87">
            <text:p>13</text:p>
          </table:table-cell>
          <table:table-cell office:value-type="string" table:style-name="ce112">
            <text:p>botina de segurança – CA 34554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106.5" table:style-name="ce90">
            <text:p>R$ 106,50</text:p>
          </table:table-cell>
          <table:table-cell office:value-type="currency" office:value="639" table:formula="of:=[.E31]*[.D31]" table:style-name="ce106">
            <text:p>R$ 639,0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545.28" table:formula="of:=SUM([.F19:.F31])" table:number-columns-spanned="2" table:number-rows-spanned="1" table:style-name="ce103">
            <text:p>R$ 1.545,28</text:p>
          </table:table-cell>
          <table:covered-table-cell/>
          <table:table-cell office:value-type="string" office:string-value="=SOMA(F19:F31)" table:formula="of:=FORMULA([.E32])" table:style-name="ce21">
            <text:p>=SOMA(F19:F31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28.77333333333334" table:formula="of:=[.E32]/12" table:number-columns-spanned="2" table:number-rows-spanned="1" table:style-name="ce103">
            <text:p>R$ 128,77</text:p>
          </table:table-cell>
          <table:covered-table-cell/>
          <table:table-cell office:value-type="string" office:string-value="=E32/12" table:formula="of:=FORMULA([.E33])" table:style-name="ce21">
            <text:p>=E32/12</text:p>
          </table:table-cell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number-rows-repeated="2" table:style-name="ro30">
          <table:table-cell table:number-columns-repeated="16384" table:style-name="ce1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p/ 2 anos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93">
            <text:p>capacete de segurança – CA 34414</text:p>
          </table:table-cell>
          <table:table-cell office:value-type="string" table:style-name="ce94">
            <text:p>Unid.</text:p>
          </table:table-cell>
          <table:table-cell office:value-type="float" office:value="1" table:style-name="ce94">
            <text:p>1</text:p>
          </table:table-cell>
          <table:table-cell office:value-type="currency" office:value="12.59" table:style-name="ce106">
            <text:p>R$ 12,59</text:p>
          </table:table-cell>
          <table:table-cell office:value-type="currency" office:value="12.59" table:formula="of:=[.E42]*[.D42]" table:style-name="ce106">
            <text:p>R$ 12,59</text:p>
          </table:table-cell>
          <table:table-cell office:value-type="string" office:string-value="=E42*D42" table:formula="of:=FORMULA([.F42])" table:style-name="ce21">
            <text:p>=E42*D42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para dois anos de EPIs por empregado</text:p>
          </table:table-cell>
          <table:covered-table-cell table:number-columns-repeated="3"/>
          <table:table-cell office:value-type="currency" office:value="12.59" table:formula="of:=SUM([.F42:.F42])" table:number-columns-spanned="2" table:number-rows-spanned="1" table:style-name="ce103">
            <text:p>R$ 12,59</text:p>
          </table:table-cell>
          <table:covered-table-cell/>
          <table:table-cell office:value-type="string" office:string-value="=SOMA(F42:F42)" table:formula="of:=FORMULA([.E43])" table:style-name="ce21">
            <text:p>=SOMA(F42:F42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0.52458333333333329" table:formula="of:=[.E43]/24" table:number-columns-spanned="2" table:number-rows-spanned="1" table:style-name="ce103">
            <text:p>R$ 0,52</text:p>
          </table:table-cell>
          <table:covered-table-cell/>
          <table:table-cell office:value-type="string" office:string-value="=E43/24" table:formula="of:=FORMULA([.E44])" table:style-name="ce21">
            <text:p>=E43/24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table:style-name="ce21"/>
          <table:table-cell table:number-columns-repeated="16377"/>
        </table:table-row>
        <table:table-row table:style-name="ro2">
          <table:table-cell table:style-name="ce113"/>
          <table:table-cell table:number-columns-repeated="5" table:style-name="ce1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total de EPIs por empregado</text:p>
          </table:table-cell>
          <table:covered-table-cell table:number-columns-repeated="3"/>
          <table:table-cell office:value-type="currency" office:value="129.29791666666668" table:formula="of:=[.E33]+[.E44]" table:number-columns-spanned="2" table:number-rows-spanned="1" table:style-name="ce103">
            <text:p>R$ 129,30</text:p>
          </table:table-cell>
          <table:covered-table-cell/>
          <table:table-cell office:value-type="string" office:string-value="=E33+E44" table:formula="of:=FORMULA([.E47])" table:style-name="ce21">
            <text:p>=E33+E44</text:p>
          </table:table-cell>
          <table:table-cell table:number-columns-repeated="16377"/>
        </table:table-row>
        <table:table-row table:number-rows-repeated="1048529" table:style-name="ro34">
          <table:table-cell table:number-columns-repeated="16384"/>
        </table:table-row>
      </table:table>
      <table:table table:name="Marceneiro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73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Marceneiro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1" table:style-name="ce26">
            <text:p>1</text:p>
          </table:table-cell>
          <table:table-cell office:value-type="string" table:number-columns-spanned="2" table:number-rows-spanned="1" table:style-name="ce77">
            <text:p>7711-05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7711-05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3450.5" table:style-name="ce31">
            <text:p>R$ 3.450,50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3450.5" table:style-name="ce34">
            <text:p>R$ 3.450,5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3450.5" table:formula="of:=SUM([.I39:.I44])" table:style-name="ce37">
            <text:p>R$ 3.450,50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287.54166666666663" table:formula="of:=[.H53]*[.$I$45]" table:style-name="ce42">
            <text:p>287,54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417.51049999999998" table:formula="of:=[.H54]*[.$I$45]" table:style-name="ce42">
            <text:p>417,51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705.05216666666661" table:formula="of:=SUM([.I53:.I54])" table:style-name="ce43">
            <text:p>705,05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690.1" table:formula="of:=[.H63]*([.$I$45])" table:style-name="ce36">
            <text:p>690,10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86.262500000000003" table:formula="of:=[.H64]*([.$I$45])" table:style-name="ce36">
            <text:p>86,26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34.505000000000003" table:formula="of:=[.H65]*([.$I$45])" table:style-name="ce36">
            <text:p>34,51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51.7575" table:formula="of:=[.H66]*([.$I$45])" table:style-name="ce36">
            <text:p>51,76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34.505000000000003" table:formula="of:=[.H67]*([.$I$45])" table:style-name="ce36">
            <text:p>34,51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20.702999999999999" table:formula="of:=[.H68]*([.$I$45])" table:style-name="ce36">
            <text:p>20,70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6.9009999999999998" table:formula="of:=[.H69]*([.$I$45])" table:style-name="ce36">
            <text:p>6,90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76.04000000000002" table:formula="of:=[.H70]*([.$I$45])" table:style-name="ce36">
            <text:p>276,04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1200.7740000000001" table:formula="of:=SUM([.I63:.I70])" table:style-name="ce43">
            <text:p>1.200,77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3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07.03" table:style-name="ce54">
            <text:p>207,03</text:p>
          </table:table-cell>
          <table:table-cell office:value-type="error" office:string-value="#N/A" table:formula="of:=FORMULA([.I80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style-name="ce54">
            <text:p>572,00</text:p>
          </table:table-cell>
          <table:table-cell office:value-type="error" office:string-value="#N/A" table:formula="of:=FORMULA([.I81])" table:style-name="ce21">
            <text:p>#N/D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27.61999999999989" table:formula="of:=([.I79]+[.I82]+[.I85]+[.I87]+[.I88]+[.I89]+[.I90])" table:style-name="ce43">
            <text:p>527,62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705.05216666666661" table:formula="of:=[.I55]" table:style-name="ce42">
            <text:p>705,05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200.7740000000001" table:formula="of:=[.I71]" table:style-name="ce42">
            <text:p>1.200,77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27.61999999999989" table:formula="of:=[.I91]" table:style-name="ce42">
            <text:p>527,62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2433.4461666666666" table:formula="of:=SUM([.I55]+[.I71]+[.I91])" table:style-name="ce55">
            <text:p>2.433,45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5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4.377083333333333" table:formula="of:=[.H105]*[.$I$45]" table:style-name="ce36">
            <text:p>14,38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1.1501666666666666" table:formula="of:=[.H106]*[.$I$45]" table:style-name="ce36">
            <text:p>1,15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5.86585" table:formula="of:=[.H107]*[.$I$45]" table:style-name="ce36">
            <text:p>5,87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52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66.939700000000002" table:formula="of:=[.H108]*[.$I$45]" table:style-name="ce36">
            <text:p>66,94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23.295015600000003" table:formula="of:=[.H109]*[.$I$45]" table:style-name="ce36">
            <text:p>23,30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132.15415000000002" table:formula="of:=[.H110]*[.$I$45]" table:style-name="ce36">
            <text:p>132,15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243.78196560000004" table:formula="of:=SUM([.I105:.I110])" table:style-name="ce59">
            <text:p>243,78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47.923611111111107" table:formula="of:=[.H120]*[.$I$45]" table:style-name="ce36">
            <text:p>47,92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28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8.370777777777779" table:formula="of:=[.H121]*[.$I$45]" table:style-name="ce36">
            <text:p>28,37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1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71885416666666657" table:formula="of:=[.H122]*[.$I$45]" table:style-name="ce36">
            <text:p>0,72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19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1.1214124999999999" table:formula="of:=[.H123]*[.$I$45]" table:style-name="ce36">
            <text:p>1,12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12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5.7508333333333335" table:formula="of:=[.H124]*[.$I$45]" table:style-name="ce36">
            <text:p>5,75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83.885488888888887" table:formula="of:=[.H126]*[.$I$45]" table:style-name="ce64">
            <text:p>83,89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3.885488888888887" table:formula="of:=[.I126]" table:style-name="ce42">
            <text:p>83,89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83.885488888888887" table:formula="of:=SUM([.I136:.I137])" table:style-name="ce55">
            <text:p>83,89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0000000000011" table:formula="of:=[Uniforme_e_EPIs_Marceneiro.E11]" table:style-name="ce65">
            <text:p>74,66</text:p>
          </table:table-cell>
          <table:table-cell office:value-type="string" office:string-value="=Uniforme_e_EPIs_Marceneiro!E11" table:formula="of:=FORMULA([.I142])" table:style-name="ce21">
            <text:p>=Uniforme_e_EPIs_Marceneiro!E1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29.29791666666668" table:formula="of:=[Uniforme_e_EPIs_Marceneiro.E46]" table:style-name="ce65">
            <text:p>129,30</text:p>
          </table:table-cell>
          <table:table-cell office:value-type="string" office:string-value="=Uniforme_e_EPIs_Marceneiro!E46" table:formula="of:=FORMULA([.I143])" table:style-name="ce21">
            <text:p>=Uniforme_e_EPIs_Marceneiro!E4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Ferramentas – Uso comum</text:p>
          </table:table-cell>
          <table:covered-table-cell table:number-columns-repeated="5"/>
          <table:table-cell table:style-name="ce35"/>
          <table:table-cell office:value-type="float" office:value="34.638858333333339" table:formula="of:=[Ferramentaria.H22]" table:style-name="ce65">
            <text:p>34,64</text:p>
          </table:table-cell>
          <table:table-cell office:value-type="string" office:string-value="=Ferramentaria!H22" table:formula="of:=FORMULA([.I145])" table:style-name="ce21">
            <text:p>=Ferramentaria!H22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Ferramentas – Marceneiro</text:p>
          </table:table-cell>
          <table:covered-table-cell table:number-columns-repeated="5"/>
          <table:table-cell table:style-name="ce35"/>
          <table:table-cell office:value-type="float" office:value="12.075333333333335" table:formula="of:=[Ferramentaria.H130]" table:style-name="ce65">
            <text:p>12,08</text:p>
          </table:table-cell>
          <table:table-cell office:value-type="string" office:string-value="=Ferramentaria!H130" table:formula="of:=FORMULA([.I146])" table:style-name="ce21">
            <text:p>=Ferramentaria!H130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51.97070995934959" table:formula="of:=SUM([.I142:.I146])" table:style-name="ce55">
            <text:p>251,97</text:p>
          </table:table-cell>
          <table:table-cell office:value-type="string" office:string-value="=SOMA(I142:I146)" table:formula="of:=FORMULA([.I147])" table:style-name="ce21">
            <text:p>=SOMA(I142:I146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1.5505E-2" table:style-name="ce66">
            <text:p>1,55%</text:p>
          </table:table-cell>
          <table:table-cell office:value-type="float" office:value="100.21787505393661" table:formula="of:=[.H153]*[.I173]" table:style-name="ce36">
            <text:p>100,22</text:p>
          </table:table-cell>
          <table:table-cell office:value-type="string" office:string-value="=H153*I173" table:formula="of:=FORMULA([.I153])" table:style-name="ce21">
            <text:p>=H153*I173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96.91406618506528" table:formula="of:=[.H154]*([.I153]+[.I173])" table:style-name="ce36">
            <text:p>196,91</text:p>
          </table:table-cell>
          <table:table-cell office:value-type="string" office:string-value="=H154*(I153+I173)" table:formula="of:=FORMULA([.I154])" table:style-name="ce21">
            <text:p>=H154*(I153+I173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42.013298152246882" table:formula="of:=[.I173]*[.H157]" table:style-name="ce65">
            <text:p>42,01</text:p>
          </table:table-cell>
          <table:table-cell office:value-type="string" office:string-value="=I173*H157" table:formula="of:=FORMULA([.I157])" table:style-name="ce21">
            <text:p>=I173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93.90752993344717" table:formula="of:=[.I173]*[.H158]" table:style-name="ce65">
            <text:p>193,91</text:p>
          </table:table-cell>
          <table:table-cell office:value-type="string" office:string-value="=I173*H158" table:formula="of:=FORMULA([.I158])" table:style-name="ce21">
            <text:p>=I173*H158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9]*[.$I$175]" table:style-name="ce65">
            <text:p>0,00</text:p>
          </table:table-cell>
          <table:table-cell office:value-type="string" office:string-value="=H159*$I$175" table:formula="of:=FORMULA([.I159])" table:style-name="ce21">
            <text:p>=H159*$I$17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92.83" table:formula="of:=[.H160]*[.$I$175]" table:style-name="ce65">
            <text:p>292,83</text:p>
          </table:table-cell>
          <table:table-cell office:value-type="string" office:string-value="=H160*$I$175" table:formula="of:=FORMULA([.I160])" table:style-name="ce21">
            <text:p>=H160*$I$17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22005" table:formula="of:=SUM([.H153:.H160])" table:style-name="ce68">
            <text:p>12,20%</text:p>
          </table:table-cell>
          <table:table-cell office:value-type="float" office:value="825.8827693246958" table:formula="of:=SUM([.I153:.I160])" table:style-name="ce55">
            <text:p>825,88</text:p>
          </table:table-cell>
          <table:table-cell office:value-type="string" office:string-value="=SOMA(I153:I160)" table:formula="of:=FORMULA([.I161])" table:style-name="ce21">
            <text:p>=SOMA(I153:I160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3450.5" table:formula="of:=[.I45]" table:style-name="ce36">
            <text:p>3.450,50</text:p>
          </table:table-cell>
          <table:table-cell office:value-type="string" office:string-value="=I45" table:formula="of:=FORMULA([.I168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2433.4461666666666" table:formula="of:=[.I101]" table:style-name="ce65">
            <text:p>2.433,45</text:p>
          </table:table-cell>
          <table:table-cell office:value-type="string" office:string-value="=I101" table:formula="of:=FORMULA([.I169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243.78196560000004" table:formula="of:=[.I111]" table:style-name="ce65">
            <text:p>243,78</text:p>
          </table:table-cell>
          <table:table-cell office:value-type="string" office:string-value="=I111" table:formula="of:=FORMULA([.I170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83.885488888888887" table:formula="of:=[.I138]" table:style-name="ce65">
            <text:p>83,89</text:p>
          </table:table-cell>
          <table:table-cell office:value-type="string" office:string-value="=I138" table:formula="of:=FORMULA([.I171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51.97070995934959" table:formula="of:=[.I147]" table:style-name="ce65">
            <text:p>251,97</text:p>
          </table:table-cell>
          <table:table-cell office:value-type="string" office:string-value="=I147" table:formula="of:=FORMULA([.I172])" table:style-name="ce21">
            <text:p>=I147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6463.5843311149056" table:formula="of:=SUM([.I168:.I172])" table:style-name="ce43">
            <text:p>6.463,58</text:p>
          </table:table-cell>
          <table:table-cell office:value-type="string" office:string-value="=SOMA(I168:I172)" table:formula="of:=FORMULA([.I173])" table:style-name="ce21">
            <text:p>=SOMA(I168:I172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1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825.8827693246958" table:formula="of:=[.I161]" table:style-name="ce36">
            <text:p>825,88</text:p>
          </table:table-cell>
          <table:table-cell office:value-type="string" office:string-value="=I161" table:formula="of:=FORMULA([.I174])" table:style-name="ce21">
            <text:p>=I16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7320.75" table:formula="of:=TRUNC(([.I173]+[.I153]+[.I154])/(1-SUM([.H156:.H160]));2)" table:style-name="ce71">
            <text:p>7.320,75</text:p>
          </table:table-cell>
          <table:table-cell office:value-type="string" office:string-value="=TRUNCAR((I173+I153+I154)/(1-SOMA(H156:H160));2)" table:formula="of:=FORMULA([.I175])" table:style-name="ce21">
            <text:p>=TRUNCAR((I173+I153+I154)/(1-SOMA(H156:H160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107"/>
          <table:table-cell table:number-columns-repeated="16375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8" table:style-name="ro2">
          <table:table-cell table:number-columns-repeated="16384"/>
        </table:table-row>
      </table:table>
      <table:table table:name="Uniforme_e_EPIs_Marceneiro" table:style-name="ta2">
        <table:table-column table:style-name="co8" table:default-cell-style-name="ce1"/>
        <table:table-column table:style-name="co74" table:default-cell-style-name="ce1"/>
        <table:table-column table:style-name="co75" table:default-cell-style-name="ce1"/>
        <table:table-column table:style-name="co76" table:default-cell-style-name="ce1"/>
        <table:table-column table:style-name="co15" table:default-cell-style-name="ce1"/>
        <table:table-column table:style-name="co76" table:default-cell-style-name="ce1"/>
        <table:table-column table:style-name="co58" table:default-cell-style-name="ce1"/>
        <table:table-column table:style-name="co9" table:number-columns-repeated="16377" table:default-cell-style-name="ce1"/>
        <table:table-row table:style-name="ro1">
          <table:table-cell office:value-type="string" table:number-columns-spanned="6" table:number-rows-spanned="1" table:style-name="ce76">
            <text:p>Marceneiro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42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6377"/>
        </table:table-row>
        <table:table-row table:style-name="ro53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6377"/>
        </table:table-row>
        <table:table-row table:style-name="ro53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21">
            <text:p>=D8*E8</text:p>
          </table:table-cell>
          <table:table-cell table:number-columns-repeated="16377"/>
        </table:table-row>
        <table:table-row table:style-name="ro41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21">
            <text:p>=D9*E9</text:p>
          </table:table-cell>
          <table:table-cell table:number-columns-repeated="16377"/>
        </table:table-row>
        <table:table-row table:style-name="ro44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6377"/>
        </table:table-row>
        <table:table-row table:style-name="ro54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91"/>
          <table:table-cell table:number-columns-repeated="16377"/>
        </table:table-row>
        <table:table-row table:number-rows-repeated="2" table:style-name="ro2">
          <table:table-cell table:style-name="ce23"/>
          <table:table-cell table:number-columns-repeated="5" table:style-name="ce21"/>
          <table:table-cell table:style-name="ce25"/>
          <table:table-cell table:number-columns-repeated="16377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41">
          <table:table-cell office:value-type="float" office:value="1" table:style-name="ce87">
            <text:p>1</text:p>
          </table:table-cell>
          <table:table-cell office:value-type="string" table:style-name="ce93">
            <text:p>protetor auditivo do tipo concha – 31 dB</text:p>
          </table:table-cell>
          <table:table-cell office:value-type="string" table:style-name="ce94">
            <text:p>Unid.</text:p>
          </table:table-cell>
          <table:table-cell office:value-type="float" office:value="2" table:style-name="ce94">
            <text:p>2</text:p>
          </table:table-cell>
          <table:table-cell office:value-type="currency" office:value="73.989999999999995" table:style-name="ce106">
            <text:p>R$ 73,99</text:p>
          </table:table-cell>
          <table:table-cell office:value-type="currency" office:value="147.97999999999999" table:formula="of:=[.E19]*[.D19]" table:style-name="ce106">
            <text:p>R$ 147,98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41">
          <table:table-cell office:value-type="float" office:value="2" table:style-name="ce87">
            <text:p>2</text:p>
          </table:table-cell>
          <table:table-cell office:value-type="string" table:style-name="ce97">
            <text:p>óculos CA 11268 fumê</text:p>
          </table:table-cell>
          <table:table-cell office:value-type="string" table:style-name="ce98">
            <text:p>Unid.</text:p>
          </table:table-cell>
          <table:table-cell office:value-type="float" office:value="6" table:style-name="ce98">
            <text:p>6</text:p>
          </table:table-cell>
          <table:table-cell office:value-type="currency" office:value="4.7" table:style-name="ce99">
            <text:p>R$ 4,70</text:p>
          </table:table-cell>
          <table:table-cell office:value-type="currency" office:value="28.200000000000003" table:formula="of:=[.E20]*[.D20]" table:style-name="ce106">
            <text:p>R$ 28,20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53">
          <table:table-cell office:value-type="float" office:value="3" table:style-name="ce87">
            <text:p>3</text:p>
          </table:table-cell>
          <table:table-cell office:value-type="string" table:style-name="ce97">
            <text:p>óculos CA 11268 transparente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4.7" table:style-name="ce90">
            <text:p>R$ 4,70</text:p>
          </table:table-cell>
          <table:table-cell office:value-type="currency" office:value="47" table:formula="of:=[.E21]*[.D21]" table:style-name="ce106">
            <text:p>R$ 47,0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43">
          <table:table-cell office:value-type="float" office:value="4" table:style-name="ce87">
            <text:p>4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2]*[.D22]" table:style-name="ce106">
            <text:p>R$ 16,80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41">
          <table:table-cell office:value-type="float" office:value="5" table:style-name="ce87">
            <text:p>5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3]*[.D23]" table:style-name="ce106">
            <text:p>R$ 16,8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32">
          <table:table-cell office:value-type="float" office:value="6" table:style-name="ce87">
            <text:p>6</text:p>
          </table:table-cell>
          <table:table-cell office:value-type="string" table:style-name="ce93">
            <text:p>protetor auricular plug silicone – 17dB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2.0099999999999998" table:style-name="ce90">
            <text:p>R$ 2,01</text:p>
          </table:table-cell>
          <table:table-cell office:value-type="currency" office:value="12.059999999999999" table:formula="of:=[.E24]*[.D24]" table:style-name="ce106">
            <text:p>R$ 12,06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39">
          <table:table-cell office:value-type="float" office:value="7" table:style-name="ce87">
            <text:p>7</text:p>
          </table:table-cell>
          <table:table-cell office:value-type="string" table:style-name="ce93">
            <text:p>protetor solar com repelente – FPS 60 – 120 ml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8" table:style-name="ce90">
            <text:p>R$ 18,00</text:p>
          </table:table-cell>
          <table:table-cell office:value-type="currency" office:value="36" table:formula="of:=[.E25]*[.D25]" table:style-name="ce106">
            <text:p>R$ 36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39">
          <table:table-cell office:value-type="float" office:value="8" table:style-name="ce87">
            <text:p>8</text:p>
          </table:table-cell>
          <table:table-cell office:value-type="string" table:style-name="ce93">
            <text:p>capa de chuva com capuz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4.37" table:style-name="ce90">
            <text:p>R$ 14,37</text:p>
          </table:table-cell>
          <table:table-cell office:value-type="currency" office:value="28.74" table:formula="of:=[.E26]*[.D26]" table:style-name="ce106">
            <text:p>R$ 28,74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41">
          <table:table-cell office:value-type="float" office:value="9" table:style-name="ce87">
            <text:p>9</text:p>
          </table:table-cell>
          <table:table-cell office:value-type="string" table:style-name="ce93">
            <text:p>luva latex multiuso – CA 38310/ 16312 /45628 /34141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6.099999999999998" table:formula="of:=[.E27]*[.D27]" table:style-name="ce106">
            <text:p>R$ 26,10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53">
          <table:table-cell office:value-type="float" office:value="10" table:style-name="ce87">
            <text:p>10</text:p>
          </table:table-cell>
          <table:table-cell office:value-type="string" table:style-name="ce93">
            <text:p>luva vaqueta total – CA 37368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18.829999999999998" table:style-name="ce90">
            <text:p>R$ 18,83</text:p>
          </table:table-cell>
          <table:table-cell office:value-type="currency" office:value="75.319999999999993" table:formula="of:=[.E28]*[.D28]" table:style-name="ce106">
            <text:p>R$ 75,32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43">
          <table:table-cell office:value-type="float" office:value="11" table:style-name="ce87">
            <text:p>11</text:p>
          </table:table-cell>
          <table:table-cell office:value-type="string" table:style-name="ce93">
            <text:p>luva nitrílica – CA 16314/ 38975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44" table:style-name="ce90">
            <text:p>R$ 44,00</text:p>
          </table:table-cell>
          <table:table-cell office:value-type="currency" office:value="440" table:formula="of:=[.E29]*[.D29]" table:style-name="ce106">
            <text:p>R$ 440,00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41">
          <table:table-cell office:value-type="float" office:value="12" table:style-name="ce87">
            <text:p>12</text:p>
          </table:table-cell>
          <table:table-cell office:value-type="string" table:style-name="ce93">
            <text:p>boné árabe aba total – CA 46167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31.28" table:formula="of:=[.E30]*[.D30]" table:style-name="ce106">
            <text:p>R$ 31,28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43">
          <table:table-cell office:value-type="float" office:value="13" table:style-name="ce87">
            <text:p>13</text:p>
          </table:table-cell>
          <table:table-cell office:value-type="string" table:style-name="ce93">
            <text:p>botina de segurança – CA 34554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106.5" table:style-name="ce90">
            <text:p>R$ 106,50</text:p>
          </table:table-cell>
          <table:table-cell office:value-type="currency" office:value="639" table:formula="of:=[.E31]*[.D31]" table:style-name="ce106">
            <text:p>R$ 639,0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545.28" table:formula="of:=SUM([.F19:.F31])" table:number-columns-spanned="2" table:number-rows-spanned="1" table:style-name="ce103">
            <text:p>R$ 1.545,28</text:p>
          </table:table-cell>
          <table:covered-table-cell/>
          <table:table-cell office:value-type="string" office:string-value="=SOMA(F19:F31)" table:formula="of:=FORMULA([.E32])" table:style-name="ce21">
            <text:p>=SOMA(F19:F31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28.77333333333334" table:formula="of:=[.E32]/12" table:number-columns-spanned="2" table:number-rows-spanned="1" table:style-name="ce103">
            <text:p>R$ 128,77</text:p>
          </table:table-cell>
          <table:covered-table-cell/>
          <table:table-cell office:value-type="string" office:string-value="=E32/12" table:formula="of:=FORMULA([.E33])" table:style-name="ce21">
            <text:p>=E32/12</text:p>
          </table:table-cell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style-name="ro2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number-rows-repeated="2" table:style-name="ro30">
          <table:table-cell table:number-columns-repeated="16384" table:style-name="ce1"/>
        </table:table-row>
        <table:table-row table:style-name="ro1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p/ 2 anos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93">
            <text:p>capacete de segurança – CA 34414</text:p>
          </table:table-cell>
          <table:table-cell office:value-type="string" table:style-name="ce94">
            <text:p>Unid.</text:p>
          </table:table-cell>
          <table:table-cell office:value-type="float" office:value="1" table:style-name="ce94">
            <text:p>1</text:p>
          </table:table-cell>
          <table:table-cell office:value-type="currency" office:value="12.59" table:style-name="ce106">
            <text:p>R$ 12,59</text:p>
          </table:table-cell>
          <table:table-cell office:value-type="currency" office:value="12.59" table:formula="of:=[.E42]*[.D42]" table:style-name="ce106">
            <text:p>R$ 12,59</text:p>
          </table:table-cell>
          <table:table-cell office:value-type="string" office:string-value="=E42*D42" table:formula="of:=FORMULA([.F42])" table:style-name="ce21">
            <text:p>=E42*D42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para dois anos de EPIs por empregado</text:p>
          </table:table-cell>
          <table:covered-table-cell table:number-columns-repeated="3"/>
          <table:table-cell office:value-type="currency" office:value="12.59" table:formula="of:=SUM([.F42:.F42])" table:number-columns-spanned="2" table:number-rows-spanned="1" table:style-name="ce103">
            <text:p>R$ 12,59</text:p>
          </table:table-cell>
          <table:covered-table-cell/>
          <table:table-cell office:value-type="string" office:string-value="=SOMA(F42:F42)" table:formula="of:=FORMULA([.E43])" table:style-name="ce21">
            <text:p>=SOMA(F42:F42)</text:p>
          </table:table-cell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0.52458333333333329" table:formula="of:=[.E43]/24" table:number-columns-spanned="2" table:number-rows-spanned="1" table:style-name="ce103">
            <text:p>R$ 0,52</text:p>
          </table:table-cell>
          <table:covered-table-cell/>
          <table:table-cell office:value-type="string" office:string-value="=E43/24" table:formula="of:=FORMULA([.E44])" table:style-name="ce21">
            <text:p>=E43/24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total mensal de EPIs por empregado</text:p>
          </table:table-cell>
          <table:covered-table-cell table:number-columns-repeated="3"/>
          <table:table-cell office:value-type="currency" office:value="129.29791666666668" table:formula="of:=[.E33]+[.E44]" table:number-columns-spanned="2" table:number-rows-spanned="1" table:style-name="ce103">
            <text:p>R$ 129,30</text:p>
          </table:table-cell>
          <table:covered-table-cell/>
          <table:table-cell office:value-type="string" office:string-value="=E33+E44" table:formula="of:=FORMULA([.E46])" table:style-name="ce21">
            <text:p>=E33+E44</text:p>
          </table:table-cell>
          <table:table-cell table:number-columns-repeated="16377"/>
        </table:table-row>
        <table:table-row table:number-rows-repeated="1048530" table:style-name="ro34">
          <table:table-cell table:number-columns-repeated="16384"/>
        </table:table-row>
      </table:table>
      <table:table table:name="Técnico_em_Refrigeração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64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Técnico em Refrigeração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1" table:style-name="ce26">
            <text:p>1</text:p>
          </table:table-cell>
          <table:table-cell office:value-type="string" table:number-columns-spanned="2" table:number-rows-spanned="1" table:style-name="ce77">
            <text:p>3141-05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3141-05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2641.81" table:style-name="ce31">
            <text:p>R$ 2.641,81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2641.81" table:style-name="ce34">
            <text:p>R$ 2.641,81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2641.81" table:formula="of:=SUM([.I39:.I44])" table:style-name="ce37">
            <text:p>R$ 2.641,81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220.15083333333331" table:formula="of:=[.H53]*[.$I$45]" table:style-name="ce42">
            <text:p>220,15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319.65900999999997" table:formula="of:=[.H54]*[.$I$45]" table:style-name="ce42">
            <text:p>319,66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539.80984333333322" table:formula="of:=SUM([.I53:.I54])" table:style-name="ce43">
            <text:p>539,81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528.36199999999997" table:formula="of:=[.H63]*([.$I$45])" table:style-name="ce36">
            <text:p>528,36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66.045249999999996" table:formula="of:=[.H64]*([.$I$45])" table:style-name="ce36">
            <text:p>66,05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26.418099999999999" table:formula="of:=[.H65]*([.$I$45])" table:style-name="ce36">
            <text:p>26,42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39.62715" table:formula="of:=[.H66]*([.$I$45])" table:style-name="ce36">
            <text:p>39,63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26.418099999999999" table:formula="of:=[.H67]*([.$I$45])" table:style-name="ce36">
            <text:p>26,42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5.850860000000001" table:formula="of:=[.H68]*([.$I$45])" table:style-name="ce36">
            <text:p>15,85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5.28362" table:formula="of:=[.H69]*([.$I$45])" table:style-name="ce36">
            <text:p>5,28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11.34479999999999" table:formula="of:=[.H70]*([.$I$45])" table:style-name="ce36">
            <text:p>211,34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919.34987999999998" table:formula="of:=SUM([.I63:.I70])" table:style-name="ce43">
            <text:p>919,35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30.691399999999987" table:formula="of:=[.I78]-[.I80]" table:style-name="ce53">
            <text:p>30,69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58.5086" table:style-name="ce54">
            <text:p>158,51</text:p>
          </table:table-cell>
          <table:table-cell office:value-type="error" office:string-value="#N/A" table:formula="of:=FORMULA([.I80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style-name="ce54">
            <text:p>572,00</text:p>
          </table:table-cell>
          <table:table-cell office:value-type="error" office:string-value="#N/A" table:formula="of:=FORMULA([.I81])" table:style-name="ce21">
            <text:p>#N/D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58.31139999999994" table:formula="of:=([.I79]+[.I82]+[.I85]+[.I87]+[.I88]+[.I89]+[.I90])" table:style-name="ce43">
            <text:p>558,31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39.80984333333322" table:formula="of:=[.I55]" table:style-name="ce42">
            <text:p>539,81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919.34987999999998" table:formula="of:=[.I71]" table:style-name="ce42">
            <text:p>919,35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58.31139999999994" table:formula="of:=[.I91]" table:style-name="ce42">
            <text:p>558,31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2017.4711233333333" table:formula="of:=SUM([.I55]+[.I71]+[.I91])" table:style-name="ce55">
            <text:p>2.017,47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7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1.007541666666667" table:formula="of:=[.H105]*[.$I$45]" table:style-name="ce36">
            <text:p>11,01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0.88060333333333329" table:formula="of:=[.H106]*[.$I$45]" table:style-name="ce36">
            <text:p>0,88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4.4910769999999998" table:formula="of:=[.H107]*[.$I$45]" table:style-name="ce36">
            <text:p>4,49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55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51.251114000000001" table:formula="of:=[.H108]*[.$I$45]" table:style-name="ce36">
            <text:p>51,25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17.835387672" table:formula="of:=[.H109]*[.$I$45]" table:style-name="ce36">
            <text:p>17,84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101.18132300000001" table:formula="of:=[.H110]*[.$I$45]" table:style-name="ce36">
            <text:p>101,18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186.64704667199999" table:formula="of:=SUM([.I105:.I110])" table:style-name="ce59">
            <text:p>186,65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36.691805555555554" table:formula="of:=[.H120]*[.$I$45]" table:style-name="ce36">
            <text:p>36,69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22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1.72154888888889" table:formula="of:=[.H121]*[.$I$45]" table:style-name="ce36">
            <text:p>21,72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18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55037708333333324" table:formula="of:=[.H122]*[.$I$45]" table:style-name="ce36">
            <text:p>0,55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23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0.85858824999999994" table:formula="of:=[.H123]*[.$I$45]" table:style-name="ce36">
            <text:p>0,86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56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4.4030166666666668" table:formula="of:=[.H124]*[.$I$45]" table:style-name="ce36">
            <text:p>4,40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64.225336444444437" table:formula="of:=[.H126]*[.$I$45]" table:style-name="ce64">
            <text:p>64,23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4.225336444444437" table:formula="of:=[.I126]" table:style-name="ce42">
            <text:p>64,23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64.225336444444437" table:formula="of:=SUM([.I136:.I137])" table:style-name="ce55">
            <text:p>64,23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" table:style-name="ce65">
            <text:p>74,66</text:p>
          </table:table-cell>
          <table:table-cell office:value-type="error" office:string-value="#N/A" table:formula="of:=FORMULA([.I142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29.29791666666699" table:style-name="ce65">
            <text:p>129,30</text:p>
          </table:table-cell>
          <table:table-cell office:value-type="error" office:string-value="#N/A" table:formula="of:=FORMULA([.I143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Ferramentas – Uso comum</text:p>
          </table:table-cell>
          <table:covered-table-cell table:number-columns-repeated="5"/>
          <table:table-cell table:style-name="ce35"/>
          <table:table-cell office:value-type="float" office:value="34.638858333333339" table:formula="of:=[Ferramentaria.H22]" table:style-name="ce65">
            <text:p>34,64</text:p>
          </table:table-cell>
          <table:table-cell office:value-type="string" office:string-value="=Ferramentaria!H22" table:formula="of:=FORMULA([.I145])" table:style-name="ce21">
            <text:p>=Ferramentaria!H22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Ferramentas – Técnico em Refrigeração</text:p>
          </table:table-cell>
          <table:covered-table-cell table:number-columns-repeated="5"/>
          <table:table-cell table:style-name="ce35"/>
          <table:table-cell office:value-type="float" office:value="42.308833333333332" table:formula="of:=[Ferramentaria.H151]" table:style-name="ce65">
            <text:p>42,31</text:p>
          </table:table-cell>
          <table:table-cell office:value-type="string" office:string-value="=Ferramentaria!H151" table:formula="of:=FORMULA([.I146])" table:style-name="ce21">
            <text:p>=Ferramentaria!H15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82.2042099593499" table:formula="of:=SUM([.I142:.I146])" table:style-name="ce55">
            <text:p>282,20</text:p>
          </table:table-cell>
          <table:table-cell office:value-type="string" office:string-value="=SOMA(I142:I146)" table:formula="of:=FORMULA([.I147])" table:style-name="ce21">
            <text:p>=SOMA(I142:I146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1.4961E-2" table:style-name="ce66">
            <text:p>1,50%</text:p>
          </table:table-cell>
          <table:table-cell office:value-type="float" office:value="77.682863795196965" table:formula="of:=[.H153]*[.I173]" table:style-name="ce36">
            <text:p>77,68</text:p>
          </table:table-cell>
          <table:table-cell office:value-type="string" office:string-value="=H153*I173" table:formula="of:=FORMULA([.I153])" table:style-name="ce21">
            <text:p>=H153*I173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8.10121740612973" table:formula="of:=[.H154]*([.I153]+[.I173])" table:style-name="ce36">
            <text:p>158,10</text:p>
          </table:table-cell>
          <table:table-cell office:value-type="string" office:string-value="=H154*(I153+I173)" table:formula="of:=FORMULA([.I154])" table:style-name="ce21">
            <text:p>=H154*(I153+I173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33.750325156659329" table:formula="of:=[.I173]*[.H157]" table:style-name="ce65">
            <text:p>33,75</text:p>
          </table:table-cell>
          <table:table-cell office:value-type="string" office:string-value="=I173*H157" table:formula="of:=FORMULA([.I157])" table:style-name="ce21">
            <text:p>=I173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5.77073149227382" table:formula="of:=[.I173]*[.H158]" table:style-name="ce65">
            <text:p>155,77</text:p>
          </table:table-cell>
          <table:table-cell office:value-type="string" office:string-value="=I173*H158" table:formula="of:=FORMULA([.I158])" table:style-name="ce21">
            <text:p>=I173*H158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9]*[.$I$175]" table:style-name="ce65">
            <text:p>0,00</text:p>
          </table:table-cell>
          <table:table-cell office:value-type="string" office:string-value="=H159*$I$175" table:formula="of:=FORMULA([.I159])" table:style-name="ce21">
            <text:p>=H159*$I$17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35.11160000000001" table:formula="of:=[.H160]*[.$I$175]" table:style-name="ce65">
            <text:p>235,11</text:p>
          </table:table-cell>
          <table:table-cell office:value-type="string" office:string-value="=H160*$I$175" table:formula="of:=FORMULA([.I160])" table:style-name="ce21">
            <text:p>=H160*$I$17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2146100000000001" table:formula="of:=SUM([.H153:.H160])" table:style-name="ce68">
            <text:p>12,15%</text:p>
          </table:table-cell>
          <table:table-cell office:value-type="float" office:value="660.41673785025978" table:formula="of:=SUM([.I153:.I160])" table:style-name="ce55">
            <text:p>660,42</text:p>
          </table:table-cell>
          <table:table-cell office:value-type="string" office:string-value="=SOMA(I153:I160)" table:formula="of:=FORMULA([.I161])" table:style-name="ce21">
            <text:p>=SOMA(I153:I160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2641.81" table:formula="of:=[.I45]" table:style-name="ce36">
            <text:p>2.641,81</text:p>
          </table:table-cell>
          <table:table-cell office:value-type="string" office:string-value="=I45" table:formula="of:=FORMULA([.I168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2017.4711233333333" table:formula="of:=[.I101]" table:style-name="ce65">
            <text:p>2.017,47</text:p>
          </table:table-cell>
          <table:table-cell office:value-type="string" office:string-value="=I101" table:formula="of:=FORMULA([.I169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186.64704667199999" table:formula="of:=[.I111]" table:style-name="ce65">
            <text:p>186,65</text:p>
          </table:table-cell>
          <table:table-cell office:value-type="string" office:string-value="=I111" table:formula="of:=FORMULA([.I170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64.225336444444437" table:formula="of:=[.I138]" table:style-name="ce65">
            <text:p>64,23</text:p>
          </table:table-cell>
          <table:table-cell office:value-type="string" office:string-value="=I138" table:formula="of:=FORMULA([.I171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82.2042099593499" table:formula="of:=[.I147]" table:style-name="ce65">
            <text:p>282,20</text:p>
          </table:table-cell>
          <table:table-cell office:value-type="string" office:string-value="=I147" table:formula="of:=FORMULA([.I172])" table:style-name="ce21">
            <text:p>=I147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5192.3577164091275" table:formula="of:=SUM([.I168:.I172])" table:style-name="ce43">
            <text:p>5.192,36</text:p>
          </table:table-cell>
          <table:table-cell office:value-type="string" office:string-value="=SOMA(I168:I172)" table:formula="of:=FORMULA([.I173])" table:style-name="ce21">
            <text:p>=SOMA(I168:I172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1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660.41673785025978" table:formula="of:=[.I161]" table:style-name="ce36">
            <text:p>660,42</text:p>
          </table:table-cell>
          <table:table-cell office:value-type="string" office:string-value="=I161" table:formula="of:=FORMULA([.I174])" table:style-name="ce21">
            <text:p>=I16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5877.79" table:formula="of:=TRUNC(([.I173]+[.I153]+[.I154])/(1-SUM([.H156:.H160]));2)" table:style-name="ce71">
            <text:p>5.877,79</text:p>
          </table:table-cell>
          <table:table-cell office:value-type="string" office:string-value="=TRUNCAR((I173+I153+I154)/(1-SOMA(H156:H160));2)" table:formula="of:=FORMULA([.I175])" table:style-name="ce21">
            <text:p>=TRUNCAR((I173+I153+I154)/(1-SOMA(H156:H160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107"/>
          <table:table-cell table:number-columns-repeated="16375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8" table:style-name="ro2">
          <table:table-cell table:number-columns-repeated="16384"/>
        </table:table-row>
      </table:table>
      <table:table table:name="Uniforme_e_EPIs_Técnico_em_Refr" table:style-name="ta2">
        <table:table-column table:style-name="co8" table:default-cell-style-name="ce1"/>
        <table:table-column table:style-name="co77" table:default-cell-style-name="ce1"/>
        <table:table-column table:style-name="co8" table:default-cell-style-name="ce1"/>
        <table:table-column table:style-name="co56" table:default-cell-style-name="ce1"/>
        <table:table-column table:style-name="co63" table:default-cell-style-name="ce1"/>
        <table:table-column table:style-name="co78" table:default-cell-style-name="ce1"/>
        <table:table-column table:style-name="co51" table:default-cell-style-name="ce1"/>
        <table:table-column table:style-name="co9" table:number-columns-repeated="16377" table:default-cell-style-name="ce1"/>
        <table:table-row table:style-name="ro1">
          <table:table-cell office:value-type="string" table:number-columns-spanned="6" table:number-rows-spanned="1" table:style-name="ce76">
            <text:p>Técnico em Refrigeração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57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6377"/>
        </table:table-row>
        <table:table-row table:style-name="ro57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6377"/>
        </table:table-row>
        <table:table-row table:style-name="ro57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21">
            <text:p>=D8*E8</text:p>
          </table:table-cell>
          <table:table-cell table:number-columns-repeated="16377"/>
        </table:table-row>
        <table:table-row table:style-name="ro57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21">
            <text:p>=D9*E9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6377"/>
        </table:table-row>
        <table:table-row table:style-name="ro57">
          <table:table-cell table:number-columns-spanned="6" table:number-rows-spanned="1" table:style-name="ce78"/>
          <table:covered-table-cell table:number-columns-repeated="5"/>
          <table:table-cell table:style-name="ce91"/>
          <table:table-cell table:number-columns-repeated="16377"/>
        </table:table-row>
        <table:table-row table:number-rows-repeated="2" table:style-name="ro57">
          <table:table-cell table:style-name="ce23"/>
          <table:table-cell table:number-columns-repeated="5" table:style-name="ce21"/>
          <table:table-cell table:style-name="ce25"/>
          <table:table-cell table:number-columns-repeated="16377"/>
        </table:table-row>
        <table:table-row table:style-name="ro57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57">
          <table:table-cell office:value-type="float" office:value="1" table:style-name="ce87">
            <text:p>1</text:p>
          </table:table-cell>
          <table:table-cell office:value-type="string" table:style-name="ce93">
            <text:p>protetor auditivo do tipo concha – 31 dB</text:p>
          </table:table-cell>
          <table:table-cell office:value-type="string" table:style-name="ce94">
            <text:p>Unid.</text:p>
          </table:table-cell>
          <table:table-cell office:value-type="float" office:value="2" table:style-name="ce94">
            <text:p>2</text:p>
          </table:table-cell>
          <table:table-cell office:value-type="currency" office:value="73.989999999999995" table:style-name="ce106">
            <text:p>R$ 73,99</text:p>
          </table:table-cell>
          <table:table-cell office:value-type="currency" office:value="147.97999999999999" table:formula="of:=[.E19]*[.D19]" table:style-name="ce106">
            <text:p>R$ 147,98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57">
          <table:table-cell office:value-type="float" office:value="2" table:style-name="ce87">
            <text:p>2</text:p>
          </table:table-cell>
          <table:table-cell office:value-type="string" table:style-name="ce97">
            <text:p>óculos CA 11268 fumê</text:p>
          </table:table-cell>
          <table:table-cell office:value-type="string" table:style-name="ce98">
            <text:p>Unid.</text:p>
          </table:table-cell>
          <table:table-cell office:value-type="float" office:value="6" table:style-name="ce98">
            <text:p>6</text:p>
          </table:table-cell>
          <table:table-cell office:value-type="currency" office:value="4.7" table:style-name="ce99">
            <text:p>R$ 4,70</text:p>
          </table:table-cell>
          <table:table-cell office:value-type="currency" office:value="28.200000000000003" table:formula="of:=[.E20]*[.D20]" table:style-name="ce106">
            <text:p>R$ 28,20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57">
          <table:table-cell office:value-type="float" office:value="3" table:style-name="ce87">
            <text:p>3</text:p>
          </table:table-cell>
          <table:table-cell office:value-type="string" table:style-name="ce97">
            <text:p>óculos CA 11268 transparente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4.7" table:style-name="ce90">
            <text:p>R$ 4,70</text:p>
          </table:table-cell>
          <table:table-cell office:value-type="currency" office:value="47" table:formula="of:=[.E21]*[.D21]" table:style-name="ce106">
            <text:p>R$ 47,0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57">
          <table:table-cell office:value-type="float" office:value="4" table:style-name="ce87">
            <text:p>4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2]*[.D22]" table:style-name="ce106">
            <text:p>R$ 16,80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57">
          <table:table-cell office:value-type="float" office:value="5" table:style-name="ce87">
            <text:p>5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3]*[.D23]" table:style-name="ce106">
            <text:p>R$ 16,8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57">
          <table:table-cell office:value-type="float" office:value="6" table:style-name="ce87">
            <text:p>6</text:p>
          </table:table-cell>
          <table:table-cell office:value-type="string" table:style-name="ce93">
            <text:p>protetor auricular plug silicone – 17dB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2.0099999999999998" table:style-name="ce90">
            <text:p>R$ 2,01</text:p>
          </table:table-cell>
          <table:table-cell office:value-type="currency" office:value="12.059999999999999" table:formula="of:=[.E24]*[.D24]" table:style-name="ce106">
            <text:p>R$ 12,06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57">
          <table:table-cell office:value-type="float" office:value="7" table:style-name="ce87">
            <text:p>7</text:p>
          </table:table-cell>
          <table:table-cell office:value-type="string" table:style-name="ce93">
            <text:p>protetor solar com repelente – FPS 60 – 120 ml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8" table:style-name="ce90">
            <text:p>R$ 18,00</text:p>
          </table:table-cell>
          <table:table-cell office:value-type="currency" office:value="36" table:formula="of:=[.E25]*[.D25]" table:style-name="ce106">
            <text:p>R$ 36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57">
          <table:table-cell office:value-type="float" office:value="8" table:style-name="ce87">
            <text:p>8</text:p>
          </table:table-cell>
          <table:table-cell office:value-type="string" table:style-name="ce93">
            <text:p>capa de chuva com capuz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4.37" table:style-name="ce90">
            <text:p>R$ 14,37</text:p>
          </table:table-cell>
          <table:table-cell office:value-type="currency" office:value="28.74" table:formula="of:=[.E26]*[.D26]" table:style-name="ce106">
            <text:p>R$ 28,74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57">
          <table:table-cell office:value-type="float" office:value="9" table:style-name="ce87">
            <text:p>9</text:p>
          </table:table-cell>
          <table:table-cell office:value-type="string" table:style-name="ce93">
            <text:p>luva latex multiuso – CA 38310/ 16312 /45628 /34141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6.099999999999998" table:formula="of:=[.E27]*[.D27]" table:style-name="ce106">
            <text:p>R$ 26,10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57">
          <table:table-cell office:value-type="float" office:value="10" table:style-name="ce87">
            <text:p>10</text:p>
          </table:table-cell>
          <table:table-cell office:value-type="string" table:style-name="ce93">
            <text:p>luva vaqueta total – CA 37368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18.829999999999998" table:style-name="ce90">
            <text:p>R$ 18,83</text:p>
          </table:table-cell>
          <table:table-cell office:value-type="currency" office:value="75.319999999999993" table:formula="of:=[.E28]*[.D28]" table:style-name="ce106">
            <text:p>R$ 75,32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57">
          <table:table-cell office:value-type="float" office:value="11" table:style-name="ce87">
            <text:p>11</text:p>
          </table:table-cell>
          <table:table-cell office:value-type="string" table:style-name="ce93">
            <text:p>luva nitrílica – CA 16314/ 38975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44" table:style-name="ce90">
            <text:p>R$ 44,00</text:p>
          </table:table-cell>
          <table:table-cell office:value-type="currency" office:value="440" table:formula="of:=[.E29]*[.D29]" table:style-name="ce106">
            <text:p>R$ 440,00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57">
          <table:table-cell office:value-type="float" office:value="12" table:style-name="ce87">
            <text:p>12</text:p>
          </table:table-cell>
          <table:table-cell office:value-type="string" table:style-name="ce93">
            <text:p>boné árabe aba total – CA 46167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31.28" table:formula="of:=[.E30]*[.D30]" table:style-name="ce106">
            <text:p>R$ 31,28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57">
          <table:table-cell office:value-type="float" office:value="13" table:style-name="ce87">
            <text:p>13</text:p>
          </table:table-cell>
          <table:table-cell office:value-type="string" table:style-name="ce93">
            <text:p>botina de segurança – CA 34554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106.5" table:style-name="ce90">
            <text:p>R$ 106,50</text:p>
          </table:table-cell>
          <table:table-cell office:value-type="currency" office:value="639" table:formula="of:=[.E31]*[.D31]" table:style-name="ce106">
            <text:p>R$ 639,0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545.28" table:formula="of:=SUM([.F19:.F31])" table:number-columns-spanned="2" table:number-rows-spanned="1" table:style-name="ce103">
            <text:p>R$ 1.545,28</text:p>
          </table:table-cell>
          <table:covered-table-cell/>
          <table:table-cell office:value-type="string" office:string-value="=SOMA(F19:F31)" table:formula="of:=FORMULA([.E32])" table:style-name="ce21">
            <text:p>=SOMA(F19:F31)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28.77333333333334" table:formula="of:=[.E32]/12" table:number-columns-spanned="2" table:number-rows-spanned="1" table:style-name="ce103">
            <text:p>R$ 128,77</text:p>
          </table:table-cell>
          <table:covered-table-cell/>
          <table:table-cell office:value-type="string" office:string-value="=E32/12" table:formula="of:=FORMULA([.E33])" table:style-name="ce21">
            <text:p>=E32/12</text:p>
          </table:table-cell>
          <table:table-cell table:number-columns-repeated="16377"/>
        </table:table-row>
        <table:table-row table:style-name="ro57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number-rows-repeated="2" table:style-name="ro57">
          <table:table-cell table:number-columns-repeated="16384" table:style-name="ce1"/>
        </table:table-row>
        <table:table-row table:style-name="ro57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p/ 2 anos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57">
          <table:table-cell office:value-type="float" office:value="1" table:style-name="ce87">
            <text:p>1</text:p>
          </table:table-cell>
          <table:table-cell office:value-type="string" table:style-name="ce93">
            <text:p>capacete de segurança – CA 34414</text:p>
          </table:table-cell>
          <table:table-cell office:value-type="string" table:style-name="ce94">
            <text:p>Unid.</text:p>
          </table:table-cell>
          <table:table-cell office:value-type="float" office:value="1" table:style-name="ce94">
            <text:p>1</text:p>
          </table:table-cell>
          <table:table-cell office:value-type="currency" office:value="12.59" table:style-name="ce106">
            <text:p>R$ 12,59</text:p>
          </table:table-cell>
          <table:table-cell office:value-type="currency" office:value="12.59" table:formula="of:=[.E42]*[.D42]" table:style-name="ce106">
            <text:p>R$ 12,59</text:p>
          </table:table-cell>
          <table:table-cell office:value-type="string" office:string-value="=E42*D42" table:formula="of:=FORMULA([.F42])" table:style-name="ce21">
            <text:p>=E42*D42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para dois anos de EPIs por empregado</text:p>
          </table:table-cell>
          <table:covered-table-cell table:number-columns-repeated="3"/>
          <table:table-cell office:value-type="currency" office:value="12.59" table:formula="of:=SUM([.F42:.F42])" table:number-columns-spanned="2" table:number-rows-spanned="1" table:style-name="ce103">
            <text:p>R$ 12,59</text:p>
          </table:table-cell>
          <table:covered-table-cell/>
          <table:table-cell office:value-type="string" office:string-value="=SOMA(F42:F42)" table:formula="of:=FORMULA([.E43])" table:style-name="ce21">
            <text:p>=SOMA(F42:F42)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0.52458333333333329" table:formula="of:=[.E43]/24" table:number-columns-spanned="2" table:number-rows-spanned="1" table:style-name="ce103">
            <text:p>R$ 0,52</text:p>
          </table:table-cell>
          <table:covered-table-cell/>
          <table:table-cell office:value-type="string" office:string-value="=E43/24" table:formula="of:=FORMULA([.E44])" table:style-name="ce21">
            <text:p>=E43/24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table:style-name="ce21"/>
          <table:table-cell table:number-columns-repeated="16377"/>
        </table:table-row>
        <table:table-row table:style-name="ro1">
          <table:table-cell office:value-type="string" table:number-columns-spanned="4" table:number-rows-spanned="1" table:style-name="ce102">
            <text:p>Custo total mensal de EPIs por empregado</text:p>
          </table:table-cell>
          <table:covered-table-cell table:number-columns-repeated="3"/>
          <table:table-cell office:value-type="currency" office:value="129.29791666666668" table:formula="of:=[.E33]+[.E44]" table:number-columns-spanned="2" table:number-rows-spanned="1" table:style-name="ce103">
            <text:p>R$ 129,30</text:p>
          </table:table-cell>
          <table:covered-table-cell/>
          <table:table-cell office:value-type="string" office:string-value="=E33+E44" table:formula="of:=FORMULA([.E46])" table:style-name="ce21">
            <text:p>=E33+E44</text:p>
          </table:table-cell>
          <table:table-cell table:number-columns-repeated="16377"/>
        </table:table-row>
        <table:table-row table:number-rows-repeated="1048530" table:style-name="ro34">
          <table:table-cell table:number-columns-repeated="16384"/>
        </table:table-row>
      </table:table>
      <table:table table:name="Encanador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41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Encanador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1" table:style-name="ce26">
            <text:p>1</text:p>
          </table:table-cell>
          <table:table-cell office:value-type="string" table:number-columns-spanned="2" table:number-rows-spanned="1" table:style-name="ce77">
            <text:p>7241-10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7241-10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2543.1999999999998" table:style-name="ce31">
            <text:p>R$ 2.543,20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2543.1999999999998" table:style-name="ce34">
            <text:p>R$ 2.543,2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2543.1999999999998" table:formula="of:=SUM([.I39:.I44])" table:style-name="ce37">
            <text:p>R$ 2.543,20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211.93333333333331" table:formula="of:=[.H53]*[.$I$45]" table:style-name="ce42">
            <text:p>211,93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307.72719999999998" table:formula="of:=[.H54]*[.$I$45]" table:style-name="ce42">
            <text:p>307,73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519.66053333333332" table:formula="of:=SUM([.I53:.I54])" table:style-name="ce43">
            <text:p>519,66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508.64" table:formula="of:=[.H63]*([.$I$45])" table:style-name="ce36">
            <text:p>508,64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63.58" table:formula="of:=[.H64]*([.$I$45])" table:style-name="ce36">
            <text:p>63,58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25.431999999999999" table:formula="of:=[.H65]*([.$I$45])" table:style-name="ce36">
            <text:p>25,43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38.147999999999996" table:formula="of:=[.H66]*([.$I$45])" table:style-name="ce36">
            <text:p>38,15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25.431999999999999" table:formula="of:=[.H67]*([.$I$45])" table:style-name="ce36">
            <text:p>25,43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5.2592" table:formula="of:=[.H68]*([.$I$45])" table:style-name="ce36">
            <text:p>15,26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5.0863999999999994" table:formula="of:=[.H69]*([.$I$45])" table:style-name="ce36">
            <text:p>5,09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03.45599999999999" table:formula="of:=[.H70]*([.$I$45])" table:style-name="ce36">
            <text:p>203,46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885.03360000000009" table:formula="of:=SUM([.I63:.I70])" table:style-name="ce43">
            <text:p>885,03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36.608000000000004" table:formula="of:=[.I78]-[.I80]" table:style-name="ce53">
            <text:p>36,61</text:p>
          </table:table-cell>
          <table:table-cell office:value-type="string" office:string-value="=I78-I80" table:formula="of:=FORMULA([.I79])" table:style-name="ce21">
            <text:p>=I78-I80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52.59199999999998" table:formula="of:=[.I39]*6%" table:style-name="ce54">
            <text:p>152,59</text:p>
          </table:table-cell>
          <table:table-cell office:value-type="string" office:string-value="=I39*6%" table:formula="of:=FORMULA([.I80])" table:style-name="ce21">
            <text:p>=I39*6%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formula="of:=22*26" table:style-name="ce54">
            <text:p>572,00</text:p>
          </table:table-cell>
          <table:table-cell office:value-type="string" office:string-value="=22*26" table:formula="of:=FORMULA([.I81])" table:style-name="ce21">
            <text:p>=22*26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formula="of:=11%*[.I81]" table:style-name="ce54">
            <text:p>62,92</text:p>
          </table:table-cell>
          <table:table-cell office:value-type="string" office:string-value="=11%*I81" table:formula="of:=FORMULA([.I83])" table:style-name="ce21">
            <text:p>=11%*I8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64.22799999999995" table:formula="of:=([.I79]+[.I82]+[.I85]+[.I87]+[.I88]+[.I89]+[.I90])" table:style-name="ce43">
            <text:p>564,23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19.66053333333332" table:formula="of:=[.I55]" table:style-name="ce42">
            <text:p>519,66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85.03360000000009" table:formula="of:=[.I71]" table:style-name="ce42">
            <text:p>885,03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64.22799999999995" table:formula="of:=[.I91]" table:style-name="ce42">
            <text:p>564,23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1968.9221333333335" table:formula="of:=SUM([.I55]+[.I71]+[.I91])" table:style-name="ce55">
            <text:p>1.968,92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58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0.596666666666666" table:formula="of:=[.H105]*[.$I$45]" table:style-name="ce36">
            <text:p>10,60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0.84773333333333323" table:formula="of:=[.H106]*[.$I$45]" table:style-name="ce36">
            <text:p>0,85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4.3234399999999997" table:formula="of:=[.H107]*[.$I$45]" table:style-name="ce36">
            <text:p>4,32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52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49.338079999999998" table:formula="of:=[.H108]*[.$I$45]" table:style-name="ce36">
            <text:p>49,34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17.16965184" table:formula="of:=[.H109]*[.$I$45]" table:style-name="ce36">
            <text:p>17,17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97.404559999999989" table:formula="of:=[.H110]*[.$I$45]" table:style-name="ce36">
            <text:p>97,40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179.68013184" table:formula="of:=SUM([.I105:.I110])" table:style-name="ce59">
            <text:p>179,68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35.322222222222216" table:formula="of:=[.H120]*[.$I$45]" table:style-name="ce36">
            <text:p>35,32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11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0.910755555555557" table:formula="of:=[.H121]*[.$I$45]" table:style-name="ce36">
            <text:p>20,91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59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52983333333333327" table:formula="of:=[.H122]*[.$I$45]" table:style-name="ce36">
            <text:p>0,53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22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0.82653999999999994" table:formula="of:=[.H123]*[.$I$45]" table:style-name="ce36">
            <text:p>0,83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22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4.238666666666667" table:formula="of:=[.H124]*[.$I$45]" table:style-name="ce36">
            <text:p>4,24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61.828017777777767" table:formula="of:=[.H126]*[.$I$45]" table:style-name="ce64">
            <text:p>61,83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1.828017777777767" table:formula="of:=[.I126]" table:style-name="ce42">
            <text:p>61,83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61.828017777777767" table:formula="of:=SUM([.I136:.I137])" table:style-name="ce55">
            <text:p>61,83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0000000000011" table:formula="of:=[Uniforme_e_EPIs_Encanador.E11]" table:style-name="ce65">
            <text:p>74,66</text:p>
          </table:table-cell>
          <table:table-cell office:value-type="string" office:string-value="=Uniforme_e_EPIs_Encanador!E11" table:formula="of:=FORMULA([.I142])" table:style-name="ce21">
            <text:p>=Uniforme_e_EPIs_Encanador!E1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29.29791666666668" table:formula="of:=[Uniforme_e_EPIs_Encanador.E46]" table:style-name="ce65">
            <text:p>129,30</text:p>
          </table:table-cell>
          <table:table-cell office:value-type="string" office:string-value="=Uniforme_e_EPIs_Encanador!E46" table:formula="of:=FORMULA([.I143])" table:style-name="ce21">
            <text:p>=Uniforme_e_EPIs_Encanador!E4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Ferramentas – Uso comum</text:p>
          </table:table-cell>
          <table:covered-table-cell table:number-columns-repeated="5"/>
          <table:table-cell table:style-name="ce35"/>
          <table:table-cell office:value-type="float" office:value="34.638858333333339" table:formula="of:=[Ferramentaria.H22]" table:style-name="ce65">
            <text:p>34,64</text:p>
          </table:table-cell>
          <table:table-cell office:value-type="string" office:string-value="=Ferramentaria!H22" table:formula="of:=FORMULA([.I145])" table:style-name="ce21">
            <text:p>=Ferramentaria!H22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Ferramentas – Encanador</text:p>
          </table:table-cell>
          <table:covered-table-cell table:number-columns-repeated="5"/>
          <table:table-cell table:style-name="ce35"/>
          <table:table-cell office:value-type="float" office:value="19.013000000000002" table:formula="of:=[Ferramentaria.H173]" table:style-name="ce65">
            <text:p>19,01</text:p>
          </table:table-cell>
          <table:table-cell office:value-type="string" office:string-value="=Ferramentaria!H173" table:formula="of:=FORMULA([.I146])" table:style-name="ce21">
            <text:p>=Ferramentaria!H173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58.90837662601626" table:formula="of:=SUM([.I142:.I146])" table:style-name="ce55">
            <text:p>258,91</text:p>
          </table:table-cell>
          <table:table-cell office:value-type="string" office:string-value="=SOMA(I142:I146)" table:formula="of:=FORMULA([.I147])" table:style-name="ce21">
            <text:p>=SOMA(I142:I146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0.37615978731384" table:formula="of:=[.H153]*[.I173]" table:style-name="ce36">
            <text:p>150,38</text:p>
          </table:table-cell>
          <table:table-cell office:value-type="string" office:string-value="=H153*I173" table:formula="of:=FORMULA([.I153])" table:style-name="ce21">
            <text:p>=H153*I173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4.0086999999999998E-2" table:style-name="ce66">
            <text:p>4,01%</text:p>
          </table:table-cell>
          <table:table-cell office:value-type="float" office:value="206.96576636386234" table:formula="of:=[.H154]*([.I153]+[.I173])" table:style-name="ce36">
            <text:p>206,97</text:p>
          </table:table-cell>
          <table:table-cell office:value-type="string" office:string-value="=H154*(I153+I173)" table:formula="of:=FORMULA([.I154])" table:style-name="ce21">
            <text:p>=H154*(I153+I173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32.581501287251328" table:formula="of:=[.I173]*[.H157]" table:style-name="ce65">
            <text:p>32,58</text:p>
          </table:table-cell>
          <table:table-cell office:value-type="string" office:string-value="=I173*H157" table:formula="of:=FORMULA([.I157])" table:style-name="ce21">
            <text:p>=I173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0.37615978731384" table:formula="of:=[.I173]*[.H158]" table:style-name="ce65">
            <text:p>150,38</text:p>
          </table:table-cell>
          <table:table-cell office:value-type="string" office:string-value="=I173*H158" table:formula="of:=FORMULA([.I158])" table:style-name="ce21">
            <text:p>=I173*H158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9]*[.$I$175]" table:style-name="ce65">
            <text:p>0,00</text:p>
          </table:table-cell>
          <table:table-cell office:value-type="string" office:string-value="=H159*$I$175" table:formula="of:=FORMULA([.I159])" table:style-name="ce21">
            <text:p>=H159*$I$17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32.58799999999999" table:formula="of:=[.H160]*[.$I$175]" table:style-name="ce65">
            <text:p>232,59</text:p>
          </table:table-cell>
          <table:table-cell office:value-type="string" office:string-value="=H160*$I$175" table:formula="of:=FORMULA([.I160])" table:style-name="ce21">
            <text:p>=H160*$I$17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46587" table:formula="of:=SUM([.H153:.H160])" table:style-name="ce68">
            <text:p>14,66%</text:p>
          </table:table-cell>
          <table:table-cell office:value-type="float" office:value="772.8875872257413" table:formula="of:=SUM([.I153:.I160])" table:style-name="ce55">
            <text:p>772,89</text:p>
          </table:table-cell>
          <table:table-cell office:value-type="string" office:string-value="=SOMA(I153:I160)" table:formula="of:=FORMULA([.I161])" table:style-name="ce21">
            <text:p>=SOMA(I153:I160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2543.1999999999998" table:formula="of:=[.I45]" table:style-name="ce36">
            <text:p>2.543,20</text:p>
          </table:table-cell>
          <table:table-cell office:value-type="string" office:string-value="=I45" table:formula="of:=FORMULA([.I168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1968.9221333333335" table:formula="of:=[.I101]" table:style-name="ce65">
            <text:p>1.968,92</text:p>
          </table:table-cell>
          <table:table-cell office:value-type="string" office:string-value="=I101" table:formula="of:=FORMULA([.I169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179.68013184" table:formula="of:=[.I111]" table:style-name="ce65">
            <text:p>179,68</text:p>
          </table:table-cell>
          <table:table-cell office:value-type="string" office:string-value="=I111" table:formula="of:=FORMULA([.I170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61.828017777777767" table:formula="of:=[.I138]" table:style-name="ce65">
            <text:p>61,83</text:p>
          </table:table-cell>
          <table:table-cell office:value-type="string" office:string-value="=I138" table:formula="of:=FORMULA([.I171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58.90837662601626" table:formula="of:=[.I147]" table:style-name="ce65">
            <text:p>258,91</text:p>
          </table:table-cell>
          <table:table-cell office:value-type="string" office:string-value="=I147" table:formula="of:=FORMULA([.I172])" table:style-name="ce21">
            <text:p>=I147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5012.5386595771279" table:formula="of:=SUM([.I168:.I172])" table:style-name="ce43">
            <text:p>5.012,54</text:p>
          </table:table-cell>
          <table:table-cell office:value-type="string" office:string-value="=SOMA(I168:I172)" table:formula="of:=FORMULA([.I173])" table:style-name="ce21">
            <text:p>=SOMA(I168:I172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1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772.8875872257413" table:formula="of:=[.I161]" table:style-name="ce36">
            <text:p>772,89</text:p>
          </table:table-cell>
          <table:table-cell office:value-type="string" office:string-value="=I161" table:formula="of:=FORMULA([.I174])" table:style-name="ce21">
            <text:p>=I16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5814.7" table:formula="of:=TRUNC(([.I173]+[.I153]+[.I154])/(1-SUM([.H156:.H160]));2)" table:style-name="ce71">
            <text:p>5.814,70</text:p>
          </table:table-cell>
          <table:table-cell office:value-type="string" office:string-value="=TRUNCAR((I173+I153+I154)/(1-SOMA(H156:H160));2)" table:formula="of:=FORMULA([.I175])" table:style-name="ce21">
            <text:p>=TRUNCAR((I173+I153+I154)/(1-SOMA(H156:H160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table:style-name="ce107"/>
          <table:table-cell table:number-columns-repeated="16375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8" table:style-name="ro2">
          <table:table-cell table:number-columns-repeated="16384"/>
        </table:table-row>
      </table:table>
      <table:table table:name="Uniforme_e_EPIs_Encanador" table:style-name="ta2">
        <table:table-column table:style-name="co8" table:default-cell-style-name="ce1"/>
        <table:table-column table:style-name="co79" table:default-cell-style-name="ce1"/>
        <table:table-column table:style-name="co8" table:default-cell-style-name="ce1"/>
        <table:table-column table:style-name="co80" table:default-cell-style-name="ce1"/>
        <table:table-column table:style-name="co81" table:default-cell-style-name="ce1"/>
        <table:table-column table:style-name="co82" table:default-cell-style-name="ce1"/>
        <table:table-column table:style-name="co5" table:default-cell-style-name="ce1"/>
        <table:table-column table:style-name="co9" table:number-columns-repeated="16377" table:default-cell-style-name="ce1"/>
        <table:table-row table:style-name="ro57">
          <table:table-cell office:value-type="string" table:number-columns-spanned="6" table:number-rows-spanned="1" table:style-name="ce76">
            <text:p>Encanador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57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6377"/>
        </table:table-row>
        <table:table-row table:style-name="ro57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6377"/>
        </table:table-row>
        <table:table-row table:style-name="ro57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21">
            <text:p>=D8*E8</text:p>
          </table:table-cell>
          <table:table-cell table:number-columns-repeated="16377"/>
        </table:table-row>
        <table:table-row table:style-name="ro57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21">
            <text:p>=D9*E9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6377"/>
        </table:table-row>
        <table:table-row table:style-name="ro57">
          <table:table-cell table:number-columns-spanned="6" table:number-rows-spanned="1" table:style-name="ce78"/>
          <table:covered-table-cell table:number-columns-repeated="5"/>
          <table:table-cell table:style-name="ce91"/>
          <table:table-cell table:number-columns-repeated="16377"/>
        </table:table-row>
        <table:table-row table:number-rows-repeated="2" table:style-name="ro57">
          <table:table-cell table:style-name="ce23"/>
          <table:table-cell table:number-columns-repeated="5" table:style-name="ce21"/>
          <table:table-cell table:style-name="ce25"/>
          <table:table-cell table:number-columns-repeated="16377"/>
        </table:table-row>
        <table:table-row table:style-name="ro57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57">
          <table:table-cell office:value-type="float" office:value="1" table:style-name="ce87">
            <text:p>1</text:p>
          </table:table-cell>
          <table:table-cell office:value-type="string" table:style-name="ce112">
            <text:p>protetor auditivo do tipo concha – 31 dB</text:p>
          </table:table-cell>
          <table:table-cell office:value-type="string" table:style-name="ce94">
            <text:p>Unid.</text:p>
          </table:table-cell>
          <table:table-cell office:value-type="float" office:value="2" table:style-name="ce94">
            <text:p>2</text:p>
          </table:table-cell>
          <table:table-cell office:value-type="currency" office:value="73.989999999999995" table:style-name="ce106">
            <text:p>R$ 73,99</text:p>
          </table:table-cell>
          <table:table-cell office:value-type="currency" office:value="147.97999999999999" table:formula="of:=[.E19]*[.D19]" table:style-name="ce106">
            <text:p>R$ 147,98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57">
          <table:table-cell office:value-type="float" office:value="2" table:style-name="ce87">
            <text:p>2</text:p>
          </table:table-cell>
          <table:table-cell office:value-type="string" table:style-name="ce97">
            <text:p>óculos CA 11268 fumê</text:p>
          </table:table-cell>
          <table:table-cell office:value-type="string" table:style-name="ce98">
            <text:p>Unid.</text:p>
          </table:table-cell>
          <table:table-cell office:value-type="float" office:value="6" table:style-name="ce98">
            <text:p>6</text:p>
          </table:table-cell>
          <table:table-cell office:value-type="currency" office:value="4.7" table:style-name="ce99">
            <text:p>R$ 4,70</text:p>
          </table:table-cell>
          <table:table-cell office:value-type="currency" office:value="28.200000000000003" table:formula="of:=[.E20]*[.D20]" table:style-name="ce106">
            <text:p>R$ 28,20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57">
          <table:table-cell office:value-type="float" office:value="3" table:style-name="ce87">
            <text:p>3</text:p>
          </table:table-cell>
          <table:table-cell office:value-type="string" table:style-name="ce97">
            <text:p>óculos CA 11268 transparente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4.7" table:style-name="ce90">
            <text:p>R$ 4,70</text:p>
          </table:table-cell>
          <table:table-cell office:value-type="currency" office:value="47" table:formula="of:=[.E21]*[.D21]" table:style-name="ce106">
            <text:p>R$ 47,0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57">
          <table:table-cell office:value-type="float" office:value="4" table:style-name="ce87">
            <text:p>4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2]*[.D22]" table:style-name="ce106">
            <text:p>R$ 16,80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57">
          <table:table-cell office:value-type="float" office:value="5" table:style-name="ce87">
            <text:p>5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3]*[.D23]" table:style-name="ce106">
            <text:p>R$ 16,8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57">
          <table:table-cell office:value-type="float" office:value="6" table:style-name="ce87">
            <text:p>6</text:p>
          </table:table-cell>
          <table:table-cell office:value-type="string" table:style-name="ce93">
            <text:p>protetor auricular plug silicone – 17dB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2.0099999999999998" table:style-name="ce90">
            <text:p>R$ 2,01</text:p>
          </table:table-cell>
          <table:table-cell office:value-type="currency" office:value="12.059999999999999" table:formula="of:=[.E24]*[.D24]" table:style-name="ce106">
            <text:p>R$ 12,06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57">
          <table:table-cell office:value-type="float" office:value="7" table:style-name="ce87">
            <text:p>7</text:p>
          </table:table-cell>
          <table:table-cell office:value-type="string" table:style-name="ce93">
            <text:p>protetor solar com repelente – FPS 60 – 120 ml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8" table:style-name="ce90">
            <text:p>R$ 18,00</text:p>
          </table:table-cell>
          <table:table-cell office:value-type="currency" office:value="36" table:formula="of:=[.E25]*[.D25]" table:style-name="ce106">
            <text:p>R$ 36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57">
          <table:table-cell office:value-type="float" office:value="8" table:style-name="ce87">
            <text:p>8</text:p>
          </table:table-cell>
          <table:table-cell office:value-type="string" table:style-name="ce93">
            <text:p>capa de chuva com capuz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4.37" table:style-name="ce90">
            <text:p>R$ 14,37</text:p>
          </table:table-cell>
          <table:table-cell office:value-type="currency" office:value="28.74" table:formula="of:=[.E26]*[.D26]" table:style-name="ce106">
            <text:p>R$ 28,74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57">
          <table:table-cell office:value-type="float" office:value="9" table:style-name="ce87">
            <text:p>9</text:p>
          </table:table-cell>
          <table:table-cell office:value-type="string" table:style-name="ce93">
            <text:p>luva latex multiuso – CA 38310/ 16312 /45628 /34141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6.099999999999998" table:formula="of:=[.E27]*[.D27]" table:style-name="ce106">
            <text:p>R$ 26,10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57">
          <table:table-cell office:value-type="float" office:value="10" table:style-name="ce87">
            <text:p>10</text:p>
          </table:table-cell>
          <table:table-cell office:value-type="string" table:style-name="ce93">
            <text:p>luva vaqueta total – CA 37368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18.829999999999998" table:style-name="ce90">
            <text:p>R$ 18,83</text:p>
          </table:table-cell>
          <table:table-cell office:value-type="currency" office:value="75.319999999999993" table:formula="of:=[.E28]*[.D28]" table:style-name="ce106">
            <text:p>R$ 75,32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57">
          <table:table-cell office:value-type="float" office:value="11" table:style-name="ce87">
            <text:p>11</text:p>
          </table:table-cell>
          <table:table-cell office:value-type="string" table:style-name="ce93">
            <text:p>luva nitrílica – CA 16314/ 38975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44" table:style-name="ce90">
            <text:p>R$ 44,00</text:p>
          </table:table-cell>
          <table:table-cell office:value-type="currency" office:value="440" table:formula="of:=[.E29]*[.D29]" table:style-name="ce106">
            <text:p>R$ 440,00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57">
          <table:table-cell office:value-type="float" office:value="12" table:style-name="ce87">
            <text:p>12</text:p>
          </table:table-cell>
          <table:table-cell office:value-type="string" table:style-name="ce93">
            <text:p>boné árabe aba total – CA 46167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31.28" table:formula="of:=[.E30]*[.D30]" table:style-name="ce106">
            <text:p>R$ 31,28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57">
          <table:table-cell office:value-type="float" office:value="13" table:style-name="ce87">
            <text:p>13</text:p>
          </table:table-cell>
          <table:table-cell office:value-type="string" table:style-name="ce112">
            <text:p>botina de segurança – CA 34554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106.5" table:style-name="ce90">
            <text:p>R$ 106,50</text:p>
          </table:table-cell>
          <table:table-cell office:value-type="currency" office:value="639" table:formula="of:=[.E31]*[.D31]" table:style-name="ce106">
            <text:p>R$ 639,0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545.28" table:formula="of:=SUM([.F19:.F31])" table:number-columns-spanned="2" table:number-rows-spanned="1" table:style-name="ce103">
            <text:p>R$ 1.545,28</text:p>
          </table:table-cell>
          <table:covered-table-cell/>
          <table:table-cell office:value-type="string" office:string-value="=SOMA(F19:F31)" table:formula="of:=FORMULA([.E32])" table:style-name="ce21">
            <text:p>=SOMA(F19:F31)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28.77333333333334" table:formula="of:=[.E32]/12" table:number-columns-spanned="2" table:number-rows-spanned="1" table:style-name="ce103">
            <text:p>R$ 128,77</text:p>
          </table:table-cell>
          <table:covered-table-cell/>
          <table:table-cell office:value-type="string" office:string-value="=E32/12" table:formula="of:=FORMULA([.E33])" table:style-name="ce21">
            <text:p>=E32/12</text:p>
          </table:table-cell>
          <table:table-cell table:number-columns-repeated="16377"/>
        </table:table-row>
        <table:table-row table:style-name="ro57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number-rows-repeated="2" table:style-name="ro57">
          <table:table-cell table:number-columns-repeated="16384" table:style-name="ce1"/>
        </table:table-row>
        <table:table-row table:style-name="ro57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p/ 2 anos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57">
          <table:table-cell office:value-type="float" office:value="1" table:style-name="ce87">
            <text:p>1</text:p>
          </table:table-cell>
          <table:table-cell office:value-type="string" table:style-name="ce93">
            <text:p>capacete de segurança – CA 34414</text:p>
          </table:table-cell>
          <table:table-cell office:value-type="string" table:style-name="ce94">
            <text:p>Unid.</text:p>
          </table:table-cell>
          <table:table-cell office:value-type="float" office:value="1" table:style-name="ce94">
            <text:p>1</text:p>
          </table:table-cell>
          <table:table-cell office:value-type="currency" office:value="12.59" table:style-name="ce106">
            <text:p>R$ 12,59</text:p>
          </table:table-cell>
          <table:table-cell office:value-type="currency" office:value="12.59" table:formula="of:=[.E42]*[.D42]" table:style-name="ce106">
            <text:p>R$ 12,59</text:p>
          </table:table-cell>
          <table:table-cell office:value-type="string" office:string-value="=E42*D42" table:formula="of:=FORMULA([.F42])" table:style-name="ce21">
            <text:p>=E42*D42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para dois anos de EPIs por empregado</text:p>
          </table:table-cell>
          <table:covered-table-cell table:number-columns-repeated="3"/>
          <table:table-cell office:value-type="currency" office:value="12.59" table:formula="of:=SUM([.F42:.F42])" table:number-columns-spanned="2" table:number-rows-spanned="1" table:style-name="ce103">
            <text:p>R$ 12,59</text:p>
          </table:table-cell>
          <table:covered-table-cell/>
          <table:table-cell office:value-type="string" office:string-value="=SOMA(F42:F42)" table:formula="of:=FORMULA([.E43])" table:style-name="ce21">
            <text:p>=SOMA(F42:F42)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0.52458333333333329" table:formula="of:=[.E43]/24" table:number-columns-spanned="2" table:number-rows-spanned="1" table:style-name="ce103">
            <text:p>R$ 0,52</text:p>
          </table:table-cell>
          <table:covered-table-cell/>
          <table:table-cell office:value-type="string" office:string-value="=E43/24" table:formula="of:=FORMULA([.E44])" table:style-name="ce21">
            <text:p>=E43/24</text:p>
          </table:table-cell>
          <table:table-cell table:number-columns-repeated="16377"/>
        </table:table-row>
        <table:table-row table:style-name="ro30">
          <table:table-cell table:number-columns-repeated="16384" table:style-name="ce1"/>
        </table:table-row>
        <table:table-row table:style-name="ro1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29.29791666666668" table:formula="of:=[.E33]+[.E44]" table:number-columns-spanned="2" table:number-rows-spanned="1" table:style-name="ce103">
            <text:p>R$ 129,30</text:p>
          </table:table-cell>
          <table:covered-table-cell/>
          <table:table-cell office:value-type="string" office:string-value="=E33+E44" table:formula="of:=FORMULA([.E46])" table:style-name="ce21">
            <text:p>=E33+E44</text:p>
          </table:table-cell>
          <table:table-cell table:number-columns-repeated="16377"/>
        </table:table-row>
        <table:table-row table:number-rows-repeated="1048530" table:style-name="ro34">
          <table:table-cell table:number-columns-repeated="16384"/>
        </table:table-row>
      </table:table>
      <table:table table:name="Piscineiro" table:style-name="ta2"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7" table:default-cell-style-name="ce21"/>
        <table:table-column table:style-name="co13" table:number-columns-repeated="2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49" table:default-cell-style-name="ce21"/>
        <table:table-column table:style-name="co18" table:default-cell-style-name="ce21"/>
        <table:table-column table:style-name="co19" table:default-cell-style-name="ce21"/>
        <table:table-column table:style-name="co8" table:number-columns-repeated="356" table:default-cell-style-name="ce21"/>
        <table:table-column table:style-name="co8" table:number-columns-repeated="656" table:default-cell-style-name="ce22"/>
        <table:table-column table:style-name="co9" table:number-columns-repeated="15360" table:default-cell-style-name="ce1"/>
        <table:table-row table:style-name="ro1">
          <table:table-cell office:value-type="string" table:number-columns-spanned="9" table:number-rows-spanned="1" table:style-name="ce74">
            <text:p>MODELO DE PLANILHA DE CUSTOS E FORMAÇÃO DE PREÇ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9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Nº do Processo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string" table:number-columns-spanned="6" table:number-rows-spanned="1" table:style-name="ce75">
            <text:p><text:span text:style-name="T1">Licitação Nº</text:span><text:span text:style-name="T2">:</text:span></text:p>
          </table:table-cell>
          <table:covered-table-cell table:number-columns-repeated="5"/>
          <table:table-cell table:number-columns-repeated="3" table:style-name="ce23"/>
          <table:table-cell table:number-columns-repeated="16375"/>
        </table:table-row>
        <table:table-row table:style-name="ro1">
          <table:table-cell table:number-columns-repeated="9" table:style-name="ce24"/>
          <table:table-cell table:number-columns-repeated="16375"/>
        </table:table-row>
        <table:table-row table:style-name="ro1">
          <table:table-cell office:value-type="string" table:number-columns-spanned="6" table:number-rows-spanned="1" table:style-name="ce75">
            <text:p>Dia xx/xx/20xx às xx:xx horas (horário de Brasília)</text:p>
          </table:table-cell>
          <table:covered-table-cell table:number-columns-repeated="5"/>
          <table:table-cell table:number-columns-repeated="3" table:style-name="ce24"/>
          <table:table-cell table:number-columns-repeated="16375"/>
        </table:table-row>
        <table:table-row table:style-name="ro2">
          <table:table-cell table:number-columns-repeated="9" table:style-name="ce25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iscriminação dos Serviços (Dados Referentes à Contratação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6">
            <text:p>A</text:p>
          </table:table-cell>
          <table:table-cell office:value-type="string" table:number-columns-spanned="7" table:number-rows-spanned="1" table:style-name="ce75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6375"/>
        </table:table-row>
        <table:table-row table:style-name="ro2">
          <table:table-cell office:value-type="string" table:style-name="ce26">
            <text:p>B</text:p>
          </table:table-cell>
          <table:table-cell office:value-type="string" table:number-columns-spanned="7" table:number-rows-spanned="1" table:style-name="ce75">
            <text:p>Município/UF:</text:p>
          </table:table-cell>
          <table:covered-table-cell table:number-columns-repeated="6"/>
          <table:table-cell office:value-type="string" table:style-name="ce26">
            <text:p>Jataí / Goiás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C</text:p>
          </table:table-cell>
          <table:table-cell office:value-type="string" table:number-columns-spanned="7" table:number-rows-spanned="1" table:style-name="ce75">
            <text:p>Ano do Acordo, Convenção ou Dissídio Coletivo:</text:p>
          </table:table-cell>
          <table:covered-table-cell table:number-columns-repeated="6"/>
          <table:table-cell office:value-type="float" office:value="2026" table:style-name="ce26">
            <text:p>2026</text:p>
          </table:table-cell>
          <table:table-cell table:number-columns-repeated="16375"/>
        </table:table-row>
        <table:table-row table:style-name="ro2">
          <table:table-cell office:value-type="string" table:style-name="ce26">
            <text:p>D</text:p>
          </table:table-cell>
          <table:table-cell office:value-type="string" table:number-columns-spanned="7" table:number-rows-spanned="1" table:style-name="ce75">
            <text:p>Número de meses de execução contratual:</text:p>
          </table:table-cell>
          <table:covered-table-cell table:number-columns-repeated="6"/>
          <table:table-cell office:value-type="float" office:value="12" table:style-name="ce26">
            <text:p>12</text:p>
          </table:table-cell>
          <table:table-cell table:number-columns-repeated="16375"/>
        </table:table-row>
        <table:table-row table:style-name="ro2">
          <table:table-cell table:style-name="ce23"/>
          <table:table-cell table:number-columns-repeated="6" table:style-name="ce25"/>
          <table:table-cell table:number-columns-repeated="2" table:style-name="ce23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Identificação do Serviço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3" table:number-rows-spanned="1" table:style-name="ce76">
            <text:p>Tipo de Serviço</text:p>
          </table:table-cell>
          <table:covered-table-cell table:number-columns-repeated="2"/>
          <table:table-cell office:value-type="string" table:number-columns-spanned="3" table:number-rows-spanned="1" table:style-name="ce76">
            <text:p>Unidade de Medida</text:p>
          </table:table-cell>
          <table:covered-table-cell table:number-columns-repeated="2"/>
          <table:table-cell office:value-type="string" table:style-name="ce29">
            <text:p>Quantidade total a contratar (em função da unidade de medida)</text:p>
          </table:table-cell>
          <table:table-cell office:value-type="string" table:number-columns-spanned="2" table:number-rows-spanned="1" table:style-name="ce76">
            <text:p>Classificação Brasileira de Ocupações </text:p>
          </table:table-cell>
          <table:covered-table-cell/>
          <table:table-cell table:number-columns-repeated="16375"/>
        </table:table-row>
        <table:table-row table:style-name="ro20">
          <table:table-cell office:value-type="string" table:number-columns-spanned="3" table:number-rows-spanned="1" table:style-name="ce77">
            <text:p>Piscineiro 44hrs/semana</text:p>
          </table:table-cell>
          <table:covered-table-cell table:number-columns-repeated="2"/>
          <table:table-cell office:value-type="string" table:number-columns-spanned="3" table:number-rows-spanned="1" table:style-name="ce77">
            <text:p>Posto</text:p>
          </table:table-cell>
          <table:covered-table-cell table:number-columns-repeated="2"/>
          <table:table-cell office:value-type="float" office:value="1" table:style-name="ce26">
            <text:p>1</text:p>
          </table:table-cell>
          <table:table-cell office:value-type="string" table:number-columns-spanned="2" table:number-rows-spanned="1" table:style-name="ce77">
            <text:p>5143-30</text:p>
          </table:table-cell>
          <table:covered-table-cell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5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6">
            <text:p>1. MÓDULO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Mão de 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79">
            <text:p>Mão de obra vinculada à execução contratual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office:value-type="string" table:number-columns-spanned="9" table:number-rows-spanned="1" table:style-name="ce74">
            <text:p>Dados para composição dos custos referentes à mão-de-obra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float" office:value="1" table:style-name="ce26">
            <text:p>1</text:p>
          </table:table-cell>
          <table:table-cell office:value-type="string" table:number-columns-spanned="7" table:number-rows-spanned="1" table:style-name="ce75">
            <text:p>Tipo de serviço (mesmo serviço com características distintas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2" table:style-name="ce26">
            <text:p>2</text:p>
          </table:table-cell>
          <table:table-cell office:value-type="string" table:number-columns-spanned="7" table:number-rows-spanned="1" table:style-name="ce75">
            <text:p>Classificação Brasileira de Ocupações</text:p>
          </table:table-cell>
          <table:covered-table-cell table:number-columns-repeated="6"/>
          <table:table-cell office:value-type="string" table:style-name="ce26">
            <text:p>5143-30</text:p>
          </table:table-cell>
          <table:table-cell table:number-columns-repeated="16375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number-columns-spanned="7" table:number-rows-spanned="1" table:style-name="ce75">
            <text:p>Salário Nominativo da Categoria Profissional</text:p>
          </table:table-cell>
          <table:covered-table-cell table:number-columns-repeated="6"/>
          <table:table-cell office:value-type="float" office:value="2500" table:style-name="ce31">
            <text:p>R$ 2.500,00<text:s/></text:p>
          </table:table-cell>
          <table:table-cell table:number-columns-repeated="16375"/>
        </table:table-row>
        <table:table-row table:style-name="ro2">
          <table:table-cell office:value-type="float" office:value="4" table:style-name="ce26">
            <text:p>4</text:p>
          </table:table-cell>
          <table:table-cell office:value-type="string" table:number-columns-spanned="7" table:number-rows-spanned="1" table:style-name="ce75">
            <text:p>Categoria profissional (vinculada à execução contratual)</text:p>
          </table:table-cell>
          <table:covered-table-cell table:number-columns-repeated="6"/>
          <table:table-cell office:value-type="string" table:style-name="ce26">
            <text:p>-</text:p>
          </table:table-cell>
          <table:table-cell table:number-columns-repeated="16375"/>
        </table:table-row>
        <table:table-row table:style-name="ro2">
          <table:table-cell office:value-type="float" office:value="5" table:style-name="ce26">
            <text:p>5</text:p>
          </table:table-cell>
          <table:table-cell office:value-type="string" table:number-columns-spanned="7" table:number-rows-spanned="1" table:style-name="ce75">
            <text:p>Sindicato do Dissídio/Convenção Coletiva</text:p>
          </table:table-cell>
          <table:covered-table-cell table:number-columns-repeated="6"/>
          <table:table-cell office:value-type="string" table:style-name="ce27">
            <text:p>SEAC</text:p>
          </table:table-cell>
          <table:table-cell table:number-columns-repeated="16375"/>
        </table:table-row>
        <table:table-row table:style-name="ro2">
          <table:table-cell office:value-type="float" office:value="6" table:style-name="ce26">
            <text:p>6</text:p>
          </table:table-cell>
          <table:table-cell office:value-type="string" table:number-columns-spanned="7" table:number-rows-spanned="1" table:style-name="ce75">
            <text:p>Número de Registro do Dissídio/Convenção Coletiva no MTE</text:p>
          </table:table-cell>
          <table:covered-table-cell table:number-columns-repeated="6"/>
          <table:table-cell office:value-type="string" table:style-name="ce27">
            <text:p>GO001031/2025</text:p>
          </table:table-cell>
          <table:table-cell table:number-columns-repeated="16375"/>
        </table:table-row>
        <table:table-row table:style-name="ro2">
          <table:table-cell office:value-type="float" office:value="7" table:style-name="ce26">
            <text:p>7</text:p>
          </table:table-cell>
          <table:table-cell office:value-type="string" table:number-columns-spanned="7" table:number-rows-spanned="1" table:style-name="ce75">
            <text:p>Data base da categoria (dia/mês/ano)</text:p>
          </table:table-cell>
          <table:covered-table-cell table:number-columns-repeated="6"/>
          <table:table-cell office:value-type="date" office:date-value="2026-01-01T00:00:00" table:style-name="ce27">
            <text:p>1/1/202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Deverá ser elaborado um quadro para cada tipo de serviç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A planilha será calculada considerando o valor mensal do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style-name="ce23"/>
          <table:table-cell table:number-columns-repeated="7" table:style-name="ce25"/>
          <table:table-cell table:style-name="ce3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1 - COMPOSIÇÃO DA REMUNERAÇ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1" table:style-name="ce29">
            <text:p>1</text:p>
          </table:table-cell>
          <table:table-cell office:value-type="string" table:number-columns-spanned="6" table:number-rows-spanned="1" table:style-name="ce80">
            <text:p>Composição da Remuneraçã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alário Base</text:p>
          </table:table-cell>
          <table:covered-table-cell table:number-columns-repeated="5"/>
          <table:table-cell table:style-name="ce33"/>
          <table:table-cell office:value-type="currency" office:value="2500" table:style-name="ce34">
            <text:p>R$ 2.50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Adicional Periculosidade</text:p>
          </table:table-cell>
          <table:covered-table-cell table:number-columns-repeated="5"/>
          <table:table-cell table:style-name="ce35"/>
          <table:table-cell office:value-type="float" office:value="0" table:formula="of:=[.H40]*[.I39]" table:style-name="ce36">
            <text:p>0,00</text:p>
          </table:table-cell>
          <table:table-cell office:value-type="string" office:string-value="=H40*I39" table:formula="of:=FORMULA([.I40])" table:style-name="ce21">
            <text:p>=H40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Gratificação Supervisor</text:p>
          </table:table-cell>
          <table:covered-table-cell table:number-columns-repeated="5"/>
          <table:table-cell table:style-name="ce35"/>
          <table:table-cell office:value-type="float" office:value="0" table:formula="of:=[.H41]*[.I39]" table:style-name="ce36">
            <text:p>0,00</text:p>
          </table:table-cell>
          <table:table-cell office:value-type="string" office:string-value="=H41*I39" table:formula="of:=FORMULA([.I41])" table:style-name="ce21">
            <text:p>=H41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dicional Insalubridade</text:p>
          </table:table-cell>
          <table:covered-table-cell table:number-columns-repeated="5"/>
          <table:table-cell table:style-name="ce35"/>
          <table:table-cell office:value-type="float" office:value="0" table:formula="of:=[.H42]*[.I39]" table:style-name="ce36">
            <text:p>0,00</text:p>
          </table:table-cell>
          <table:table-cell office:value-type="string" office:string-value="=H42*I39" table:formula="of:=FORMULA([.I42])" table:style-name="ce21">
            <text:p>=H42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Adicional Noturno</text:p>
          </table:table-cell>
          <table:covered-table-cell table:number-columns-repeated="5"/>
          <table:table-cell table:style-name="ce35"/>
          <table:table-cell office:value-type="float" office:value="0" table:formula="of:=[.H43]*[.I39]" table:style-name="ce36">
            <text:p>0,00</text:p>
          </table:table-cell>
          <table:table-cell office:value-type="string" office:string-value="=H43*I39" table:formula="of:=FORMULA([.I43])" table:style-name="ce21">
            <text:p>=H43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Outros (especificar)</text:p>
          </table:table-cell>
          <table:covered-table-cell table:number-columns-repeated="5"/>
          <table:table-cell table:style-name="ce35"/>
          <table:table-cell office:value-type="float" office:value="0" table:formula="of:=[.H44]*[.I39]" table:style-name="ce36">
            <text:p>0,00</text:p>
          </table:table-cell>
          <table:table-cell office:value-type="string" office:string-value="=H44*I39" table:formula="of:=FORMULA([.I44])" table:style-name="ce21">
            <text:p>=H44*I39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1</text:p>
          </table:table-cell>
          <table:covered-table-cell table:number-columns-repeated="7"/>
          <table:table-cell office:value-type="currency" office:value="2500" table:formula="of:=SUM([.I39:.I44])" table:style-name="ce37">
            <text:p>R$ 2.500,00</text:p>
          </table:table-cell>
          <table:table-cell office:value-type="string" office:string-value="=SOMA(I39:I44)" table:formula="of:=FORMULA([.I45])" table:style-name="ce21">
            <text:p>=SOMA(I39:I44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table:number-columns-repeated="12" table:style-name="ce38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2 –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Submódulo 2.1 - 13º (décimo terceiro) Salário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1</text:p>
          </table:table-cell>
          <table:table-cell office:value-type="string" table:number-columns-spanned="6" table:number-rows-spanned="1" table:style-name="ce80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office:value-type="string" table:style-name="ce28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</text:p>
          </table:table-cell>
          <table:covered-table-cell table:number-columns-repeated="5"/>
          <table:table-cell office:value-type="percentage" office:value="8.3333333333333329E-2" table:formula="of:=1/12*100%" table:style-name="ce41">
            <text:p>8,33%</text:p>
          </table:table-cell>
          <table:table-cell office:value-type="float" office:value="208.33333333333331" table:formula="of:=[.H53]*[.$I$45]" table:style-name="ce42">
            <text:p>208,33</text:p>
          </table:table-cell>
          <table:table-cell office:value-type="string" office:string-value="=H53*$I$45" table:formula="of:=FORMULA([.I53])" table:style-name="ce21">
            <text:p>=H53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dicional de Férias + Férias</text:p>
          </table:table-cell>
          <table:covered-table-cell table:number-columns-repeated="5"/>
          <table:table-cell office:value-type="percentage" office:value="0.121" table:style-name="ce41">
            <text:p>12,10%</text:p>
          </table:table-cell>
          <table:table-cell office:value-type="float" office:value="302.5" table:formula="of:=[.H54]*[.$I$45]" table:style-name="ce42">
            <text:p>302,50</text:p>
          </table:table-cell>
          <table:table-cell office:value-type="string" office:string-value="=H54*$I$45" table:formula="of:=FORMULA([.I54])" table:style-name="ce21">
            <text:p>=H5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1</text:p>
          </table:table-cell>
          <table:covered-table-cell table:number-columns-repeated="6"/>
          <table:table-cell office:value-type="percentage" office:value="0.20433333333333331" table:formula="of:=[.H53]+[.H54]" table:style-name="ce40">
            <text:p>20,43%</text:p>
          </table:table-cell>
          <table:table-cell office:value-type="float" office:value="510.83333333333331" table:formula="of:=SUM([.I53:.I54])" table:style-name="ce43">
            <text:p>510,83</text:p>
          </table:table-cell>
          <table:table-cell office:value-type="string" office:string-value="=SOMA(I53:I54)" table:formula="of:=FORMULA([.I55])" table:style-name="ce21">
            <text:p>=SOMA(I53:I54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2.2</text:p>
          </table:table-cell>
          <table:table-cell office:value-type="string" table:number-columns-spanned="6" table:number-rows-spanned="1" table:style-name="ce80">
            <text:p>GPS, FGTS e outras contribuições</text:p>
          </table:table-cell>
          <table:covered-table-cell table:number-columns-repeated="5"/>
          <table:table-cell office:value-type="string" table:style-name="ce28">
            <text:p>%</text:p>
          </table:table-cell>
          <table:table-cell office:value-type="string" table:style-name="ce28">
            <text:p>VALOR (R$)</text:p>
          </table:table-cell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INSS</text:p>
          </table:table-cell>
          <table:covered-table-cell table:number-columns-repeated="5"/>
          <table:table-cell office:value-type="percentage" office:value="0.2" table:style-name="ce46">
            <text:p>20,00%</text:p>
          </table:table-cell>
          <table:table-cell office:value-type="float" office:value="500" table:formula="of:=[.H63]*([.$I$45])" table:style-name="ce36">
            <text:p>500,00</text:p>
          </table:table-cell>
          <table:table-cell office:value-type="string" office:string-value="=H63*($I$45)" table:formula="of:=FORMULA([.I63])" table:style-name="ce21">
            <text:p>=H63*($I$45)</text:p>
          </table:table-cell>
          <table:table-cell table:style-name="ce47"/>
          <table:table-cell table:style-name="ce23"/>
          <table:table-cell table:number-columns-repeated="16372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Salário Educação</text:p>
          </table:table-cell>
          <table:covered-table-cell table:number-columns-repeated="5"/>
          <table:table-cell office:value-type="percentage" office:value="2.5000000000000001E-2" table:style-name="ce46">
            <text:p>2,50%</text:p>
          </table:table-cell>
          <table:table-cell office:value-type="float" office:value="62.5" table:formula="of:=[.H64]*([.$I$45])" table:style-name="ce36">
            <text:p>62,50</text:p>
          </table:table-cell>
          <table:table-cell office:value-type="string" office:string-value="=H64*($I$45)" table:formula="of:=FORMULA([.I64])" table:style-name="ce21">
            <text:p>=H64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SAT</text:p>
          </table:table-cell>
          <table:covered-table-cell table:number-columns-repeated="5"/>
          <table:table-cell office:value-type="percentage" office:value="0.01" table:style-name="ce41">
            <text:p>1,00%</text:p>
          </table:table-cell>
          <table:table-cell office:value-type="float" office:value="25" table:formula="of:=[.H65]*([.$I$45])" table:style-name="ce36">
            <text:p>25,00</text:p>
          </table:table-cell>
          <table:table-cell office:value-type="string" office:string-value="=H65*($I$45)" table:formula="of:=FORMULA([.I65])" table:style-name="ce21">
            <text:p>=H65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SESC ou SESI</text:p>
          </table:table-cell>
          <table:covered-table-cell table:number-columns-repeated="5"/>
          <table:table-cell office:value-type="percentage" office:value="1.4999999999999999E-2" table:style-name="ce46">
            <text:p>1,50%</text:p>
          </table:table-cell>
          <table:table-cell office:value-type="float" office:value="37.5" table:formula="of:=[.H66]*([.$I$45])" table:style-name="ce36">
            <text:p>37,50</text:p>
          </table:table-cell>
          <table:table-cell office:value-type="string" office:string-value="=H66*($I$45)" table:formula="of:=FORMULA([.I66])" table:style-name="ce21">
            <text:p>=H66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SENAI - SENAC</text:p>
          </table:table-cell>
          <table:covered-table-cell table:number-columns-repeated="5"/>
          <table:table-cell office:value-type="percentage" office:value="0.01" table:style-name="ce46">
            <text:p>1,00%</text:p>
          </table:table-cell>
          <table:table-cell office:value-type="float" office:value="25" table:formula="of:=[.H67]*([.$I$45])" table:style-name="ce36">
            <text:p>25,00</text:p>
          </table:table-cell>
          <table:table-cell office:value-type="string" office:string-value="=H67*($I$45)" table:formula="of:=FORMULA([.I67])" table:style-name="ce21">
            <text:p>=H67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75">
            <text:p>SEBRAE</text:p>
          </table:table-cell>
          <table:covered-table-cell table:number-columns-repeated="5"/>
          <table:table-cell office:value-type="percentage" office:value="6.0000000000000001E-3" table:style-name="ce46">
            <text:p>0,60%</text:p>
          </table:table-cell>
          <table:table-cell office:value-type="float" office:value="15" table:formula="of:=[.H68]*([.$I$45])" table:style-name="ce36">
            <text:p>15,00</text:p>
          </table:table-cell>
          <table:table-cell office:value-type="string" office:string-value="=H68*($I$45)" table:formula="of:=FORMULA([.I68])" table:style-name="ce21">
            <text:p>=H68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75">
            <text:p>INCRA</text:p>
          </table:table-cell>
          <table:covered-table-cell table:number-columns-repeated="5"/>
          <table:table-cell office:value-type="percentage" office:value="2E-3" table:style-name="ce46">
            <text:p>0,20%</text:p>
          </table:table-cell>
          <table:table-cell office:value-type="float" office:value="5" table:formula="of:=[.H69]*([.$I$45])" table:style-name="ce36">
            <text:p>5,00</text:p>
          </table:table-cell>
          <table:table-cell office:value-type="string" office:string-value="=H69*($I$45)" table:formula="of:=FORMULA([.I69])" table:style-name="ce21">
            <text:p>=H69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H</text:p>
          </table:table-cell>
          <table:table-cell office:value-type="string" table:number-columns-spanned="6" table:number-rows-spanned="1" table:style-name="ce75">
            <text:p>FGTS</text:p>
          </table:table-cell>
          <table:covered-table-cell table:number-columns-repeated="5"/>
          <table:table-cell office:value-type="percentage" office:value="0.08" table:style-name="ce46">
            <text:p>8,00%</text:p>
          </table:table-cell>
          <table:table-cell office:value-type="float" office:value="200" table:formula="of:=[.H70]*([.$I$45])" table:style-name="ce36">
            <text:p>200,00</text:p>
          </table:table-cell>
          <table:table-cell office:value-type="string" office:string-value="=H70*($I$45)" table:formula="of:=FORMULA([.I70])" table:style-name="ce21">
            <text:p>=H70*($I$45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2.2</text:p>
          </table:table-cell>
          <table:covered-table-cell table:number-columns-repeated="6"/>
          <table:table-cell office:value-type="percentage" office:value="0.34800000000000003" table:formula="of:=SUM([.H63:.H70])" table:style-name="ce40">
            <text:p>34,80%</text:p>
          </table:table-cell>
          <table:table-cell office:value-type="float" office:value="870" table:formula="of:=SUM([.I63:.I70])" table:style-name="ce43">
            <text:p>870,00</text:p>
          </table:table-cell>
          <table:table-cell office:value-type="string" office:string-value="=SOMA(I63:I70)" table:formula="of:=FORMULA([.I71])" table:style-name="ce21">
            <text:p>=SOMA(I63:I70)</text:p>
          </table:table-cell>
          <table:table-cell table:style-name="ce44"/>
          <table:table-cell table:style-name="ce39"/>
          <table:table-cell table:number-columns-repeated="16372"/>
        </table:table-row>
        <table:table-row table:style-name="ro1">
          <table:table-cell table:style-name="ce48"/>
          <table:table-cell table:number-columns-repeated="6" table:style-name="ce49"/>
          <table:table-cell table:style-name="ce50"/>
          <table:table-cell table:style-name="ce51"/>
          <table:table-cell table:style-name="ce21"/>
          <table:table-cell table:style-name="ce44"/>
          <table:table-cell table:style-name="ce39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2.3 - <text:s/>Benefícios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2.3</text:p>
          </table:table-cell>
          <table:table-cell office:value-type="string" table:number-columns-spanned="6" table:number-rows-spanned="1" table:style-name="ce80">
            <text:p>Benefícios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Transporte (dias trabalhados x nº passagens diárias x valor da passagem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89.2" table:style-name="ce52">
            <text:p>189,20</text:p>
          </table:table-cell>
          <table:table-cell office:value-type="error" office:string-value="#N/A" table:formula="of:=FORMULA([.I78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5">
          <table:table-cell office:value-type="string" table:style-name="ce29">
            <text:p>A.1</text:p>
          </table:table-cell>
          <table:table-cell office:value-type="string" table:number-columns-spanned="6" table:number-rows-spanned="1" table:style-name="ce75">
            <text:p>Custo do vale-transporte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39.199999999999989" table:formula="of:=[.I78]-[.I80]" table:style-name="ce53">
            <text:p>39,20</text:p>
          </table:table-cell>
          <table:table-cell table:number-columns-repeated="359" table:style-name="ce21"/>
          <table:table-cell table:number-columns-repeated="16016"/>
        </table:table-row>
        <table:table-row table:style-name="ro4">
          <table:table-cell office:value-type="string" table:style-name="ce29">
            <text:p>A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50" table:style-name="ce54">
            <text:p>150,00</text:p>
          </table:table-cell>
          <table:table-cell office:value-type="error" office:string-value="#N/A" table:formula="of:=FORMULA([.I80])" table:style-name="ce21">
            <text:p>#N/D</text:p>
          </table:table-cell>
          <table:table-cell table:number-columns-repeated="358" table:style-name="ce21"/>
          <table:table-cell table:number-columns-repeated="16016"/>
        </table:table-row>
        <table:table-row table:style-name="ro6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Auxílio-Refeição/Alimentaçã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72" table:style-name="ce54">
            <text:p>572,00</text:p>
          </table:table-cell>
          <table:table-cell office:value-type="error" office:string-value="#N/A" table:formula="of:=FORMULA([.I81])" table:style-name="ce21">
            <text:p>#N/D</text:p>
          </table:table-cell>
          <table:table-cell table:number-columns-repeated="16374"/>
        </table:table-row>
        <table:table-row table:style-name="ro5">
          <table:table-cell office:value-type="string" table:style-name="ce29">
            <text:p>B.1</text:p>
          </table:table-cell>
          <table:table-cell office:value-type="string" table:number-columns-spanned="6" table:number-rows-spanned="1" table:style-name="ce75">
            <text:p>Custo do auxílio-refeição/alimentação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09.08" table:formula="of:=([.I81]-[.I83])" table:style-name="ce53">
            <text:p>509,08</text:p>
          </table:table-cell>
          <table:table-cell office:value-type="string" office:string-value="=(I81-I83)" table:formula="of:=FORMULA([.I82])" table:style-name="ce21">
            <text:p>=(I81-I83)</text:p>
          </table:table-cell>
          <table:table-cell table:number-columns-repeated="16374"/>
        </table:table-row>
        <table:table-row table:style-name="ro7">
          <table:table-cell office:value-type="string" table:style-name="ce29">
            <text:p>B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2.92" table:style-name="ce54">
            <text:p>62,92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Assistência Médica e Familiar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1</text:p>
          </table:table-cell>
          <table:table-cell office:value-type="string" table:number-columns-spanned="6" table:number-rows-spanned="1" table:style-name="ce75">
            <text:p>Custo assistência médica e familiar para a empres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C.2</text:p>
          </table:table-cell>
          <table:table-cell office:value-type="string" table:number-columns-spanned="6" table:number-rows-spanned="1" table:style-name="ce75">
            <text:p>Participação do trabalhador no custeio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D</text:p>
          </table:table-cell>
          <table:table-cell office:value-type="string" table:number-columns-spanned="6" table:number-rows-spanned="1" table:style-name="ce75">
            <text:p>Apoio, Auxílio e Serviços aos Trabalhador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16" table:style-name="ce53">
            <text:p>16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81">
            <text:p>Auxílio Creche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F</text:p>
          </table:table-cell>
          <table:table-cell office:value-type="string" table:number-columns-spanned="6" table:number-rows-spanned="1" table:style-name="ce81">
            <text:p>Seguro de vida, invalidez e funeral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2.54" table:style-name="ce53">
            <text:p>2,54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G</text:p>
          </table:table-cell>
          <table:table-cell office:value-type="string" table:number-columns-spanned="6" table:number-rows-spanned="1" table:style-name="ce81">
            <text:p>Outros (Benefício Social Familiar)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style-name="ce54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6">
            <text:p>TOTAL SUBMÓDULO 2.3</text:p>
          </table:table-cell>
          <table:covered-table-cell table:number-columns-repeated="7"/>
          <table:table-cell office:value-type="float" office:value="566.81999999999994" table:formula="of:=([.I79]+[.I82]+[.I85]+[.I87]+[.I88]+[.I89]+[.I90])" table:style-name="ce43">
            <text:p>566,82</text:p>
          </table:table-cell>
          <table:table-cell office:value-type="string" office:string-value="=(I79+I82+I85+I87+I88+I89+I90)" table:formula="of:=FORMULA([.I91])" table:style-name="ce21">
            <text:p>=(I79+I82+I85+I87+I88+I89+I90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82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-resumo do Módulo 2 - Encargos e Benefícios anuais, mensais e diári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2" table:style-name="ce29">
            <text:p>2</text:p>
          </table:table-cell>
          <table:table-cell office:value-type="string" table:number-columns-spanned="6" table:number-rows-spanned="1" table:style-name="ce80">
            <text:p>Encargos e Benefícios anuais, mensais e diários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13º (décimo terceiro) Salário, Férias e Adicional de Féria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10.83333333333331" table:formula="of:=[.I55]" table:style-name="ce42">
            <text:p>510,83</text:p>
          </table:table-cell>
          <table:table-cell office:value-type="string" office:string-value="=I55" table:formula="of:=FORMULA([.I98])" table:style-name="ce21">
            <text:p>=I55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GPS, FGTS e outras contribuiçõe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870" table:formula="of:=[.I71]" table:style-name="ce42">
            <text:p>870,00</text:p>
          </table:table-cell>
          <table:table-cell office:value-type="string" office:string-value="=I71" table:formula="of:=FORMULA([.I99])" table:style-name="ce21">
            <text:p>=I71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1">
            <text:p>Benefícios Mensais e Diário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566.81999999999994" table:formula="of:=[.I91]" table:style-name="ce42">
            <text:p>566,82</text:p>
          </table:table-cell>
          <table:table-cell office:value-type="string" office:string-value="=I91" table:formula="of:=FORMULA([.I100])" table:style-name="ce21">
            <text:p>=I91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2</text:p>
          </table:table-cell>
          <table:covered-table-cell table:number-columns-repeated="7"/>
          <table:table-cell office:value-type="float" office:value="1947.6533333333332" table:formula="of:=SUM([.I55]+[.I71]+[.I91])" table:style-name="ce55">
            <text:p>1.947,65</text:p>
          </table:table-cell>
          <table:table-cell office:value-type="string" office:string-value="=SOMA(I55+I71+I91)" table:formula="of:=FORMULA([.I101])" table:style-name="ce21">
            <text:p>=SOMA(I55+I71+I91)</text:p>
          </table:table-cell>
          <table:table-cell table:number-columns-repeated="16374"/>
        </table:table-row>
        <table:table-row table:style-name="ro1">
          <table:table-cell table:style-name="ce56"/>
          <table:table-cell table:number-columns-repeated="8" table:style-name="ce5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3 – PROVISÃO <text:s/>PARA RESCISÃ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3" table:style-name="ce20">
            <text:p>3</text:p>
          </table:table-cell>
          <table:table-cell office:value-type="string" table:number-columns-spanned="6" table:number-rows-spanned="1" table:style-name="ce83">
            <text:p>Provisão para Rescisão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60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office:value-type="percentage" office:value="4.1666666666666666E-3" table:formula="of:=1/12*0.05" table:style-name="ce41">
            <text:p>0,42%</text:p>
          </table:table-cell>
          <table:table-cell office:value-type="float" office:value="10.416666666666666" table:formula="of:=[.H105]*[.$I$45]" table:style-name="ce36">
            <text:p>10,42</text:p>
          </table:table-cell>
          <table:table-cell office:value-type="string" office:string-value="=H105*$I$45" table:formula="of:=FORMULA([.I105])" table:style-name="ce21">
            <text:p>=H105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Incidência do FGTS sobre o Aviso Prévio Indenizado (8% x 0,42%)</text:p>
          </table:table-cell>
          <table:covered-table-cell table:number-columns-repeated="5"/>
          <table:table-cell office:value-type="percentage" office:value="3.3333333333333332E-4" table:formula="of:=[.H70]*[.H105]" table:style-name="ce41">
            <text:p>0,03%</text:p>
          </table:table-cell>
          <table:table-cell office:value-type="float" office:value="0.83333333333333326" table:formula="of:=[.H106]*[.$I$45]" table:style-name="ce36">
            <text:p>0,83</text:p>
          </table:table-cell>
          <table:table-cell office:value-type="string" office:string-value="=H106*$I$45" table:formula="of:=FORMULA([.I106])" table:style-name="ce21">
            <text:p>=H106*$I$45</text:p>
          </table:table-cell>
          <table:table-cell table:number-columns-repeated="16374"/>
        </table:table-row>
        <table:table-row table:style-name="ro32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Multa do FGTS e contribuição social sobre o Aviso Prévio Indenizado (40% x 0,42%)</text:p>
          </table:table-cell>
          <table:covered-table-cell table:number-columns-repeated="5"/>
          <table:table-cell office:value-type="percentage" office:value="1.6999999999999999E-3" table:style-name="ce41">
            <text:p>0,17%</text:p>
          </table:table-cell>
          <table:table-cell office:value-type="float" office:value="4.25" table:formula="of:=[.H107]*[.$I$45]" table:style-name="ce36">
            <text:p>4,25</text:p>
          </table:table-cell>
          <table:table-cell office:value-type="string" office:string-value="=H107*$I$45" table:formula="of:=FORMULA([.I107])" table:style-name="ce21">
            <text:p>=H107*$I$45</text:p>
          </table:table-cell>
          <table:table-cell table:number-columns-repeated="16374"/>
        </table:table-row>
        <table:table-row table:style-name="ro6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<text:span text:style-name="T3">Aviso Prévio Trabalhado (redução<text:s/></text:span><text:span text:style-name="T4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office:value-type="percentage" office:value="1.9400000000000001E-2" table:style-name="ce41">
            <text:p>1,94%</text:p>
          </table:table-cell>
          <table:table-cell office:value-type="float" office:value="48.5" table:formula="of:=[.H108]*[.$I$45]" table:style-name="ce36">
            <text:p>48,50</text:p>
          </table:table-cell>
          <table:table-cell office:value-type="string" office:string-value="=H108*$I$45" table:formula="of:=FORMULA([.I108])" table:style-name="ce21">
            <text:p>=H108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Incidência de GPS, FGTS e outras contribuições sobre o Aviso Prévio Trabalhado (36,8% x 1,94%)</text:p>
          </table:table-cell>
          <table:covered-table-cell table:number-columns-repeated="5"/>
          <table:table-cell office:value-type="percentage" office:value="6.7512000000000006E-3" table:formula="of:=[.H71]*[.H108]" table:style-name="ce41">
            <text:p>0,68%</text:p>
          </table:table-cell>
          <table:table-cell office:value-type="float" office:value="16.878" table:formula="of:=[.H109]*[.$I$45]" table:style-name="ce36">
            <text:p>16,88</text:p>
          </table:table-cell>
          <table:table-cell office:value-type="string" office:string-value="=H109*$I$45" table:formula="of:=FORMULA([.I109])" table:style-name="ce21">
            <text:p>=H109*$I$4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Multa do FGTS e contribuição social sobre o Aviso Prévio Trabalhado</text:p>
          </table:table-cell>
          <table:covered-table-cell table:number-columns-repeated="5"/>
          <table:table-cell office:value-type="percentage" office:value="3.8300000000000001E-2" table:style-name="ce41">
            <text:p>3,83%</text:p>
          </table:table-cell>
          <table:table-cell office:value-type="float" office:value="95.75" table:formula="of:=[.H110]*[.$I$45]" table:style-name="ce36">
            <text:p>95,75</text:p>
          </table:table-cell>
          <table:table-cell office:value-type="string" office:string-value="=H110*$I$45" table:formula="of:=FORMULA([.I110])" table:style-name="ce21">
            <text:p>=H110*$I$4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84">
            <text:p>TOTAL MÓDULO 3</text:p>
          </table:table-cell>
          <table:covered-table-cell table:number-columns-repeated="6"/>
          <table:table-cell office:value-type="percentage" office:value="7.0651199999999997E-2" table:formula="of:=SUM([.H105:.H110])" table:style-name="ce58">
            <text:p>7,07%</text:p>
          </table:table-cell>
          <table:table-cell office:value-type="float" office:value="176.62799999999999" table:formula="of:=SUM([.I105:.I110])" table:style-name="ce59">
            <text:p>176,63</text:p>
          </table:table-cell>
          <table:table-cell office:value-type="string" office:string-value="=SOMA(I105:I110)" table:formula="of:=FORMULA([.I111])" table:style-name="ce21">
            <text:p>=SOMA(I105:I110)</text:p>
          </table:table-cell>
          <table:table-cell table:number-columns-repeated="16374"/>
        </table:table-row>
        <table:table-row table:style-name="ro1">
          <table:table-cell table:number-columns-repeated="7" table:style-name="ce60"/>
          <table:table-cell table:style-name="ce61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4 –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style-name="ce39"/>
          <table:table-cell table:style-name="ce45"/>
          <table:table-cell table:number-columns-repeated="16372"/>
        </table:table-row>
        <table:table-row table:style-name="ro2">
          <table:table-cell office:value-type="string" table:number-columns-spanned="9" table:number-rows-spanned="1" table:style-name="ce75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1 - Substituto Ausências Legai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1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Férias (1/12*100) – (Não haverá substituto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19]*[.$I$45]" table:style-name="ce36">
            <text:p>0,00</text:p>
          </table:table-cell>
          <table:table-cell office:value-type="string" office:string-value="=H119*$I$45" table:formula="of:=FORMULA([.I119])" table:style-name="ce21">
            <text:p>=H119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Substituto na cobertura de Ausências por Doença (5 ausências por ano – 5/30/12*100 = 1,39%</text:p>
          </table:table-cell>
          <table:covered-table-cell table:number-columns-repeated="5"/>
          <table:table-cell office:value-type="percentage" office:value="1.3888888888888888E-2" table:formula="of:=5/30/12*100%" table:style-name="ce41">
            <text:p>1,39%</text:p>
          </table:table-cell>
          <table:table-cell office:value-type="float" office:value="34.722222222222221" table:formula="of:=[.H120]*[.$I$45]" table:style-name="ce36">
            <text:p>34,72</text:p>
          </table:table-cell>
          <table:table-cell office:value-type="string" office:string-value="=H120*$I$45" table:formula="of:=FORMULA([.I120])" table:style-name="ce21">
            <text:p>=H120*$I$45</text:p>
          </table:table-cell>
          <table:table-cell table:number-columns-repeated="358" table:style-name="ce21"/>
          <table:table-cell table:number-columns-repeated="16016"/>
        </table:table-row>
        <table:table-row table:style-name="ro29">
          <table:table-cell office:value-type="string" table:style-name="ce28">
            <text:p>C</text:p>
          </table:table-cell>
          <table:table-cell office:value-type="string" table:number-columns-spanned="6" table:number-rows-spanned="1" table:style-name="ce75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office:value-type="percentage" office:value="8.2222222222222228E-3" table:formula="of:=2.96/30/12" table:style-name="ce41">
            <text:p>0,82%</text:p>
          </table:table-cell>
          <table:table-cell office:value-type="float" office:value="20.555555555555557" table:formula="of:=[.H121]*[.$I$45]" table:style-name="ce36">
            <text:p>20,56</text:p>
          </table:table-cell>
          <table:table-cell office:value-type="string" office:string-value="=H121*$I$45" table:formula="of:=FORMULA([.I121])" table:style-name="ce21">
            <text:p>=H121*$I$45</text:p>
          </table:table-cell>
          <table:table-cell table:number-columns-repeated="358" table:style-name="ce21"/>
          <table:table-cell table:number-columns-repeated="16016"/>
        </table:table-row>
        <table:table-row table:style-name="ro17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Substituto na cobertura de Licença-Paternidade (estatística IBGE = 1,5% por ano – 5/30/12*1,5% = 0,02%)</text:p>
          </table:table-cell>
          <table:covered-table-cell table:number-columns-repeated="5"/>
          <table:table-cell office:value-type="percentage" office:value="2.0833333333333332E-4" table:formula="of:=5/30/12*0.015" table:style-name="ce41">
            <text:p>0,02%</text:p>
          </table:table-cell>
          <table:table-cell office:value-type="float" office:value="0.52083333333333326" table:formula="of:=[.H122]*[.$I$45]" table:style-name="ce36">
            <text:p>0,52</text:p>
          </table:table-cell>
          <table:table-cell office:value-type="string" office:string-value="=H122*$I$45" table:formula="of:=FORMULA([.I122])" table:style-name="ce21">
            <text:p>=H122*$I$45</text:p>
          </table:table-cell>
          <table:table-cell table:number-columns-repeated="358" table:style-name="ce21"/>
          <table:table-cell table:number-columns-repeated="16016"/>
        </table:table-row>
        <table:table-row table:style-name="ro24">
          <table:table-cell office:value-type="string" table:style-name="ce28">
            <text:p>E</text:p>
          </table:table-cell>
          <table:table-cell office:value-type="string" table:number-columns-spanned="6" table:number-rows-spanned="1" table:style-name="ce75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office:value-type="percentage" office:value="3.2499999999999999E-4" table:formula="of:=15/30/12*0.0078" table:style-name="ce41">
            <text:p>0,03%</text:p>
          </table:table-cell>
          <table:table-cell office:value-type="float" office:value="0.8125" table:formula="of:=[.H123]*[.$I$45]" table:style-name="ce36">
            <text:p>0,81</text:p>
          </table:table-cell>
          <table:table-cell office:value-type="string" office:string-value="=H123*$I$45" table:formula="of:=FORMULA([.I123])" table:style-name="ce21">
            <text:p>=H123*$I$45</text:p>
          </table:table-cell>
          <table:table-cell table:number-columns-repeated="358" table:style-name="ce21"/>
          <table:table-cell table:number-columns-repeated="16016"/>
        </table:table-row>
        <table:table-row table:style-name="ro62">
          <table:table-cell office:value-type="string" table:style-name="ce28">
            <text:p>F</text:p>
          </table:table-cell>
          <table:table-cell office:value-type="string" table:number-columns-spanned="6" table:number-rows-spanned="1" table:style-name="ce75">
            <text:p>Substituto na cobertura de Afastamento Maternidade (IBGE estatística 2% trabalhadoras/ano – 2%/12 = 0,17%)</text:p>
          </table:table-cell>
          <table:covered-table-cell table:number-columns-repeated="5"/>
          <table:table-cell office:value-type="percentage" office:value="1.6666666666666668E-3" table:formula="of:=2%/12" table:style-name="ce41">
            <text:p>0,17%</text:p>
          </table:table-cell>
          <table:table-cell office:value-type="float" office:value="4.166666666666667" table:formula="of:=[.H124]*[.$I$45]" table:style-name="ce36">
            <text:p>4,17</text:p>
          </table:table-cell>
          <table:table-cell office:value-type="string" office:string-value="=H124*$I$45" table:formula="of:=FORMULA([.I124])" table:style-name="ce21">
            <text:p>=H124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63">
            <text:p>G</text:p>
          </table:table-cell>
          <table:table-cell office:value-type="string" table:number-columns-spanned="6" table:number-rows-spanned="1" table:style-name="ce75">
            <text:p>Substituto na cobertura de Outras ausências (especificar)</text:p>
          </table:table-cell>
          <table:covered-table-cell table:number-columns-repeated="5"/>
          <table:table-cell office:value-type="percentage" office:value="0" table:style-name="ce41">
            <text:p>0,00%</text:p>
          </table:table-cell>
          <table:table-cell office:value-type="float" office:value="0" table:formula="of:=[.H125]*[.$I$45]" table:style-name="ce36">
            <text:p>0,00</text:p>
          </table:table-cell>
          <table:table-cell office:value-type="string" office:string-value="=H125*$I$45" table:formula="of:=FORMULA([.I125])" table:style-name="ce21">
            <text:p>=H125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1</text:p>
          </table:table-cell>
          <table:covered-table-cell table:number-columns-repeated="6"/>
          <table:table-cell office:value-type="percentage" office:value="2.431111111111111E-2" table:formula="of:=SUM([.H119:.H125])" table:style-name="ce40">
            <text:p>2,43%</text:p>
          </table:table-cell>
          <table:table-cell office:value-type="float" office:value="60.777777777777771" table:formula="of:=[.H126]*[.$I$45]" table:style-name="ce64">
            <text:p>60,78</text:p>
          </table:table-cell>
          <table:table-cell office:value-type="string" office:string-value="=H126*$I$45" table:formula="of:=FORMULA([.I126])" table:style-name="ce21">
            <text:p>=H126*$I$45</text:p>
          </table:table-cell>
          <table:table-cell table:number-columns-repeated="2" table:style-name="ce24"/>
          <table:table-cell table:number-columns-repeated="16372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Submódulo 4.2 - Substituto na Intrajornada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0">
            <text:p>4.2</text:p>
          </table:table-cell>
          <table:table-cell office:value-type="string" table:number-columns-spanned="6" table:number-rows-spanned="1" table:style-name="ce83">
            <text:p>Ausências Legais</text:p>
          </table:table-cell>
          <table:covered-table-cell table:number-columns-repeated="5"/>
          <table:table-cell office:value-type="string" table:style-name="ce20">
            <text:p>%</text:p>
          </table:table-cell>
          <table:table-cell office:value-type="string" table:style-name="ce20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office:value-type="float" office:value="0" table:formula="of:=[.H130]*[.$I$45]" table:style-name="ce36">
            <text:p>0,00</text:p>
          </table:table-cell>
          <table:table-cell office:value-type="string" office:string-value="=H130*$I$45" table:formula="of:=FORMULA([.I130])" table:style-name="ce21">
            <text:p>=H130*$I$45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Indenização pelo repouso intrajornada</text:p>
          </table:table-cell>
          <table:covered-table-cell table:number-columns-repeated="5"/>
          <table:table-cell table:style-name="ce41"/>
          <table:table-cell office:value-type="float" office:value="0" table:style-name="ce36">
            <text:p>0,00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7" table:number-rows-spanned="1" table:style-name="ce76">
            <text:p>TOTAL SUBMÓDULO 4.2</text:p>
          </table:table-cell>
          <table:covered-table-cell table:number-columns-repeated="6"/>
          <table:table-cell office:value-type="percentage" office:value="0" table:style-name="ce40">
            <text:p>0,00%</text:p>
          </table:table-cell>
          <table:table-cell office:value-type="float" office:value="0" table:formula="of:=[.I130]+[.I131]" table:style-name="ce36">
            <text:p>0,00</text:p>
          </table:table-cell>
          <table:table-cell office:value-type="string" office:string-value="=I130+I131" table:formula="of:=FORMULA([.I132])" table:style-name="ce21">
            <text:p>=I130+I131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74">
            <text:p>Quadro-resumo do Módulo 4 - Custo de Reposição do Profissional Ausente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4" table:style-name="ce29">
            <text:p>4</text:p>
          </table:table-cell>
          <table:table-cell office:value-type="string" table:number-columns-spanned="6" table:number-rows-spanned="1" table:style-name="ce80">
            <text:p>Custo de Reposição do Profissional Ausente</text:p>
          </table:table-cell>
          <table:covered-table-cell table:number-columns-repeated="5"/>
          <table:table-cell table:style-name="ce29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81">
            <text:p>Substituto nas Ausências Legais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60.777777777777771" table:formula="of:=[.I126]" table:style-name="ce42">
            <text:p>60,78</text:p>
          </table:table-cell>
          <table:table-cell office:value-type="string" office:string-value="=I126" table:formula="of:=FORMULA([.I136])" table:style-name="ce21">
            <text:p>=I12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81">
            <text:p>Substituto na Intrajornada</text:p>
          </table:table-cell>
          <table:covered-table-cell table:number-columns-repeated="5"/>
          <table:table-cell office:value-type="string" table:style-name="ce26">
            <text:p>-</text:p>
          </table:table-cell>
          <table:table-cell office:value-type="float" office:value="0" table:formula="of:=[.I132]" table:style-name="ce42">
            <text:p>0,00</text:p>
          </table:table-cell>
          <table:table-cell office:value-type="string" office:string-value="=I132" table:formula="of:=FORMULA([.I137])" table:style-name="ce21">
            <text:p>=I132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TOTAL DO MÓDULO 4</text:p>
          </table:table-cell>
          <table:covered-table-cell table:number-columns-repeated="7"/>
          <table:table-cell office:value-type="float" office:value="60.777777777777771" table:formula="of:=SUM([.I136:.I137])" table:style-name="ce55">
            <text:p>60,78</text:p>
          </table:table-cell>
          <table:table-cell office:value-type="string" office:string-value="=SOMA(I136:I137)" table:formula="of:=FORMULA([.I138])" table:style-name="ce21">
            <text:p>=SOMA(I136:I137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style-name="ce21"/>
          <table:table-cell table:number-columns-repeated="2" table:style-name="ce39"/>
          <table:table-cell table:number-columns-repeated="16372"/>
        </table:table-row>
        <table:table-row table:style-name="ro1">
          <table:table-cell office:value-type="string" table:number-columns-spanned="9" table:number-rows-spanned="1" table:style-name="ce74">
            <text:p>MÓDULO 5 - INSUMOS DIVERSOS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5" table:style-name="ce29">
            <text:p>5</text:p>
          </table:table-cell>
          <table:table-cell office:value-type="string" table:number-columns-spanned="6" table:number-rows-spanned="1" table:style-name="ce80">
            <text:p>Insumos Diversos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Uniformes</text:p>
          </table:table-cell>
          <table:covered-table-cell table:number-columns-repeated="5"/>
          <table:table-cell table:style-name="ce35"/>
          <table:table-cell office:value-type="float" office:value="74.660000000000011" table:formula="of:=[Uniforme_e_EPIs_Piscineiro.E11]" table:style-name="ce65">
            <text:p>74,66</text:p>
          </table:table-cell>
          <table:table-cell office:value-type="string" office:string-value="=Uniforme_e_EPIs_Piscineiro!E11" table:formula="of:=FORMULA([.I142])" table:style-name="ce21">
            <text:p>=Uniforme_e_EPIs_Piscineiro!E1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B</text:p>
          </table:table-cell>
          <table:table-cell office:value-type="string" table:number-columns-spanned="6" table:number-rows-spanned="1" table:style-name="ce75">
            <text:p>EPIs</text:p>
          </table:table-cell>
          <table:covered-table-cell table:number-columns-repeated="5"/>
          <table:table-cell table:style-name="ce35"/>
          <table:table-cell office:value-type="float" office:value="129.29791666666668" table:formula="of:=[Uniforme_e_EPIs_Piscineiro.E46]" table:style-name="ce65">
            <text:p>129,30</text:p>
          </table:table-cell>
          <table:table-cell office:value-type="string" office:string-value="=Uniforme_e_EPIs_Piscineiro!E46" table:formula="of:=FORMULA([.I143])" table:style-name="ce21">
            <text:p>=Uniforme_e_EPIs_Piscineiro!E4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75">
            <text:p>Equipamento: Ponto Eletrônico</text:p>
          </table:table-cell>
          <table:covered-table-cell table:number-columns-repeated="5"/>
          <table:table-cell table:style-name="ce35"/>
          <table:table-cell office:value-type="float" office:value="1.2986016260162603" table:formula="of:=[Equipamento.F6]" table:style-name="ce65">
            <text:p>1,30</text:p>
          </table:table-cell>
          <table:table-cell office:value-type="string" office:string-value="=Equipamento!F6" table:formula="of:=FORMULA([.I144])" table:style-name="ce21">
            <text:p>=Equipamento!F6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8">
            <text:p>D</text:p>
          </table:table-cell>
          <table:table-cell office:value-type="string" table:number-columns-spanned="6" table:number-rows-spanned="1" table:style-name="ce75">
            <text:p>Ferramentas – Uso comum</text:p>
          </table:table-cell>
          <table:covered-table-cell table:number-columns-repeated="5"/>
          <table:table-cell table:style-name="ce35"/>
          <table:table-cell office:value-type="float" office:value="34.638858333333339" table:formula="of:=[Ferramentaria.H22]" table:style-name="ce65">
            <text:p>34,64</text:p>
          </table:table-cell>
          <table:table-cell office:value-type="string" office:string-value="=Ferramentaria!H22" table:formula="of:=FORMULA([.I145])" table:style-name="ce21">
            <text:p>=Ferramentaria!H22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E</text:p>
          </table:table-cell>
          <table:table-cell office:value-type="string" table:number-columns-spanned="6" table:number-rows-spanned="1" table:style-name="ce75">
            <text:p>Ferramentas – Piscineiro</text:p>
          </table:table-cell>
          <table:covered-table-cell table:number-columns-repeated="5"/>
          <table:table-cell table:style-name="ce35"/>
          <table:table-cell office:value-type="float" office:value="6.9506666666666677" table:formula="of:=[Ferramentaria.H184]" table:style-name="ce65">
            <text:p>6,95</text:p>
          </table:table-cell>
          <table:table-cell office:value-type="string" office:string-value="=Ferramentaria!H184" table:formula="of:=FORMULA([.I146])" table:style-name="ce21">
            <text:p>=Ferramentaria!H184</text:p>
          </table:table-cell>
          <table:table-cell table:number-columns-repeated="16374"/>
        </table:table-row>
        <table:table-row table:style-name="ro1">
          <table:table-cell office:value-type="string" table:number-columns-spanned="8" table:number-rows-spanned="1" table:style-name="ce74">
            <text:p>TOTAL DO MÓDULO 5</text:p>
          </table:table-cell>
          <table:covered-table-cell table:number-columns-repeated="7"/>
          <table:table-cell office:value-type="float" office:value="246.84604329268294" table:formula="of:=SUM([.I142:.I146])" table:style-name="ce55">
            <text:p>246,85</text:p>
          </table:table-cell>
          <table:table-cell office:value-type="string" office:string-value="=SOMA(I142:I146)" table:formula="of:=FORMULA([.I147])" table:style-name="ce21">
            <text:p>=SOMA(I142:I146)</text:p>
          </table:table-cell>
          <table:table-cell table:number-columns-repeated="16374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Nota: Valores mensais por empregado.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MÓDULO 6 – CUSTOS INDIRETOS, TRIBUTOS E LUCRO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float" office:value="6" table:style-name="ce29">
            <text:p>6</text:p>
          </table:table-cell>
          <table:table-cell office:value-type="string" table:number-columns-spanned="6" table:number-rows-spanned="1" table:style-name="ce80">
            <text:p>Custos Indiretos, Tributos e Lucro</text:p>
          </table:table-cell>
          <table:covered-table-cell table:number-columns-repeated="5"/>
          <table:table-cell office:value-type="string" table:style-name="ce29">
            <text:p>%</text:p>
          </table:table-cell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9">
            <text:p>A</text:p>
          </table:table-cell>
          <table:table-cell office:value-type="string" table:number-columns-spanned="6" table:number-rows-spanned="1" table:style-name="ce75">
            <text:p>Custos Indiretos</text:p>
          </table:table-cell>
          <table:covered-table-cell table:number-columns-repeated="5"/>
          <table:table-cell office:value-type="percentage" office:value="1.5180000000000001E-2" table:style-name="ce66">
            <text:p>1,52%</text:p>
          </table:table-cell>
          <table:table-cell office:value-type="float" office:value="74.8663202438496" table:formula="of:=[.H153]*[.I173]" table:style-name="ce36">
            <text:p>74,87</text:p>
          </table:table-cell>
          <table:table-cell office:value-type="string" office:string-value="=H153*I173" table:formula="of:=FORMULA([.I153])" table:style-name="ce21">
            <text:p>=H153*I173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B</text:p>
          </table:table-cell>
          <table:table-cell office:value-type="string" table:number-columns-spanned="6" table:number-rows-spanned="1" table:style-name="ce75">
            <text:p>Lucro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50.20314423942929" table:formula="of:=[.H154]*([.I153]+[.I173])" table:style-name="ce36">
            <text:p>150,20</text:p>
          </table:table-cell>
          <table:table-cell office:value-type="string" office:string-value="=H154*(I153+I173)" table:formula="of:=FORMULA([.I154])" table:style-name="ce21">
            <text:p>=H154*(I153+I173)</text:p>
          </table:table-cell>
          <table:table-cell table:number-columns-repeated="16374"/>
        </table:table-row>
        <table:table-row table:style-name="ro1">
          <table:table-cell office:value-type="string" table:style-name="ce29">
            <text:p>C</text:p>
          </table:table-cell>
          <table:table-cell office:value-type="string" table:number-columns-spanned="6" table:number-rows-spanned="1" table:style-name="ce80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</text:p>
          </table:table-cell>
          <table:table-cell office:value-type="string" table:number-columns-spanned="6" table:number-rows-spanned="1" table:style-name="ce75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style-name="ce28">
            <text:p>C.1.1</text:p>
          </table:table-cell>
          <table:table-cell office:value-type="string" table:number-columns-spanned="6" table:number-rows-spanned="1" table:style-name="ce75">
            <text:p>PIS</text:p>
          </table:table-cell>
          <table:covered-table-cell table:number-columns-repeated="5"/>
          <table:table-cell office:value-type="percentage" office:value="6.4999999999999997E-3" table:style-name="ce66">
            <text:p>0,65%</text:p>
          </table:table-cell>
          <table:table-cell office:value-type="float" office:value="32.057383503624656" table:formula="of:=[.I173]*[.H157]" table:style-name="ce65">
            <text:p>32,06</text:p>
          </table:table-cell>
          <table:table-cell office:value-type="string" office:string-value="=I173*H157" table:formula="of:=FORMULA([.I157])" table:style-name="ce21">
            <text:p>=I173*H157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1.2</text:p>
          </table:table-cell>
          <table:table-cell office:value-type="string" table:number-columns-spanned="6" table:number-rows-spanned="1" table:style-name="ce75">
            <text:p>COFINS</text:p>
          </table:table-cell>
          <table:covered-table-cell table:number-columns-repeated="5"/>
          <table:table-cell office:value-type="percentage" office:value="0.03" table:style-name="ce66">
            <text:p>3,00%</text:p>
          </table:table-cell>
          <table:table-cell office:value-type="float" office:value="147.9571546321138" table:formula="of:=[.I173]*[.H158]" table:style-name="ce65">
            <text:p>147,96</text:p>
          </table:table-cell>
          <table:table-cell office:value-type="string" office:string-value="=I173*H158" table:formula="of:=FORMULA([.I158])" table:style-name="ce21">
            <text:p>=I173*H158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2</text:p>
          </table:table-cell>
          <table:table-cell office:value-type="string" table:number-columns-spanned="6" table:number-rows-spanned="1" table:style-name="ce75">
            <text:p>Tributos Estaduais (especificar)</text:p>
          </table:table-cell>
          <table:covered-table-cell table:number-columns-repeated="5"/>
          <table:table-cell office:value-type="percentage" office:value="0" table:style-name="ce66">
            <text:p>0,00%</text:p>
          </table:table-cell>
          <table:table-cell office:value-type="float" office:value="0" table:formula="of:=[.H159]*[.$I$175]" table:style-name="ce65">
            <text:p>0,00</text:p>
          </table:table-cell>
          <table:table-cell office:value-type="string" office:string-value="=H159*$I$175" table:formula="of:=FORMULA([.I159])" table:style-name="ce21">
            <text:p>=H159*$I$175</text:p>
          </table:table-cell>
          <table:table-cell table:number-columns-repeated="16374"/>
        </table:table-row>
        <table:table-row table:style-name="ro1">
          <table:table-cell office:value-type="string" table:style-name="ce28">
            <text:p>C.3</text:p>
          </table:table-cell>
          <table:table-cell office:value-type="string" table:number-columns-spanned="6" table:number-rows-spanned="1" table:style-name="ce75">
            <text:p>Tributos Municipais (especificar)</text:p>
          </table:table-cell>
          <table:covered-table-cell table:number-columns-repeated="5"/>
          <table:table-cell office:value-type="percentage" office:value="0.04" table:style-name="ce66">
            <text:p>4,00%</text:p>
          </table:table-cell>
          <table:table-cell office:value-type="float" office:value="223.3664" table:formula="of:=[.H160]*[.$I$175]" table:style-name="ce65">
            <text:p>223,37</text:p>
          </table:table-cell>
          <table:table-cell office:value-type="string" office:string-value="=H160*$I$175" table:formula="of:=FORMULA([.I160])" table:style-name="ce21">
            <text:p>=H160*$I$175</text:p>
          </table:table-cell>
          <table:table-cell table:number-columns-repeated="16374"/>
        </table:table-row>
        <table:table-row table:style-name="ro1">
          <table:table-cell office:value-type="string" table:number-columns-spanned="7" table:number-rows-spanned="1" table:style-name="ce74">
            <text:p>TOTAL DO MÓDULO 6</text:p>
          </table:table-cell>
          <table:covered-table-cell table:number-columns-repeated="6"/>
          <table:table-cell office:value-type="percentage" office:value="0.12168000000000001" table:formula="of:=SUM([.H153:.H160])" table:style-name="ce68">
            <text:p>12,17%</text:p>
          </table:table-cell>
          <table:table-cell office:value-type="float" office:value="628.45040261901738" table:formula="of:=SUM([.I153:.I160])" table:style-name="ce55">
            <text:p>628,45</text:p>
          </table:table-cell>
          <table:table-cell office:value-type="string" office:string-value="=SOMA(I153:I160)" table:formula="of:=FORMULA([.I161])" table:style-name="ce21">
            <text:p>=SOMA(I153:I160)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1</text:span><text:span text:style-name="T3">: Custos Indiretos, Tributos e Lucro por empregad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number-columns-spanned="9" table:number-rows-spanned="1" table:style-name="ce75">
            <text:p><text:span text:style-name="T5">Nota 2</text:span><text:span text:style-name="T3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spanned="9" table:number-rows-spanned="1" table:style-name="ce78"/>
          <table:covered-table-cell table:number-columns-repeated="8"/>
          <table:table-cell table:number-columns-repeated="359" table:style-name="ce21"/>
          <table:table-cell table:number-columns-repeated="16016"/>
        </table:table-row>
        <table:table-row table:style-name="ro1">
          <table:table-cell office:value-type="string" table:number-columns-spanned="9" table:number-rows-spanned="1" table:style-name="ce74">
            <text:p>QUADRO RESUMO DO CUSTO POR EMPREGADO</text:p>
          </table:table-cell>
          <table:covered-table-cell table:number-columns-repeated="8"/>
          <table:table-cell table:style-name="ce21"/>
          <table:table-cell table:style-name="ce69"/>
          <table:table-cell table:number-columns-repeated="16373"/>
        </table:table-row>
        <table:table-row table:style-name="ro1">
          <table:table-cell office:value-type="string" table:number-columns-spanned="8" table:number-rows-spanned="1" table:style-name="ce76">
            <text:p>Mão-de-Obra vinculada à execução contratual (valor por empregado)</text:p>
          </table:table-cell>
          <table:covered-table-cell table:number-columns-repeated="7"/>
          <table:table-cell office:value-type="string" table:style-name="ce29">
            <text:p>VALOR (R$)</text:p>
          </table:table-cell>
          <table:table-cell table:number-columns-repeated="359" table:style-name="ce21"/>
          <table:table-cell table:number-columns-repeated="16016"/>
        </table:table-row>
        <table:table-row table:style-name="ro2">
          <table:table-cell office:value-type="string" table:style-name="ce26">
            <text:p>A</text:p>
          </table:table-cell>
          <table:table-cell office:value-type="string" office:string-value="MÓDULO 1 - COMPOSIÇÃO DA REMUNERAÇÃO" table:formula="of:=[.A37]" table:number-columns-spanned="7" table:number-rows-spanned="1" table:style-name="ce75">
            <text:p>MÓDULO 1 - COMPOSIÇÃO DA REMUNERAÇÃO</text:p>
          </table:table-cell>
          <table:covered-table-cell table:number-columns-repeated="6"/>
          <table:table-cell office:value-type="float" office:value="2500" table:formula="of:=[.I45]" table:style-name="ce36">
            <text:p>2.500,00</text:p>
          </table:table-cell>
          <table:table-cell office:value-type="string" office:string-value="=I45" table:formula="of:=FORMULA([.I168])" table:style-name="ce21">
            <text:p>=I45</text:p>
          </table:table-cell>
          <table:table-cell table:number-columns-repeated="358" table:style-name="ce21"/>
          <table:table-cell table:number-columns-repeated="16016"/>
        </table:table-row>
        <table:table-row table:style-name="ro2">
          <table:table-cell office:value-type="string" table:style-name="ce30">
            <text:p>B</text:p>
          </table:table-cell>
          <table:table-cell office:value-type="string" office:string-value="MÓDULO 2 – ENCARGOS E BENEFÍCIOS ANUAIS, MENSAIS E DIÁRIOS" table:formula="of:=[.A49]" table:number-columns-spanned="7" table:number-rows-spanned="1" table:style-name="ce75">
            <text:p>MÓDULO 2 – ENCARGOS E BENEFÍCIOS ANUAIS, MENSAIS E DIÁRIOS</text:p>
          </table:table-cell>
          <table:covered-table-cell table:number-columns-repeated="6"/>
          <table:table-cell office:value-type="float" office:value="1947.6533333333332" table:formula="of:=[.I101]" table:style-name="ce65">
            <text:p>1.947,65</text:p>
          </table:table-cell>
          <table:table-cell office:value-type="string" office:string-value="=I101" table:formula="of:=FORMULA([.I169])" table:style-name="ce21">
            <text:p>=I10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style-name="ce26">
            <text:p>C</text:p>
          </table:table-cell>
          <table:table-cell office:value-type="string" office:string-value="MÓDULO 3 – PROVISÃO  PARA RESCISÃO" table:formula="of:=[.A103]" table:number-columns-spanned="7" table:number-rows-spanned="1" table:style-name="ce75">
            <text:p>MÓDULO 3 – PROVISÃO <text:s/>PARA RESCISÃO</text:p>
          </table:table-cell>
          <table:covered-table-cell table:number-columns-repeated="6"/>
          <table:table-cell office:value-type="float" office:value="176.62799999999999" table:formula="of:=[.I111]" table:style-name="ce65">
            <text:p>176,63</text:p>
          </table:table-cell>
          <table:table-cell office:value-type="string" office:string-value="=I111" table:formula="of:=FORMULA([.I170])" table:style-name="ce21">
            <text:p>=I111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30">
            <text:p>D</text:p>
          </table:table-cell>
          <table:table-cell office:value-type="string" office:string-value="MÓDULO 4 – CUSTO DE REPOSIÇÃO DO PROFISSIONAL AUSENTE" table:formula="of:=[.A113]" table:number-columns-spanned="7" table:number-rows-spanned="1" table:style-name="ce75">
            <text:p>MÓDULO 4 – CUSTO DE REPOSIÇÃO DO PROFISSIONAL AUSENTE</text:p>
          </table:table-cell>
          <table:covered-table-cell table:number-columns-repeated="6"/>
          <table:table-cell office:value-type="float" office:value="60.777777777777771" table:formula="of:=[.I138]" table:style-name="ce65">
            <text:p>60,78</text:p>
          </table:table-cell>
          <table:table-cell office:value-type="string" office:string-value="=I138" table:formula="of:=FORMULA([.I171])" table:style-name="ce21">
            <text:p>=I138</text:p>
          </table:table-cell>
          <table:table-cell table:style-name="ce69"/>
          <table:table-cell table:number-columns-repeated="16373"/>
        </table:table-row>
        <table:table-row table:style-name="ro1">
          <table:table-cell office:value-type="string" table:style-name="ce26">
            <text:p>E</text:p>
          </table:table-cell>
          <table:table-cell office:value-type="string" office:string-value="MÓDULO 5 - INSUMOS DIVERSOS" table:formula="of:=[.A140]" table:number-columns-spanned="7" table:number-rows-spanned="1" table:style-name="ce75">
            <text:p>MÓDULO 5 - INSUMOS DIVERSOS</text:p>
          </table:table-cell>
          <table:covered-table-cell table:number-columns-repeated="6"/>
          <table:table-cell office:value-type="float" office:value="246.84604329268294" table:formula="of:=[.I147]" table:style-name="ce65">
            <text:p>246,85</text:p>
          </table:table-cell>
          <table:table-cell office:value-type="string" office:string-value="=I147" table:formula="of:=FORMULA([.I172])" table:style-name="ce21">
            <text:p>=I147</text:p>
          </table:table-cell>
          <table:table-cell table:style-name="ce69"/>
          <table:table-cell table:number-columns-repeated="16373"/>
        </table:table-row>
        <table:table-row table:style-name="ro1">
          <table:table-cell table:style-name="ce28"/>
          <table:table-cell office:value-type="string" table:number-columns-spanned="7" table:number-rows-spanned="1" table:style-name="ce85">
            <text:p>Subtotal (A + B + C + D + E)</text:p>
          </table:table-cell>
          <table:covered-table-cell table:number-columns-repeated="6"/>
          <table:table-cell office:value-type="float" office:value="4931.9051544037939" table:formula="of:=SUM([.I168:.I172])" table:style-name="ce43">
            <text:p>4.931,91</text:p>
          </table:table-cell>
          <table:table-cell office:value-type="string" office:string-value="=SOMA(I168:I172)" table:formula="of:=FORMULA([.I173])" table:style-name="ce21">
            <text:p>=SOMA(I168:I172)</text:p>
          </table:table-cell>
          <table:table-cell table:style-name="ce70"/>
          <table:table-cell table:number-columns-repeated="16373"/>
        </table:table-row>
        <table:table-row table:style-name="ro2">
          <table:table-cell office:value-type="string" table:style-name="ce26">
            <text:p>F</text:p>
          </table:table-cell>
          <table:table-cell office:value-type="string" office:string-value="MÓDULO 6 – CUSTOS INDIRETOS, TRIBUTOS E LUCRO" table:formula="of:=[.A151]" table:number-columns-spanned="7" table:number-rows-spanned="1" table:style-name="ce75">
            <text:p>MÓDULO 6 – CUSTOS INDIRETOS, TRIBUTOS E LUCRO</text:p>
          </table:table-cell>
          <table:covered-table-cell table:number-columns-repeated="6"/>
          <table:table-cell office:value-type="float" office:value="628.45040261901738" table:formula="of:=[.I161]" table:style-name="ce36">
            <text:p>628,45</text:p>
          </table:table-cell>
          <table:table-cell office:value-type="string" office:string-value="=I161" table:formula="of:=FORMULA([.I174])" table:style-name="ce21">
            <text:p>=I161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office:value-type="string" table:number-columns-spanned="8" table:number-rows-spanned="1" table:style-name="ce74">
            <text:p>VALOR TOTAL MENSAL POR EMPREGADO</text:p>
          </table:table-cell>
          <table:covered-table-cell table:number-columns-repeated="7"/>
          <table:table-cell office:value-type="float" office:value="5584.16" table:formula="of:=TRUNC(([.I173]+[.I153]+[.I154])/(1-SUM([.H156:.H160]));2)" table:style-name="ce71">
            <text:p>5.584,16</text:p>
          </table:table-cell>
          <table:table-cell office:value-type="string" office:string-value="=TRUNCAR((I173+I153+I154)/(1-SOMA(H156:H160));2)" table:formula="of:=FORMULA([.I175])" table:style-name="ce21">
            <text:p>=TRUNCAR((I173+I153+I154)/(1-SOMA(H156:H160));2)</text:p>
          </table:table-cell>
          <table:table-cell table:number-columns-repeated="358" table:style-name="ce21"/>
          <table:table-cell table:number-columns-repeated="16016"/>
        </table:table-row>
        <table:table-row table:style-name="ro1">
          <table:table-cell table:number-columns-repeated="8" table:style-name="ce60"/>
          <table:table-cell table:style-name="ce62"/>
          <table:table-cell table:number-columns-repeated="359" table:style-name="ce21"/>
          <table:table-cell table:number-columns-repeated="16016"/>
        </table:table-row>
        <table:table-row table:style-name="ro2">
          <table:table-cell table:number-columns-repeated="8" table:style-name="ce21"/>
          <table:table-cell office:value-type="float" office:value="5584.16" table:formula="of:=[.I175]-[.I176]" table:style-name="ce107">
            <text:p>5.584,16</text:p>
          </table:table-cell>
          <table:table-cell table:number-columns-repeated="16375"/>
        </table:table-row>
        <table:table-row table:style-name="ro2">
          <table:table-cell table:number-columns-spanned="9" table:number-rows-spanned="1" table:style-name="ce86"/>
          <table:covered-table-cell table:number-columns-repeated="8"/>
          <table:table-cell table:number-columns-repeated="16375"/>
        </table:table-row>
        <table:table-row table:number-rows-repeated="1048398" table:style-name="ro2">
          <table:table-cell table:number-columns-repeated="16384"/>
        </table:table-row>
      </table:table>
      <table:table table:name="Uniforme_e_EPIs_Piscineiro" table:style-name="ta2">
        <table:table-column table:style-name="co8" table:default-cell-style-name="ce1"/>
        <table:table-column table:style-name="co83" table:default-cell-style-name="ce1"/>
        <table:table-column table:style-name="co8" table:default-cell-style-name="ce1"/>
        <table:table-column table:style-name="co84" table:default-cell-style-name="ce1"/>
        <table:table-column table:style-name="co85" table:default-cell-style-name="ce1"/>
        <table:table-column table:style-name="co81" table:default-cell-style-name="ce1"/>
        <table:table-column table:style-name="co86" table:default-cell-style-name="ce1"/>
        <table:table-column table:style-name="co9" table:number-columns-repeated="16377" table:default-cell-style-name="ce1"/>
        <table:table-row table:style-name="ro57">
          <table:table-cell office:value-type="string" table:number-columns-spanned="6" table:number-rows-spanned="1" table:style-name="ce76">
            <text:p>Piscineiro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6" table:number-rows-spanned="1" table:style-name="ce101">
            <text:p>Uniforme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57">
          <table:table-cell office:value-type="float" office:value="1" table:style-name="ce87">
            <text:p>1</text:p>
          </table:table-cell>
          <table:table-cell office:value-type="string" table:style-name="ce88">
            <text:p>camiseta manga longa, gola redonda, malha fri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54" table:style-name="ce90">
            <text:p>R$ 54,00</text:p>
          </table:table-cell>
          <table:table-cell office:value-type="currency" office:value="540" table:formula="of:=[.D6]*[.E6]" table:style-name="ce90">
            <text:p>R$ 540,00</text:p>
          </table:table-cell>
          <table:table-cell office:value-type="string" office:string-value="=D6*E6" table:formula="of:=FORMULA([.F6])" table:style-name="ce21">
            <text:p>=D6*E6</text:p>
          </table:table-cell>
          <table:table-cell table:number-columns-repeated="16377"/>
        </table:table-row>
        <table:table-row table:style-name="ro57">
          <table:table-cell office:value-type="float" office:value="2" table:style-name="ce87">
            <text:p>2</text:p>
          </table:table-cell>
          <table:table-cell office:value-type="string" table:style-name="ce92">
            <text:p>calça jeans ou brim</text:p>
          </table:table-cell>
          <table:table-cell office:value-type="string" table:style-name="ce67">
            <text:p>Unid.</text:p>
          </table:table-cell>
          <table:table-cell office:value-type="float" office:value="8" table:style-name="ce89">
            <text:p>8</text:p>
          </table:table-cell>
          <table:table-cell office:value-type="currency" office:value="43.99" table:style-name="ce90">
            <text:p>R$ 43,99</text:p>
          </table:table-cell>
          <table:table-cell office:value-type="currency" office:value="351.92" table:formula="of:=[.D7]*[.E7]" table:style-name="ce90">
            <text:p>R$ 351,92</text:p>
          </table:table-cell>
          <table:table-cell office:value-type="string" office:string-value="=D7*E7" table:formula="of:=FORMULA([.F7])" table:style-name="ce21">
            <text:p>=D7*E7</text:p>
          </table:table-cell>
          <table:table-cell table:number-columns-repeated="16377"/>
        </table:table-row>
        <table:table-row table:style-name="ro57">
          <table:table-cell office:value-type="float" office:value="3" table:style-name="ce87">
            <text:p>3</text:p>
          </table:table-cell>
          <table:table-cell office:value-type="string" table:style-name="ce88">
            <text:p>cartão de identificação</text:p>
          </table:table-cell>
          <table:table-cell office:value-type="string" table:style-name="ce67">
            <text:p>Unid.</text:p>
          </table:table-cell>
          <table:table-cell office:value-type="float" office:value="1" table:style-name="ce89">
            <text:p>1</text:p>
          </table:table-cell>
          <table:table-cell office:value-type="currency" office:value="1.5" table:style-name="ce90">
            <text:p>R$ 1,50</text:p>
          </table:table-cell>
          <table:table-cell office:value-type="currency" office:value="1.5" table:formula="of:=[.D8]*[.E8]" table:style-name="ce90">
            <text:p>R$ 1,50</text:p>
          </table:table-cell>
          <table:table-cell office:value-type="string" office:string-value="=D8*E8" table:formula="of:=FORMULA([.F8])" table:style-name="ce21">
            <text:p>=D8*E8</text:p>
          </table:table-cell>
          <table:table-cell table:number-columns-repeated="16377"/>
        </table:table-row>
        <table:table-row table:style-name="ro57">
          <table:table-cell office:value-type="float" office:value="4" table:style-name="ce87">
            <text:p>4</text:p>
          </table:table-cell>
          <table:table-cell office:value-type="string" table:style-name="ce109">
            <text:p>porta crachá com trava de segurança</text:p>
          </table:table-cell>
          <table:table-cell office:value-type="string" table:style-name="ce26">
            <text:p>Unid.</text:p>
          </table:table-cell>
          <table:table-cell office:value-type="float" office:value="1" table:style-name="ce110">
            <text:p>1</text:p>
          </table:table-cell>
          <table:table-cell office:value-type="currency" office:value="2.5" table:style-name="ce96">
            <text:p>R$ 2,50</text:p>
          </table:table-cell>
          <table:table-cell office:value-type="currency" office:value="2.5" table:formula="of:=[.D9]*[.E9]" table:style-name="ce96">
            <text:p>R$ 2,50</text:p>
          </table:table-cell>
          <table:table-cell office:value-type="string" office:string-value="=D9*E9" table:formula="of:=FORMULA([.F9])" table:style-name="ce21">
            <text:p>=D9*E9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anual de uniformes por empregado</text:p>
          </table:table-cell>
          <table:covered-table-cell table:number-columns-repeated="3"/>
          <table:table-cell office:value-type="currency" office:value="895.92000000000007" table:formula="of:=SUM([.F6:.F9])" table:number-columns-spanned="2" table:number-rows-spanned="1" table:style-name="ce103">
            <text:p>R$ 895,92</text:p>
          </table:table-cell>
          <table:covered-table-cell/>
          <table:table-cell office:value-type="string" office:string-value="=SOMA(F6:F9)" table:formula="of:=FORMULA([.E10])" table:style-name="ce21">
            <text:p>=SOMA(F6:F9)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mensal de uniformes por empregado</text:p>
          </table:table-cell>
          <table:covered-table-cell table:number-columns-repeated="3"/>
          <table:table-cell office:value-type="currency" office:value="74.660000000000011" table:formula="of:=[.E10]/12" table:number-columns-spanned="2" table:number-rows-spanned="1" table:style-name="ce103">
            <text:p>R$ 74,66</text:p>
          </table:table-cell>
          <table:covered-table-cell/>
          <table:table-cell office:value-type="string" office:string-value="=E10/12" table:formula="of:=FORMULA([.E11])" table:style-name="ce21">
            <text:p>=E10/12</text:p>
          </table:table-cell>
          <table:table-cell table:number-columns-repeated="16377"/>
        </table:table-row>
        <table:table-row table:style-name="ro57">
          <table:table-cell table:number-columns-spanned="6" table:number-rows-spanned="1" table:style-name="ce78"/>
          <table:covered-table-cell table:number-columns-repeated="5"/>
          <table:table-cell table:style-name="ce91"/>
          <table:table-cell table:number-columns-repeated="16377"/>
        </table:table-row>
        <table:table-row table:number-rows-repeated="2" table:style-name="ro57">
          <table:table-cell table:style-name="ce23"/>
          <table:table-cell table:number-columns-repeated="5" table:style-name="ce21"/>
          <table:table-cell table:style-name="ce25"/>
          <table:table-cell table:number-columns-repeated="16377"/>
        </table:table-row>
        <table:table-row table:style-name="ro57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Anual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57">
          <table:table-cell office:value-type="float" office:value="1" table:style-name="ce87">
            <text:p>1</text:p>
          </table:table-cell>
          <table:table-cell office:value-type="string" table:style-name="ce93">
            <text:p>protetor auditivo do tipo concha – 31 dB</text:p>
          </table:table-cell>
          <table:table-cell office:value-type="string" table:style-name="ce94">
            <text:p>Unid.</text:p>
          </table:table-cell>
          <table:table-cell office:value-type="float" office:value="2" table:style-name="ce94">
            <text:p>2</text:p>
          </table:table-cell>
          <table:table-cell office:value-type="currency" office:value="73.989999999999995" table:style-name="ce106">
            <text:p>R$ 73,99</text:p>
          </table:table-cell>
          <table:table-cell office:value-type="currency" office:value="147.97999999999999" table:formula="of:=[.E19]*[.D19]" table:style-name="ce106">
            <text:p>R$ 147,98</text:p>
          </table:table-cell>
          <table:table-cell office:value-type="string" office:string-value="=E19*D19" table:formula="of:=FORMULA([.F19])" table:style-name="ce21">
            <text:p>=E19*D19</text:p>
          </table:table-cell>
          <table:table-cell table:number-columns-repeated="16377"/>
        </table:table-row>
        <table:table-row table:style-name="ro57">
          <table:table-cell office:value-type="float" office:value="2" table:style-name="ce87">
            <text:p>2</text:p>
          </table:table-cell>
          <table:table-cell office:value-type="string" table:style-name="ce97">
            <text:p>óculos CA 11268 fumê</text:p>
          </table:table-cell>
          <table:table-cell office:value-type="string" table:style-name="ce98">
            <text:p>Unid.</text:p>
          </table:table-cell>
          <table:table-cell office:value-type="float" office:value="6" table:style-name="ce98">
            <text:p>6</text:p>
          </table:table-cell>
          <table:table-cell office:value-type="currency" office:value="4.7" table:style-name="ce99">
            <text:p>R$ 4,70</text:p>
          </table:table-cell>
          <table:table-cell office:value-type="currency" office:value="28.200000000000003" table:formula="of:=[.E20]*[.D20]" table:style-name="ce106">
            <text:p>R$ 28,20</text:p>
          </table:table-cell>
          <table:table-cell office:value-type="string" office:string-value="=E20*D20" table:formula="of:=FORMULA([.F20])" table:style-name="ce21">
            <text:p>=E20*D20</text:p>
          </table:table-cell>
          <table:table-cell table:number-columns-repeated="16377"/>
        </table:table-row>
        <table:table-row table:style-name="ro57">
          <table:table-cell office:value-type="float" office:value="3" table:style-name="ce87">
            <text:p>3</text:p>
          </table:table-cell>
          <table:table-cell office:value-type="string" table:style-name="ce97">
            <text:p>óculos CA 11268 transparente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4.7" table:style-name="ce90">
            <text:p>R$ 4,70</text:p>
          </table:table-cell>
          <table:table-cell office:value-type="currency" office:value="47" table:formula="of:=[.E21]*[.D21]" table:style-name="ce106">
            <text:p>R$ 47,00</text:p>
          </table:table-cell>
          <table:table-cell office:value-type="string" office:string-value="=E21*D21" table:formula="of:=FORMULA([.F21])" table:style-name="ce21">
            <text:p>=E21*D21</text:p>
          </table:table-cell>
          <table:table-cell table:number-columns-repeated="16377"/>
        </table:table-row>
        <table:table-row table:style-name="ro57">
          <table:table-cell office:value-type="float" office:value="4" table:style-name="ce87">
            <text:p>4</text:p>
          </table:table-cell>
          <table:table-cell office:value-type="string" table:style-name="ce93">
            <text:p>máscara PFF2 se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2]*[.D22]" table:style-name="ce106">
            <text:p>R$ 16,80</text:p>
          </table:table-cell>
          <table:table-cell office:value-type="string" office:string-value="=E22*D22" table:formula="of:=FORMULA([.F22])" table:style-name="ce21">
            <text:p>=E22*D22</text:p>
          </table:table-cell>
          <table:table-cell table:number-columns-repeated="16377"/>
        </table:table-row>
        <table:table-row table:style-name="ro57">
          <table:table-cell office:value-type="float" office:value="5" table:style-name="ce87">
            <text:p>5</text:p>
          </table:table-cell>
          <table:table-cell office:value-type="string" table:style-name="ce93">
            <text:p>máscara PFF2 com válvula</text:p>
          </table:table-cell>
          <table:table-cell office:value-type="string" table:style-name="ce67">
            <text:p>Unid.</text:p>
          </table:table-cell>
          <table:table-cell office:value-type="float" office:value="10" table:style-name="ce89">
            <text:p>10</text:p>
          </table:table-cell>
          <table:table-cell office:value-type="currency" office:value="1.68" table:style-name="ce90">
            <text:p>R$ 1,68</text:p>
          </table:table-cell>
          <table:table-cell office:value-type="currency" office:value="16.8" table:formula="of:=[.E23]*[.D23]" table:style-name="ce106">
            <text:p>R$ 16,80</text:p>
          </table:table-cell>
          <table:table-cell office:value-type="string" office:string-value="=E23*D23" table:formula="of:=FORMULA([.F23])" table:style-name="ce21">
            <text:p>=E23*D23</text:p>
          </table:table-cell>
          <table:table-cell table:number-columns-repeated="16377"/>
        </table:table-row>
        <table:table-row table:style-name="ro57">
          <table:table-cell office:value-type="float" office:value="6" table:style-name="ce87">
            <text:p>6</text:p>
          </table:table-cell>
          <table:table-cell office:value-type="string" table:style-name="ce93">
            <text:p>protetor auricular plug silicone – 17dB</text:p>
          </table:table-cell>
          <table:table-cell office:value-type="string" table:style-name="ce67">
            <text:p>Unid.</text:p>
          </table:table-cell>
          <table:table-cell office:value-type="float" office:value="6" table:style-name="ce89">
            <text:p>6</text:p>
          </table:table-cell>
          <table:table-cell office:value-type="currency" office:value="2.0099999999999998" table:style-name="ce90">
            <text:p>R$ 2,01</text:p>
          </table:table-cell>
          <table:table-cell office:value-type="currency" office:value="12.059999999999999" table:formula="of:=[.E24]*[.D24]" table:style-name="ce106">
            <text:p>R$ 12,06</text:p>
          </table:table-cell>
          <table:table-cell office:value-type="string" office:string-value="=E24*D24" table:formula="of:=FORMULA([.F24])" table:style-name="ce21">
            <text:p>=E24*D24</text:p>
          </table:table-cell>
          <table:table-cell table:number-columns-repeated="16377"/>
        </table:table-row>
        <table:table-row table:style-name="ro57">
          <table:table-cell office:value-type="float" office:value="7" table:style-name="ce87">
            <text:p>7</text:p>
          </table:table-cell>
          <table:table-cell office:value-type="string" table:style-name="ce93">
            <text:p>protetor solar com repelente – FPS 60 – 120 ml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8" table:style-name="ce90">
            <text:p>R$ 18,00</text:p>
          </table:table-cell>
          <table:table-cell office:value-type="currency" office:value="36" table:formula="of:=[.E25]*[.D25]" table:style-name="ce106">
            <text:p>R$ 36,00</text:p>
          </table:table-cell>
          <table:table-cell office:value-type="string" office:string-value="=E25*D25" table:formula="of:=FORMULA([.F25])" table:style-name="ce21">
            <text:p>=E25*D25</text:p>
          </table:table-cell>
          <table:table-cell table:number-columns-repeated="16377"/>
        </table:table-row>
        <table:table-row table:style-name="ro57">
          <table:table-cell office:value-type="float" office:value="8" table:style-name="ce87">
            <text:p>8</text:p>
          </table:table-cell>
          <table:table-cell office:value-type="string" table:style-name="ce93">
            <text:p>capa de chuva com capuz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4.37" table:style-name="ce90">
            <text:p>R$ 14,37</text:p>
          </table:table-cell>
          <table:table-cell office:value-type="currency" office:value="28.74" table:formula="of:=[.E26]*[.D26]" table:style-name="ce106">
            <text:p>R$ 28,74</text:p>
          </table:table-cell>
          <table:table-cell office:value-type="string" office:string-value="=E26*D26" table:formula="of:=FORMULA([.F26])" table:style-name="ce21">
            <text:p>=E26*D26</text:p>
          </table:table-cell>
          <table:table-cell table:number-columns-repeated="16377"/>
        </table:table-row>
        <table:table-row table:style-name="ro57">
          <table:table-cell office:value-type="float" office:value="9" table:style-name="ce87">
            <text:p>9</text:p>
          </table:table-cell>
          <table:table-cell office:value-type="string" table:style-name="ce93">
            <text:p>luva latex multiuso – CA 38310/ 16312 /45628 /34141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2.61" table:style-name="ce90">
            <text:p>R$ 2,61</text:p>
          </table:table-cell>
          <table:table-cell office:value-type="currency" office:value="26.099999999999998" table:formula="of:=[.E27]*[.D27]" table:style-name="ce106">
            <text:p>R$ 26,10</text:p>
          </table:table-cell>
          <table:table-cell office:value-type="string" office:string-value="=E27*D27" table:formula="of:=FORMULA([.F27])" table:style-name="ce21">
            <text:p>=E27*D27</text:p>
          </table:table-cell>
          <table:table-cell table:number-columns-repeated="16377"/>
        </table:table-row>
        <table:table-row table:style-name="ro57">
          <table:table-cell office:value-type="float" office:value="10" table:style-name="ce87">
            <text:p>10</text:p>
          </table:table-cell>
          <table:table-cell office:value-type="string" table:style-name="ce93">
            <text:p>luva vaqueta total – CA 37368</text:p>
          </table:table-cell>
          <table:table-cell office:value-type="string" table:style-name="ce67">
            <text:p>Par</text:p>
          </table:table-cell>
          <table:table-cell office:value-type="float" office:value="4" table:style-name="ce89">
            <text:p>4</text:p>
          </table:table-cell>
          <table:table-cell office:value-type="currency" office:value="18.829999999999998" table:style-name="ce90">
            <text:p>R$ 18,83</text:p>
          </table:table-cell>
          <table:table-cell office:value-type="currency" office:value="75.319999999999993" table:formula="of:=[.E28]*[.D28]" table:style-name="ce106">
            <text:p>R$ 75,32</text:p>
          </table:table-cell>
          <table:table-cell office:value-type="string" office:string-value="=E28*D28" table:formula="of:=FORMULA([.F28])" table:style-name="ce21">
            <text:p>=E28*D28</text:p>
          </table:table-cell>
          <table:table-cell table:number-columns-repeated="16377"/>
        </table:table-row>
        <table:table-row table:style-name="ro57">
          <table:table-cell office:value-type="float" office:value="11" table:style-name="ce87">
            <text:p>11</text:p>
          </table:table-cell>
          <table:table-cell office:value-type="string" table:style-name="ce93">
            <text:p>luva nitrílica – CA 16314/ 38975</text:p>
          </table:table-cell>
          <table:table-cell office:value-type="string" table:style-name="ce67">
            <text:p>Par</text:p>
          </table:table-cell>
          <table:table-cell office:value-type="float" office:value="10" table:style-name="ce89">
            <text:p>10</text:p>
          </table:table-cell>
          <table:table-cell office:value-type="currency" office:value="44" table:style-name="ce90">
            <text:p>R$ 44,00</text:p>
          </table:table-cell>
          <table:table-cell office:value-type="currency" office:value="440" table:formula="of:=[.E29]*[.D29]" table:style-name="ce106">
            <text:p>R$ 440,00</text:p>
          </table:table-cell>
          <table:table-cell office:value-type="string" office:string-value="=E29*D29" table:formula="of:=FORMULA([.F29])" table:style-name="ce21">
            <text:p>=E29*D29</text:p>
          </table:table-cell>
          <table:table-cell table:number-columns-repeated="16377"/>
        </table:table-row>
        <table:table-row table:style-name="ro57">
          <table:table-cell office:value-type="float" office:value="12" table:style-name="ce87">
            <text:p>12</text:p>
          </table:table-cell>
          <table:table-cell office:value-type="string" table:style-name="ce93">
            <text:p>boné árabe aba total – CA 46167</text:p>
          </table:table-cell>
          <table:table-cell office:value-type="string" table:style-name="ce67">
            <text:p>Unid.</text:p>
          </table:table-cell>
          <table:table-cell office:value-type="float" office:value="2" table:style-name="ce89">
            <text:p>2</text:p>
          </table:table-cell>
          <table:table-cell office:value-type="currency" office:value="15.64" table:style-name="ce90">
            <text:p>R$ 15,64</text:p>
          </table:table-cell>
          <table:table-cell office:value-type="currency" office:value="31.28" table:formula="of:=[.E30]*[.D30]" table:style-name="ce106">
            <text:p>R$ 31,28</text:p>
          </table:table-cell>
          <table:table-cell office:value-type="string" office:string-value="=E30*D30" table:formula="of:=FORMULA([.F30])" table:style-name="ce21">
            <text:p>=E30*D30</text:p>
          </table:table-cell>
          <table:table-cell table:number-columns-repeated="16377"/>
        </table:table-row>
        <table:table-row table:style-name="ro57">
          <table:table-cell office:value-type="float" office:value="13" table:style-name="ce87">
            <text:p>13</text:p>
          </table:table-cell>
          <table:table-cell office:value-type="string" table:style-name="ce93">
            <text:p>botina de segurança – CA 34554</text:p>
          </table:table-cell>
          <table:table-cell office:value-type="string" table:style-name="ce67">
            <text:p>Par</text:p>
          </table:table-cell>
          <table:table-cell office:value-type="float" office:value="6" table:style-name="ce89">
            <text:p>6</text:p>
          </table:table-cell>
          <table:table-cell office:value-type="currency" office:value="106.5" table:style-name="ce90">
            <text:p>R$ 106,50</text:p>
          </table:table-cell>
          <table:table-cell office:value-type="currency" office:value="639" table:formula="of:=[.E31]*[.D31]" table:style-name="ce106">
            <text:p>R$ 639,00</text:p>
          </table:table-cell>
          <table:table-cell office:value-type="string" office:string-value="=E31*D31" table:formula="of:=FORMULA([.F31])" table:style-name="ce21">
            <text:p>=E31*D31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anual de EPIs por empregado</text:p>
          </table:table-cell>
          <table:covered-table-cell table:number-columns-repeated="3"/>
          <table:table-cell office:value-type="currency" office:value="1545.28" table:formula="of:=SUM([.F19:.F31])" table:number-columns-spanned="2" table:number-rows-spanned="1" table:style-name="ce103">
            <text:p>R$ 1.545,28</text:p>
          </table:table-cell>
          <table:covered-table-cell/>
          <table:table-cell office:value-type="string" office:string-value="=SOMA(F19:F31)" table:formula="of:=FORMULA([.E32])" table:style-name="ce21">
            <text:p>=SOMA(F19:F31)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128.77333333333334" table:formula="of:=[.E32]/12" table:number-columns-spanned="2" table:number-rows-spanned="1" table:style-name="ce103">
            <text:p>R$ 128,77</text:p>
          </table:table-cell>
          <table:covered-table-cell/>
          <table:table-cell office:value-type="string" office:string-value="=E32/12" table:formula="of:=FORMULA([.E33])" table:style-name="ce21">
            <text:p>=E32/12</text:p>
          </table:table-cell>
          <table:table-cell table:number-columns-repeated="16377"/>
        </table:table-row>
        <table:table-row table:style-name="ro57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table:number-columns-spanned="6" table:number-rows-spanned="1" table:style-name="ce78"/>
          <table:covered-table-cell table:number-columns-repeated="5"/>
          <table:table-cell table:style-name="ce21"/>
          <table:table-cell table:number-columns-repeated="16377"/>
        </table:table-row>
        <table:table-row table:number-rows-repeated="2" table:style-name="ro57">
          <table:table-cell table:number-columns-repeated="16384" table:style-name="ce1"/>
        </table:table-row>
        <table:table-row table:style-name="ro57">
          <table:table-cell office:value-type="string" table:number-columns-spanned="6" table:number-rows-spanned="1" table:style-name="ce101">
            <text:p>EPIs</text:p>
          </table:table-cell>
          <table:covered-table-cell table:number-columns-repeated="5"/>
          <table:table-cell table:style-name="ce21"/>
          <table:table-cell table:number-columns-repeated="16377"/>
        </table:table-row>
        <table:table-row table:style-name="ro57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Quantidade p/ 2 anos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style-name="ce21"/>
          <table:table-cell table:number-columns-repeated="16377"/>
        </table:table-row>
        <table:table-row table:style-name="ro57">
          <table:covered-table-cell/>
          <table:covered-table-cell/>
          <table:covered-table-cell/>
          <table:covered-table-cell/>
          <table:covered-table-cell/>
          <table:covered-table-cell/>
          <table:table-cell table:style-name="ce21"/>
          <table:table-cell table:number-columns-repeated="16377"/>
        </table:table-row>
        <table:table-row table:style-name="ro57">
          <table:table-cell office:value-type="float" office:value="1" table:style-name="ce87">
            <text:p>1</text:p>
          </table:table-cell>
          <table:table-cell office:value-type="string" table:style-name="ce93">
            <text:p>capacete de segurança – CA 34414</text:p>
          </table:table-cell>
          <table:table-cell office:value-type="string" table:style-name="ce94">
            <text:p>Unid.</text:p>
          </table:table-cell>
          <table:table-cell office:value-type="float" office:value="1" table:style-name="ce94">
            <text:p>1</text:p>
          </table:table-cell>
          <table:table-cell office:value-type="currency" office:value="12.59" table:style-name="ce106">
            <text:p>R$ 12,59</text:p>
          </table:table-cell>
          <table:table-cell office:value-type="currency" office:value="12.59" table:formula="of:=[.E42]*[.D42]" table:style-name="ce106">
            <text:p>R$ 12,59</text:p>
          </table:table-cell>
          <table:table-cell office:value-type="string" office:string-value="=E42*D42" table:formula="of:=FORMULA([.F42])" table:style-name="ce21">
            <text:p>=E42*D42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para dois anos de EPIs por empregado</text:p>
          </table:table-cell>
          <table:covered-table-cell table:number-columns-repeated="3"/>
          <table:table-cell office:value-type="currency" office:value="12.59" table:formula="of:=SUM([.F42:.F42])" table:number-columns-spanned="2" table:number-rows-spanned="1" table:style-name="ce103">
            <text:p>R$ 12,59</text:p>
          </table:table-cell>
          <table:covered-table-cell/>
          <table:table-cell office:value-type="string" office:string-value="=SOMA(F42:F42)" table:formula="of:=FORMULA([.E43])" table:style-name="ce21">
            <text:p>=SOMA(F42:F42)</text:p>
          </table:table-cell>
          <table:table-cell table:number-columns-repeated="16377"/>
        </table:table-row>
        <table:table-row table:style-name="ro57">
          <table:table-cell office:value-type="string" table:number-columns-spanned="4" table:number-rows-spanned="1" table:style-name="ce102">
            <text:p>Custo mensal de EPIs por empregado</text:p>
          </table:table-cell>
          <table:covered-table-cell table:number-columns-repeated="3"/>
          <table:table-cell office:value-type="currency" office:value="0.52458333333333329" table:formula="of:=[.E43]/24" table:number-columns-spanned="2" table:number-rows-spanned="1" table:style-name="ce103">
            <text:p>R$ 0,52</text:p>
          </table:table-cell>
          <table:covered-table-cell/>
          <table:table-cell office:value-type="string" office:string-value="=E43/24" table:formula="of:=FORMULA([.E44])" table:style-name="ce21">
            <text:p>=E43/24</text:p>
          </table:table-cell>
          <table:table-cell table:number-columns-repeated="16377"/>
        </table:table-row>
        <table:table-row table:style-name="ro30">
          <table:table-cell table:number-columns-repeated="16384" table:style-name="ce1"/>
        </table:table-row>
        <table:table-row table:style-name="ro1">
          <table:table-cell office:value-type="string" table:number-columns-spanned="4" table:number-rows-spanned="1" table:style-name="ce102">
            <text:p>Custo total mensal de EPIs por empregado</text:p>
          </table:table-cell>
          <table:covered-table-cell table:number-columns-repeated="3"/>
          <table:table-cell office:value-type="currency" office:value="129.29791666666668" table:formula="of:=[.E33]+[.E44]" table:number-columns-spanned="2" table:number-rows-spanned="1" table:style-name="ce103">
            <text:p>R$ 129,30</text:p>
          </table:table-cell>
          <table:covered-table-cell/>
          <table:table-cell office:value-type="string" office:string-value="=E33+E44" table:formula="of:=FORMULA([.E46])" table:style-name="ce21">
            <text:p>=E33+E44</text:p>
          </table:table-cell>
          <table:table-cell table:number-columns-repeated="16377"/>
        </table:table-row>
        <table:table-row table:number-rows-repeated="1048530" table:style-name="ro34">
          <table:table-cell table:number-columns-repeated="16384"/>
        </table:table-row>
      </table:table>
      <table:table table:name="Vale_Transporte_e_Auxílio_Alime" table:style-name="ta2">
        <table:table-column table:style-name="co23" table:default-cell-style-name="ce1"/>
        <table:table-column table:style-name="co63" table:default-cell-style-name="ce1"/>
        <table:table-column table:style-name="co87" table:default-cell-style-name="ce1"/>
        <table:table-column table:style-name="co88" table:default-cell-style-name="ce1"/>
        <table:table-column table:style-name="co89" table:default-cell-style-name="ce1"/>
        <table:table-column table:style-name="co80" table:default-cell-style-name="ce1"/>
        <table:table-column table:style-name="co90" table:default-cell-style-name="ce1"/>
        <table:table-column table:style-name="co28" table:default-cell-style-name="ce1"/>
        <table:table-column table:style-name="co91" table:default-cell-style-name="ce1"/>
        <table:table-column table:style-name="co82" table:default-cell-style-name="ce1"/>
        <table:table-column table:style-name="co53" table:default-cell-style-name="ce1"/>
        <table:table-column table:style-name="co92" table:default-cell-style-name="ce1"/>
        <table:table-column table:style-name="co46" table:default-cell-style-name="ce1"/>
        <table:table-column table:style-name="co93" table:number-columns-repeated="2" table:default-cell-style-name="ce1"/>
        <table:table-column table:style-name="co9" table:number-columns-repeated="16369" table:default-cell-style-name="ce1"/>
        <table:table-row table:style-name="ro30">
          <table:table-cell office:value-type="string" table:number-columns-spanned="6" table:number-rows-spanned="1" table:style-name="ce120">
            <text:p>Vale Transporte Operador de Máquinas Agrícolas</text:p>
          </table:table-cell>
          <table:covered-table-cell table:number-columns-repeated="5"/>
          <table:table-cell table:number-columns-repeated="2" table:style-name="ce1"/>
          <table:table-cell office:value-type="string" table:number-columns-spanned="5" table:number-rows-spanned="1" table:style-name="ce120">
            <text:p>Vale Alimentação SEACxSEACONS</text:p>
          </table:table-cell>
          <table:covered-table-cell table:number-columns-repeated="4"/>
          <table:table-cell table:number-columns-repeated="16371"/>
        </table:table-row>
        <table:table-row table:style-name="ro63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2" table:style-name="ce1"/>
          <table:table-cell office:value-type="string" table:style-name="ce114">
            <text:p>Valor da Aliemntação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1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3]*[.C3])*[.A3]" table:style-name="ce115">
            <text:p>R$ 189,20</text:p>
          </table:table-cell>
          <table:table-cell office:value-type="currency" office:value="212.16419999999999" table:formula="of:=0.06*[Operador_de_Máquinas_Agrícolas.I39]" table:style-name="ce115">
            <text:p>R$ 212,16</text:p>
          </table:table-cell>
          <table:table-cell office:value-type="boolean" office:boolean-value="false" table:formula="of:=IF([.D46]-[.E466]&lt;0;0)" table:style-name="ce117">
            <text:p>FALSO</text:p>
          </table:table-cell>
          <table:table-cell table:number-columns-repeated="2" table:style-name="ce1"/>
          <table:table-cell office:value-type="currency" office:value="26" table:style-name="ce115">
            <text:p>R$ 26,00</text:p>
          </table:table-cell>
          <table:table-cell office:value-type="float" office:value="22" table:style-name="ce116">
            <text:p>22</text:p>
          </table:table-cell>
          <table:table-cell office:value-type="currency" office:value="572" table:formula="of:=[.I3]*[.J3]" table:style-name="ce115">
            <text:p>R$ 572,00</text:p>
          </table:table-cell>
          <table:table-cell office:value-type="currency" office:value="62.92" table:formula="of:=[.K3]*11%" table:style-name="ce115">
            <text:p>R$ 62,92</text:p>
          </table:table-cell>
          <table:table-cell office:value-type="currency" office:value="509.08" table:formula="of:=[.K3]-[.L3]" table:style-name="ce117">
            <text:p>R$ 509,08</text:p>
          </table:table-cell>
          <table:table-cell table:number-columns-repeated="16371"/>
        </table:table-row>
        <table:table-row table:style-name="ro30">
          <table:table-cell table:number-columns-repeated="6" table:style-name="ce118"/>
          <table:table-cell table:number-columns-repeated="2" table:style-name="ce1"/>
          <table:table-cell table:number-columns-repeated="5" table:style-name="ce118"/>
          <table:table-cell table:number-columns-repeated="16371"/>
        </table:table-row>
        <table:table-row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Trabalhador Volante de Agricultura</text:p>
          </table:table-cell>
          <table:covered-table-cell table:number-columns-repeated="5"/>
          <table:table-cell table:number-columns-repeated="16378" table:style-name="ce1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2" table:style-name="ce1"/>
          <table:table-cell office:value-type="string" table:number-columns-spanned="5" table:number-rows-spanned="1" table:style-name="ce120">
            <text:p>Vale Alimentação SINDUSCONxSINTRACON</text:p>
          </table:table-cell>
          <table:covered-table-cell table:number-columns-repeated="4"/>
          <table:table-cell table:number-columns-repeated="16371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8]*[.C8])*[.A8]" table:style-name="ce115">
            <text:p>R$ 189,20</text:p>
          </table:table-cell>
          <table:table-cell office:value-type="currency" office:value="150.56819999999999" table:style-name="ce115">
            <text:p>R$ 150,57</text:p>
          </table:table-cell>
          <table:table-cell office:value-type="currency" office:value="38.631799999999998" table:formula="of:=[.D8]-[.E8]" table:style-name="ce115">
            <text:p>R$ 38,63</text:p>
          </table:table-cell>
          <table:table-cell table:number-columns-repeated="2" table:style-name="ce1"/>
          <table:table-cell office:value-type="string" table:style-name="ce114">
            <text:p>Valor da Aliemntação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1"/>
        </table:table-row>
        <table:table-row table:style-name="ro30">
          <table:table-cell table:number-columns-repeated="6" table:style-name="ce116"/>
          <table:table-cell table:number-columns-repeated="2" table:style-name="ce1"/>
          <table:table-cell office:value-type="currency" office:value="22.54" table:style-name="ce115">
            <text:p>R$ 22,54</text:p>
          </table:table-cell>
          <table:table-cell office:value-type="float" office:value="22" table:style-name="ce116">
            <text:p>22</text:p>
          </table:table-cell>
          <table:table-cell office:value-type="currency" office:value="495.88" table:formula="of:=[.I9]*[.J9]" table:style-name="ce115">
            <text:p>R$ 495,88</text:p>
          </table:table-cell>
          <table:table-cell office:value-type="currency" office:value="0" table:style-name="ce115">
            <text:p>R$ 0,00</text:p>
          </table:table-cell>
          <table:table-cell office:value-type="currency" office:value="495.88" table:style-name="ce115">
            <text:p>R$ 495,88</text:p>
          </table:table-cell>
          <table:table-cell table:number-columns-repeated="16371"/>
        </table:table-row>
        <table:table-row table:style-name="ro30">
          <table:table-cell table:number-columns-repeated="6" table:style-name="ce116"/>
          <table:table-cell table:number-columns-repeated="2" table:style-name="ce1"/>
          <table:table-cell table:number-columns-repeated="5" table:style-name="ce118"/>
          <table:table-cell table:number-columns-repeated="16371"/>
        </table:table-row>
        <table:table-row table:style-name="ro30">
          <table:table-cell office:value-type="string" table:number-columns-spanned="6" table:number-rows-spanned="1" table:style-name="ce120">
            <text:p>Vale Transporte Vaqueiro</text:p>
          </table:table-cell>
          <table:covered-table-cell table:number-columns-repeated="5"/>
          <table:table-cell table:number-columns-repeated="16378" table:style-name="ce1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 table:style-name="ce1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13]*[.C13])*[.A13]" table:style-name="ce115">
            <text:p>R$ 189,20</text:p>
          </table:table-cell>
          <table:table-cell office:value-type="currency" office:value="140.30160000000001" table:formula="of:=0.06*[Vaqueiro.I45]" table:style-name="ce115">
            <text:p>R$ 140,30</text:p>
          </table:table-cell>
          <table:table-cell office:value-type="currency" office:value="48.898399999999981" table:formula="of:=[.D13]-[.E13]" table:style-name="ce115">
            <text:p>R$ 48,90</text:p>
          </table:table-cell>
          <table:table-cell table:number-columns-repeated="16378" table:style-name="ce1"/>
        </table:table-row>
        <table:table-row table:style-name="ro30">
          <table:table-cell table:number-columns-repeated="6" table:style-name="ce116"/>
          <table:table-cell table:number-columns-repeated="16378" table:style-name="ce1"/>
        </table:table-row>
        <table:table-row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Trabalhador Trabalhador Agropecuário em Geral</text:p>
          </table:table-cell>
          <table:covered-table-cell table:number-columns-repeated="5"/>
          <table:table-cell table:number-columns-repeated="16378" table:style-name="ce1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18]*[.C18])*[.A18]" table:style-name="ce115">
            <text:p>R$ 189,20</text:p>
          </table:table-cell>
          <table:table-cell office:value-type="currency" office:value="102.66" table:style-name="ce115">
            <text:p>R$ 102,66</text:p>
          </table:table-cell>
          <table:table-cell office:value-type="currency" office:value="86.539999999999992" table:formula="of:=[.D18]-[.E18]" table:style-name="ce115">
            <text:p>R$ 86,54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Trabalhador Jardineiro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23]*[.C23])*[.A23]" table:style-name="ce115">
            <text:p>R$ 189,20</text:p>
          </table:table-cell>
          <table:table-cell office:value-type="currency" office:value="131.61239999999998" table:formula="of:=0.06*[Jardineiro.I45]" table:style-name="ce115">
            <text:p>R$ 131,61</text:p>
          </table:table-cell>
          <table:table-cell office:value-type="currency" office:value="57.587600000000009" table:formula="of:=[.D23]-[.E23]" table:style-name="ce115">
            <text:p>R$ 57,59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number-rows-repeated="2"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Administrativo de Obras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29]*[.C29])*[.A29]" table:style-name="ce115">
            <text:p>R$ 189,20</text:p>
          </table:table-cell>
          <table:table-cell office:value-type="currency" office:value="0" table:style-name="ce115">
            <text:p>R$ 0,00</text:p>
          </table:table-cell>
          <table:table-cell office:value-type="currency" office:value="189.2" table:formula="of:=[.D29]-[.E29]" table:style-name="ce115">
            <text:p>R$ 189,20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number-rows-repeated="2" table:style-name="ro30">
          <table:table-cell table:number-columns-repeated="6" table:style-name="ce119"/>
          <table:table-cell table:number-columns-repeated="16378"/>
        </table:table-row>
        <table:table-row table:style-name="ro30">
          <table:table-cell office:value-type="string" table:number-columns-spanned="6" table:number-rows-spanned="1" table:style-name="ce120">
            <text:p>Vale Transporte Encarregado de Obras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35]*[.C35])*[.A35]" table:style-name="ce115">
            <text:p>R$ 189,20</text:p>
          </table:table-cell>
          <table:table-cell office:value-type="currency" office:value="0" table:style-name="ce115">
            <text:p>R$ 0,00</text:p>
          </table:table-cell>
          <table:table-cell office:value-type="currency" office:value="189.2" table:formula="of:=[.D35]-[.E35]" table:style-name="ce115">
            <text:p>R$ 189,20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Eletricista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40]*[.C40])*[.A40]" table:style-name="ce115">
            <text:p>R$ 189,20</text:p>
          </table:table-cell>
          <table:table-cell office:value-type="currency" office:value="0" table:style-name="ce115">
            <text:p>R$ 0,00</text:p>
          </table:table-cell>
          <table:table-cell office:value-type="currency" office:value="189.2" table:formula="of:=[.D40]-[.E40]" table:style-name="ce115">
            <text:p>R$ 189,20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number-rows-repeated="2"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Assistente Técnico Serviço Público Nível II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46]*[.C46])*[.A46]" table:style-name="ce115">
            <text:p>R$ 189,20</text:p>
          </table:table-cell>
          <table:table-cell office:value-type="currency" office:value="301.13580000000002" table:style-name="ce115">
            <text:p>R$ 301,14</text:p>
          </table:table-cell>
          <table:table-cell office:value-type="currency" office:value="0" table:formula="of:=IF([.D46]-[.E46]&lt;0;0)" table:style-name="ce115">
            <text:p>R$ 0,00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style-name="ro30">
          <table:table-cell table:number-columns-repeated="16384" table:style-name="ce1"/>
        </table:table-row>
        <table:table-row table:style-name="ro34">
          <table:table-cell table:number-columns-repeated="16384"/>
        </table:table-row>
        <table:table-row table:style-name="ro30">
          <table:table-cell office:value-type="string" table:number-columns-spanned="6" table:number-rows-spanned="1" table:style-name="ce120">
            <text:p>Vale Transporte Pedreiro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52]*[.C52])*[.A52]" table:style-name="ce115">
            <text:p>R$ 189,20</text:p>
          </table:table-cell>
          <table:table-cell office:value-type="currency" office:value="0" table:formula="of:=0.06*[Jardineiro.I74]" table:style-name="ce115">
            <text:p>R$ 0,00</text:p>
          </table:table-cell>
          <table:table-cell office:value-type="currency" office:value="189.2" table:formula="of:=[.D52]-[.E52]" table:style-name="ce115">
            <text:p>R$ 189,20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number-rows-repeated="2"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Pintor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58]*[.C58])*[.A58]" table:style-name="ce115">
            <text:p>R$ 189,20</text:p>
          </table:table-cell>
          <table:table-cell office:value-type="currency" office:value="0" table:style-name="ce115">
            <text:p>R$ 0,00</text:p>
          </table:table-cell>
          <table:table-cell office:value-type="currency" office:value="189.2" table:formula="of:=[.D58]-[.E58]" table:style-name="ce115">
            <text:p>R$ 189,20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number-rows-repeated="2"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Marceneiro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64]*[.C64])*[.A64]" table:style-name="ce115">
            <text:p>R$ 189,20</text:p>
          </table:table-cell>
          <table:table-cell office:value-type="currency" office:value="207.03" table:formula="of:=0.06*[Marceneiro.I45]" table:style-name="ce115">
            <text:p>R$ 207,03</text:p>
          </table:table-cell>
          <table:table-cell office:value-type="currency" office:value="0" table:formula="of:=IF([.D64]-[.E64]&lt;0;0)" table:style-name="ce115">
            <text:p>R$ 0,00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number-rows-repeated="2"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Técnico de Refrigeração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70]*[.C70])*[.A70]" table:style-name="ce115">
            <text:p>R$ 189,20</text:p>
          </table:table-cell>
          <table:table-cell office:value-type="currency" office:value="158.5086" table:formula="of:=0.06*[Técnico_em_Refrigeração.I45]" table:style-name="ce115">
            <text:p>R$ 158,51</text:p>
          </table:table-cell>
          <table:table-cell office:value-type="currency" office:value="30.691399999999987" table:formula="of:=[.D70]-[.E70]" table:style-name="ce115">
            <text:p>R$ 30,69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number-rows-repeated="2"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Encanador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76]*[.C76])*[.A76]" table:style-name="ce115">
            <text:p>R$ 189,20</text:p>
          </table:table-cell>
          <table:table-cell office:value-type="currency" office:value="0" table:style-name="ce115">
            <text:p>R$ 0,00</text:p>
          </table:table-cell>
          <table:table-cell office:value-type="currency" office:value="189.2" table:formula="of:=[.D76]-[.E76]" table:style-name="ce115">
            <text:p>R$ 189,20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number-rows-repeated="2" table:style-name="ro30">
          <table:table-cell table:number-columns-repeated="16384" table:style-name="ce1"/>
        </table:table-row>
        <table:table-row table:style-name="ro30">
          <table:table-cell office:value-type="string" table:number-columns-spanned="6" table:number-rows-spanned="1" table:style-name="ce120">
            <text:p>Vale Transporte Piscineiro</text:p>
          </table:table-cell>
          <table:covered-table-cell table:number-columns-repeated="5"/>
          <table:table-cell table:number-columns-repeated="16378"/>
        </table:table-row>
        <table:table-row table:style-name="ro30">
          <table:table-cell office:value-type="string" table:style-name="ce114">
            <text:p>Valor da Passagem</text:p>
          </table:table-cell>
          <table:table-cell office:value-type="string" table:style-name="ce114">
            <text:p>Dias Utilizados</text:p>
          </table:table-cell>
          <table:table-cell office:value-type="string" table:style-name="ce114">
            <text:p>Passagens por Dia</text:p>
          </table:table-cell>
          <table:table-cell office:value-type="string" table:style-name="ce114">
            <text:p>Valor Total</text:p>
          </table:table-cell>
          <table:table-cell office:value-type="string" table:style-name="ce114">
            <text:p>Desconto Previsto CCT</text:p>
          </table:table-cell>
          <table:table-cell office:value-type="string" table:style-name="ce114">
            <text:p>Parte da Empresa</text:p>
          </table:table-cell>
          <table:table-cell table:number-columns-repeated="16378"/>
        </table:table-row>
        <table:table-row table:style-name="ro30">
          <table:table-cell office:value-type="currency" office:value="4.3" table:style-name="ce115">
            <text:p>R$ 4,30</text:p>
          </table:table-cell>
          <table:table-cell office:value-type="float" office:value="22" table:style-name="ce116">
            <text:p>22</text:p>
          </table:table-cell>
          <table:table-cell office:value-type="float" office:value="2" table:style-name="ce116">
            <text:p>2</text:p>
          </table:table-cell>
          <table:table-cell office:value-type="currency" office:value="189.2" table:formula="of:=([.B82]*[.C82])*[.A82]" table:style-name="ce115">
            <text:p>R$ 189,20</text:p>
          </table:table-cell>
          <table:table-cell office:value-type="currency" office:value="150" table:formula="of:=0.06*[Piscineiro.I45]" table:style-name="ce115">
            <text:p>R$ 150,00</text:p>
          </table:table-cell>
          <table:table-cell office:value-type="currency" office:value="39.199999999999989" table:formula="of:=[.D82]-[.E82]" table:style-name="ce115">
            <text:p>R$ 39,20</text:p>
          </table:table-cell>
          <table:table-cell table:number-columns-repeated="16378"/>
        </table:table-row>
        <table:table-row table:style-name="ro30">
          <table:table-cell table:number-columns-repeated="6" table:style-name="ce116"/>
          <table:table-cell table:number-columns-repeated="16378"/>
        </table:table-row>
        <table:table-row table:number-rows-repeated="1048493" table:style-name="ro34">
          <table:table-cell table:number-columns-repeated="16384"/>
        </table:table-row>
      </table:table>
      <table:table table:name="Ferramentaria" table:style-name="ta2">
        <table:table-column table:style-name="co13" table:default-cell-style-name="ce1"/>
        <table:table-column table:style-name="co94" table:default-cell-style-name="ce1"/>
        <table:table-column table:style-name="co95" table:default-cell-style-name="ce1"/>
        <table:table-column table:style-name="co8" table:default-cell-style-name="ce1"/>
        <table:table-column table:style-name="co96" table:default-cell-style-name="ce1"/>
        <table:table-column table:style-name="co8" table:default-cell-style-name="ce1"/>
        <table:table-column table:style-name="co97" table:default-cell-style-name="ce1"/>
        <table:table-column table:style-name="co98" table:default-cell-style-name="ce1"/>
        <table:table-column table:style-name="co8" table:number-columns-repeated="4" table:default-cell-style-name="ce1" table:visibility="collapse"/>
        <table:table-column table:style-name="co9" table:number-columns-repeated="16372" table:default-cell-style-name="ce1"/>
        <table:table-row table:style-name="ro2">
          <table:table-cell office:value-type="string" table:number-columns-spanned="12" table:number-rows-spanned="1" table:style-name="ce130">
            <text:p>Uso Coletivo dos Postos: Eletricista; Pedreiro; Pintor; Marceneiro; Técnico em Refrigeração; Encanador</text:p>
          </table:table-cell>
          <table:covered-table-cell table:number-columns-repeated="11"/>
          <table:table-cell table:number-columns-repeated="16372"/>
        </table:table-row>
        <table:table-row table:style-name="ro30">
          <table:table-cell office:value-type="string" table:style-name="ce121">
            <text:p>Ordem</text:p>
          </table:table-cell>
          <table:table-cell office:value-type="string" table:style-name="ce122">
            <text:p>Especificação (nome, tipo, embalagem, etc)</text:p>
          </table:table-cell>
          <table:table-cell office:value-type="string" table:style-name="ce122">
            <text:p>Unidade física</text:p>
          </table:table-cell>
          <table:table-cell office:value-type="string" table:style-name="ce122">
            <text:p>Quantidade</text:p>
          </table:table-cell>
          <table:table-cell office:value-type="string" table:style-name="ce122">
            <text:p>Valor</text:p>
          </table:table-cell>
          <table:table-cell office:value-type="string" table:style-name="ce122">
            <text:p>Valor Total</text:p>
          </table:table-cell>
          <table:table-cell office:value-type="string" table:style-name="ce122">
            <text:p>Taxa de Depreciação Anual</text:p>
          </table:table-cell>
          <table:table-cell table:style-name="ce123"/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" table:style-name="ce125">
            <text:p>2</text:p>
          </table:table-cell>
          <table:table-cell office:value-type="string" table:style-name="ce125">
            <text:p>Compressor de ar elétrico profissional 10 PCM, 110L, 140 PSI,110/220V, monofásico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341.85" table:style-name="ce126">
            <text:p>R$ 2.341,85</text:p>
          </table:table-cell>
          <table:table-cell office:value-type="currency" office:value="2341.85" table:formula="of:=[.E3]*[.D3]" table:style-name="ce126">
            <text:p>R$ 2.341,85</text:p>
          </table:table-cell>
          <table:table-cell office:value-type="percentage" office:value="0.1" table:style-name="ce127">
            <text:p>10,00%</text:p>
          </table:table-cell>
          <table:table-cell office:value-type="currency" office:value="234.185" table:formula="of:=[.F3]*[.G3]" table:style-name="ce128">
            <text:p>R$ 234,1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3" table:style-name="ce125">
            <text:p>3</text:p>
          </table:table-cell>
          <table:table-cell office:value-type="string" table:style-name="ce125">
            <text:p>Esmeriladeira angular 4 ½” com velocidade ajustável 220V</text:p>
          </table:table-cell>
          <table:table-cell office:value-type="string" table:style-name="ce125">
            <text:p>Unidade</text:p>
          </table:table-cell>
          <table:table-cell office:value-type="float" office:value="2" table:style-name="ce125">
            <text:p>2</text:p>
          </table:table-cell>
          <table:table-cell office:value-type="currency" office:value="325.63" table:style-name="ce126">
            <text:p>R$ 325,63</text:p>
          </table:table-cell>
          <table:table-cell office:value-type="currency" office:value="651.26" table:formula="of:=[.E4]*[.D4]" table:style-name="ce126">
            <text:p>R$ 651,26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30.25200000000001" table:formula="of:=[.F4]*[.G4]" table:style-name="ce128">
            <text:p>R$ 130,25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4" table:style-name="ce125">
            <text:p>4</text:p>
          </table:table-cell>
          <table:table-cell office:value-type="string" table:style-name="ce125">
            <text:p>Esmeriladeira angular 7” 220V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710" table:style-name="ce126">
            <text:p>R$ 710,00</text:p>
          </table:table-cell>
          <table:table-cell office:value-type="currency" office:value="710" table:formula="of:=[.E5]*[.D5]" table:style-name="ce126">
            <text:p>R$ 710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42" table:formula="of:=[.F5]*[.G5]" table:style-name="ce128">
            <text:p>R$ 142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5" table:style-name="ce125">
            <text:p>5</text:p>
          </table:table-cell>
          <table:table-cell office:value-type="string" table:style-name="ce125">
            <text:p>Furadeira Industrial ½ POL 760W – Bancada 220V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750.75" table:style-name="ce126">
            <text:p>R$ 2.750,75</text:p>
          </table:table-cell>
          <table:table-cell office:value-type="currency" office:value="2750.75" table:formula="of:=[.E6]*[.D6]" table:style-name="ce126">
            <text:p>R$ 2.750,75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50.15" table:formula="of:=[.F6]*[.G6]" table:style-name="ce128">
            <text:p>R$ 550,15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6" table:style-name="ce125">
            <text:p>6</text:p>
          </table:table-cell>
          <table:table-cell office:value-type="string" table:style-name="ce125">
            <text:p>Furadeira Industrial com martelete SDS 800W com ponteiro e talhadeira em maleta – 220V</text:p>
          </table:table-cell>
          <table:table-cell office:value-type="string" table:style-name="ce125">
            <text:p>Unidade</text:p>
          </table:table-cell>
          <table:table-cell office:value-type="float" office:value="5" table:style-name="ce125">
            <text:p>5</text:p>
          </table:table-cell>
          <table:table-cell office:value-type="currency" office:value="921.15" table:style-name="ce126">
            <text:p>R$ 921,15</text:p>
          </table:table-cell>
          <table:table-cell office:value-type="currency" office:value="4605.75" table:formula="of:=[.E7]*[.D7]" table:style-name="ce126">
            <text:p>R$ 4.605,75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921.15000000000009" table:formula="of:=[.F7]*[.G7]" table:style-name="ce128">
            <text:p>R$ 921,15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7" table:style-name="ce125">
            <text:p>7</text:p>
          </table:table-cell>
          <table:table-cell office:value-type="string" table:style-name="ce125">
            <text:p>Inversor de Solda monofásico 160A, Potência de 700W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125" table:style-name="ce126">
            <text:p>R$ 1.125,00</text:p>
          </table:table-cell>
          <table:table-cell office:value-type="currency" office:value="1125" table:formula="of:=[.E8]*[.D8]" table:style-name="ce126">
            <text:p>R$ 1.125,00</text:p>
          </table:table-cell>
          <table:table-cell office:value-type="percentage" office:value="0.1" table:style-name="ce127">
            <text:p>10,00%</text:p>
          </table:table-cell>
          <table:table-cell office:value-type="currency" office:value="112.5" table:formula="of:=[.F8]*[.G8]" table:style-name="ce128">
            <text:p>R$ 112,5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8" table:style-name="ce125">
            <text:p>8</text:p>
          </table:table-cell>
          <table:table-cell office:value-type="string" table:style-name="ce125">
            <text:p>Jogo de chave combinada 6 a32mm</text:p>
          </table:table-cell>
          <table:table-cell office:value-type="string" table:style-name="ce125">
            <text:p>Conjunto</text:p>
          </table:table-cell>
          <table:table-cell office:value-type="float" office:value="3" table:style-name="ce125">
            <text:p>3</text:p>
          </table:table-cell>
          <table:table-cell office:value-type="currency" office:value="412.15" table:style-name="ce126">
            <text:p>R$ 412,15</text:p>
          </table:table-cell>
          <table:table-cell office:value-type="currency" office:value="1236.4499999999998" table:formula="of:=[.E9]*[.D9]" table:style-name="ce126">
            <text:p>R$ 1.236,45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247.28999999999996" table:formula="of:=[.F9]*[.G9]" table:style-name="ce128">
            <text:p>R$ 247,2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9" table:style-name="ce125">
            <text:p>9</text:p>
          </table:table-cell>
          <table:table-cell office:value-type="string" table:style-name="ce125">
            <text:p>Jogo de chave hexagonal (canhão) 3mm a 14mm</text:p>
          </table:table-cell>
          <table:table-cell office:value-type="string" table:style-name="ce125">
            <text:p>Conjunto</text:p>
          </table:table-cell>
          <table:table-cell office:value-type="float" office:value="3" table:style-name="ce125">
            <text:p>3</text:p>
          </table:table-cell>
          <table:table-cell office:value-type="currency" office:value="200" table:style-name="ce126">
            <text:p>R$ 200,00</text:p>
          </table:table-cell>
          <table:table-cell office:value-type="currency" office:value="600" table:formula="of:=[.E10]*[.D10]" table:style-name="ce126">
            <text:p>R$ 600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20" table:formula="of:=[.F10]*[.G10]" table:style-name="ce128">
            <text:p>R$ 120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0" table:style-name="ce125">
            <text:p>10</text:p>
          </table:table-cell>
          <table:table-cell office:value-type="string" table:style-name="ce125">
            <text:p>Kit chave jogo catraca reversível soquete 46 peças</text:p>
          </table:table-cell>
          <table:table-cell office:value-type="string" table:style-name="ce125">
            <text:p>Kit</text:p>
          </table:table-cell>
          <table:table-cell office:value-type="float" office:value="1" table:style-name="ce125">
            <text:p>1</text:p>
          </table:table-cell>
          <table:table-cell office:value-type="currency" office:value="979.9" table:style-name="ce126">
            <text:p>R$ 979,90</text:p>
          </table:table-cell>
          <table:table-cell office:value-type="currency" office:value="979.9" table:formula="of:=[.E11]*[.D11]" table:style-name="ce126">
            <text:p>R$ 979,9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95.98000000000002" table:formula="of:=[.F11]*[.G11]" table:style-name="ce128">
            <text:p>R$ 195,9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1" table:style-name="ce125">
            <text:p>11</text:p>
          </table:table-cell>
          <table:table-cell office:value-type="string" table:style-name="ce125">
            <text:p>Kit de acessórios com 100 peças para parafusadeira</text:p>
          </table:table-cell>
          <table:table-cell office:value-type="string" table:style-name="ce125">
            <text:p>Kit</text:p>
          </table:table-cell>
          <table:table-cell office:value-type="float" office:value="3" table:style-name="ce125">
            <text:p>3</text:p>
          </table:table-cell>
          <table:table-cell office:value-type="currency" office:value="289.70999999999998" table:style-name="ce126">
            <text:p>R$ 289,71</text:p>
          </table:table-cell>
          <table:table-cell office:value-type="currency" office:value="869.12999999999988" table:formula="of:=[.E12]*[.D12]" table:style-name="ce126">
            <text:p>R$ 869,1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73.82599999999999" table:formula="of:=[.F12]*[.G12]" table:style-name="ce128">
            <text:p>R$ 173,83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3" table:style-name="ce125">
            <text:p>13</text:p>
          </table:table-cell>
          <table:table-cell office:value-type="string" table:style-name="ce125">
            <text:p>Lavadora alta pressão 1500W - 220V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176.9" table:style-name="ce126">
            <text:p>R$ 2.176,90</text:p>
          </table:table-cell>
          <table:table-cell office:value-type="currency" office:value="2176.9" table:formula="of:=[.E13]*[.D13]" table:style-name="ce126">
            <text:p>R$ 2.176,90</text:p>
          </table:table-cell>
          <table:table-cell office:value-type="percentage" office:value="0.1" table:style-name="ce127">
            <text:p>10,00%</text:p>
          </table:table-cell>
          <table:table-cell office:value-type="currency" office:value="217.69000000000003" table:formula="of:=[.F13]*[.G13]" table:style-name="ce128">
            <text:p>R$ 217,6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4" table:style-name="ce125">
            <text:p>14</text:p>
          </table:table-cell>
          <table:table-cell office:value-type="string" table:style-name="ce125">
            <text:p>Nível a laser verde 20m – horizontal, vertical e prumo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871" table:style-name="ce126">
            <text:p>R$ 871,00</text:p>
          </table:table-cell>
          <table:table-cell office:value-type="currency" office:value="871" table:formula="of:=[.E14]*[.D14]" table:style-name="ce126">
            <text:p>R$ 871,00</text:p>
          </table:table-cell>
          <table:table-cell office:value-type="percentage" office:value="0.1" table:style-name="ce127">
            <text:p>10,00%</text:p>
          </table:table-cell>
          <table:table-cell office:value-type="currency" office:value="87.100000000000009" table:formula="of:=[.F14]*[.G14]" table:style-name="ce128">
            <text:p>R$ 87,1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5" table:style-name="ce125">
            <text:p>15</text:p>
          </table:table-cell>
          <table:table-cell office:value-type="string" table:style-name="ce125">
            <text:p>Parafusadeira profissional com reverso e impacto com baterias 18V ou 20V – 220V</text:p>
          </table:table-cell>
          <table:table-cell office:value-type="string" table:style-name="ce125">
            <text:p>Unidade</text:p>
          </table:table-cell>
          <table:table-cell office:value-type="float" office:value="5" table:style-name="ce125">
            <text:p>5</text:p>
          </table:table-cell>
          <table:table-cell office:value-type="currency" office:value="950" table:style-name="ce126">
            <text:p>R$ 950,00</text:p>
          </table:table-cell>
          <table:table-cell office:value-type="currency" office:value="4750" table:formula="of:=[.E15]*[.D15]" table:style-name="ce126">
            <text:p>R$ 4.750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950" table:formula="of:=[.F15]*[.G15]" table:style-name="ce128">
            <text:p>R$ 950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6" table:style-name="ce125">
            <text:p>16</text:p>
          </table:table-cell>
          <table:table-cell office:value-type="string" table:style-name="ce125">
            <text:p>régua de alumínio 2m</text:p>
          </table:table-cell>
          <table:table-cell office:value-type="string" table:style-name="ce125">
            <text:p>Unidade</text:p>
          </table:table-cell>
          <table:table-cell office:value-type="float" office:value="5" table:style-name="ce125">
            <text:p>5</text:p>
          </table:table-cell>
          <table:table-cell office:value-type="currency" office:value="42.54" table:style-name="ce126">
            <text:p>R$ 42,54</text:p>
          </table:table-cell>
          <table:table-cell office:value-type="currency" office:value="212.7" table:formula="of:=[.E16]*[.D16]" table:style-name="ce126">
            <text:p>R$ 212,7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2.54" table:formula="of:=[.F16]*[.G16]" table:style-name="ce128">
            <text:p>R$ 42,5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1" table:style-name="ce125">
            <text:p>21</text:p>
          </table:table-cell>
          <table:table-cell office:value-type="string" table:style-name="ce125">
            <text:p>Serra mármore 1500W uso profissional, 220V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20" table:style-name="ce126">
            <text:p>R$ 320,00</text:p>
          </table:table-cell>
          <table:table-cell office:value-type="currency" office:value="320" table:formula="of:=[.E17]*[.D17]" table:style-name="ce126">
            <text:p>R$ 320,00</text:p>
          </table:table-cell>
          <table:table-cell office:value-type="percentage" office:value="0.1" table:style-name="ce127">
            <text:p>10,00%</text:p>
          </table:table-cell>
          <table:table-cell office:value-type="currency" office:value="32" table:formula="of:=[.F17]*[.G17]" table:style-name="ce128">
            <text:p>R$ 32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table:number-columns-repeated="16384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Anual:</text:p>
          </table:table-cell>
          <table:table-cell office:value-type="currency" office:value="4156.6630000000005" table:formula="of:=SUM([.H3:.H17])" table:style-name="ce128">
            <text:p>R$ 4.156,66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:</text:p>
          </table:table-cell>
          <table:table-cell office:value-type="currency" office:value="346.38858333333337" table:formula="of:=[.H19]/12" table:style-name="ce128">
            <text:p>R$ 346,39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Quantidade de Colaboradores:</text:p>
          </table:table-cell>
          <table:table-cell office:value-type="float" office:value="10" table:style-name="ce124">
            <text:p>10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 p/ Colaborador:</text:p>
          </table:table-cell>
          <table:table-cell office:value-type="currency" office:value="34.638858333333339" table:formula="of:=[.H20]/[.H21]" table:style-name="ce128">
            <text:p>R$ 34,64</text:p>
          </table:table-cell>
          <table:table-cell table:style-name="ce1"/>
          <table:table-cell table:style-name="ce129"/>
          <table:table-cell table:number-columns-repeated="16374" table:style-name="ce1"/>
        </table:table-row>
        <table:table-row table:number-rows-repeated="2" table:style-name="ro30">
          <table:table-cell table:number-columns-repeated="16384" table:style-name="ce1"/>
        </table:table-row>
        <table:table-row table:style-name="ro2">
          <table:table-cell office:value-type="string" table:number-columns-spanned="12" table:number-rows-spanned="1" table:style-name="ce130">
            <text:p>Eletricista</text:p>
          </table:table-cell>
          <table:covered-table-cell table:number-columns-repeated="11"/>
          <table:table-cell table:number-columns-repeated="16372"/>
        </table:table-row>
        <table:table-row table:style-name="ro30">
          <table:table-cell office:value-type="string" table:style-name="ce121">
            <text:p>Ordem</text:p>
          </table:table-cell>
          <table:table-cell office:value-type="string" table:style-name="ce122">
            <text:p>Especificação (nome, tipo, embalagem, etc)</text:p>
          </table:table-cell>
          <table:table-cell office:value-type="string" table:style-name="ce122">
            <text:p>Unidade física</text:p>
          </table:table-cell>
          <table:table-cell office:value-type="string" table:style-name="ce122">
            <text:p>Quantidade</text:p>
          </table:table-cell>
          <table:table-cell office:value-type="string" table:style-name="ce122">
            <text:p>Valor</text:p>
          </table:table-cell>
          <table:table-cell office:value-type="string" table:style-name="ce122">
            <text:p>Valor Total</text:p>
          </table:table-cell>
          <table:table-cell office:value-type="string" table:style-name="ce122">
            <text:p>Taxa de Depreciação Anual</text:p>
          </table:table-cell>
          <table:table-cell table:style-name="ce123"/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" table:style-name="ce125">
            <text:p>1</text:p>
          </table:table-cell>
          <table:table-cell office:value-type="string" table:style-name="ce125">
            <text:p>Alicate amperimetro cat III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18.9" table:style-name="ce126">
            <text:p>R$ 218,90</text:p>
          </table:table-cell>
          <table:table-cell office:value-type="currency" office:value="218.9" table:formula="of:=[.E27]*[.D27]" table:style-name="ce126">
            <text:p>R$ 218,9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3.78" table:formula="of:=[.F27]*[.G27]" table:style-name="ce128">
            <text:p>R$ 43,7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" table:style-name="ce125">
            <text:p>2</text:p>
          </table:table-cell>
          <table:table-cell office:value-type="string" table:style-name="ce125">
            <text:p>alicate bico reto 7 (8”)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59.9" table:style-name="ce126">
            <text:p>R$ 59,90</text:p>
          </table:table-cell>
          <table:table-cell office:value-type="currency" office:value="59.9" table:formula="of:=[.E28]*[.D28]" table:style-name="ce126">
            <text:p>R$ 59,9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1.98" table:formula="of:=[.F28]*[.G28]" table:style-name="ce128">
            <text:p>R$ 11,9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3" table:style-name="ce125">
            <text:p>3</text:p>
          </table:table-cell>
          <table:table-cell office:value-type="string" table:style-name="ce125">
            <text:p>alicate de prensa terminal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82.82" table:style-name="ce126">
            <text:p>R$ 82,82</text:p>
          </table:table-cell>
          <table:table-cell office:value-type="currency" office:value="82.82" table:formula="of:=[.E29]*[.D29]" table:style-name="ce126">
            <text:p>R$ 82,8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6.564" table:formula="of:=[.F29]*[.G29]" table:style-name="ce128">
            <text:p>R$ 16,56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4" table:style-name="ce125">
            <text:p>4</text:p>
          </table:table-cell>
          <table:table-cell office:value-type="string" table:style-name="ce125">
            <text:p>alicate diagonal para corte rente 6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41.93" table:style-name="ce126">
            <text:p>R$ 41,93</text:p>
          </table:table-cell>
          <table:table-cell office:value-type="currency" office:value="41.93" table:formula="of:=[.E30]*[.D30]" table:style-name="ce126">
            <text:p>R$ 41,9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8.386000000000001" table:formula="of:=[.F30]*[.G30]" table:style-name="ce128">
            <text:p>R$ 8,3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5" table:style-name="ce125">
            <text:p>5</text:p>
          </table:table-cell>
          <table:table-cell office:value-type="string" table:style-name="ce125">
            <text:p>alicate universal 8”, eletricista, caboo isolado (AC 1000V)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56.16" table:style-name="ce126">
            <text:p>R$ 56,16</text:p>
          </table:table-cell>
          <table:table-cell office:value-type="currency" office:value="56.16" table:formula="of:=[.E31]*[.D31]" table:style-name="ce126">
            <text:p>R$ 56,16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1.231999999999999" table:formula="of:=[.F31]*[.G31]" table:style-name="ce128">
            <text:p>R$ 11,23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6" table:style-name="ce125">
            <text:p>6</text:p>
          </table:table-cell>
          <table:table-cell office:value-type="string" table:style-name="ce125">
            <text:p>bolsa de lona para ferramentas (maleta p/ ferramenta) 40 x 30 x 20 c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08.43" table:style-name="ce126">
            <text:p>R$ 208,43</text:p>
          </table:table-cell>
          <table:table-cell office:value-type="currency" office:value="208.43" table:formula="of:=[.E32]*[.D32]" table:style-name="ce126">
            <text:p>R$ 208,4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1.686000000000007" table:formula="of:=[.F32]*[.G32]" table:style-name="ce128">
            <text:p>R$ 41,6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7" table:style-name="ce125">
            <text:p>7</text:p>
          </table:table-cell>
          <table:table-cell office:value-type="string" table:style-name="ce125">
            <text:p>chave philips toco (PH1)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8.0299999999999994" table:style-name="ce126">
            <text:p>R$ 8,03</text:p>
          </table:table-cell>
          <table:table-cell office:value-type="currency" office:value="8.0299999999999994" table:formula="of:=[.E33]*[.D33]" table:style-name="ce126">
            <text:p>R$ 8,0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.6059999999999999" table:formula="of:=[.F33]*[.G33]" table:style-name="ce128">
            <text:p>R$ 1,61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8" table:style-name="ce125">
            <text:p>8</text:p>
          </table:table-cell>
          <table:table-cell office:value-type="string" table:style-name="ce125">
            <text:p>chave philips toco (PH2)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8.0299999999999994" table:style-name="ce126">
            <text:p>R$ 8,03</text:p>
          </table:table-cell>
          <table:table-cell office:value-type="currency" office:value="8.0299999999999994" table:formula="of:=[.E34]*[.D34]" table:style-name="ce126">
            <text:p>R$ 8,0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.6059999999999999" table:formula="of:=[.F34]*[.G34]" table:style-name="ce128">
            <text:p>R$ 1,61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9" table:style-name="ce125">
            <text:p>9</text:p>
          </table:table-cell>
          <table:table-cell office:value-type="string" table:style-name="ce125">
            <text:p>decapador de fio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00" table:style-name="ce126">
            <text:p>R$ 100,00</text:p>
          </table:table-cell>
          <table:table-cell office:value-type="currency" office:value="100" table:formula="of:=[.E35]*[.D35]" table:style-name="ce126">
            <text:p>R$ 100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20" table:formula="of:=[.F35]*[.G35]" table:style-name="ce128">
            <text:p>R$ 20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0" table:style-name="ce125">
            <text:p>10</text:p>
          </table:table-cell>
          <table:table-cell office:value-type="string" table:style-name="ce125">
            <text:p>detector de tensão (baixa tensão)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74.66" table:style-name="ce126">
            <text:p>R$ 74,66</text:p>
          </table:table-cell>
          <table:table-cell office:value-type="currency" office:value="74.66" table:formula="of:=[.E36]*[.D36]" table:style-name="ce126">
            <text:p>R$ 74,66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4.932" table:formula="of:=[.F36]*[.G36]" table:style-name="ce128">
            <text:p>R$ 14,93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2" table:style-name="ce125">
            <text:p>12</text:p>
          </table:table-cell>
          <table:table-cell office:value-type="string" table:style-name="ce125">
            <text:p>ferro de solda (para estanho) profissional – 220V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75" table:style-name="ce126">
            <text:p>R$ 75,00</text:p>
          </table:table-cell>
          <table:table-cell office:value-type="currency" office:value="75" table:formula="of:=[.E37]*[.D37]" table:style-name="ce126">
            <text:p>R$ 75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5" table:formula="of:=[.F37]*[.G37]" table:style-name="ce128">
            <text:p>R$ 15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3" table:style-name="ce125">
            <text:p>13</text:p>
          </table:table-cell>
          <table:table-cell office:value-type="string" table:style-name="ce125">
            <text:p>jogo de chave allen</text:p>
          </table:table-cell>
          <table:table-cell office:value-type="string" table:style-name="ce125">
            <text:p>Kit</text:p>
          </table:table-cell>
          <table:table-cell office:value-type="float" office:value="1" table:style-name="ce125">
            <text:p>1</text:p>
          </table:table-cell>
          <table:table-cell office:value-type="currency" office:value="58.01" table:style-name="ce126">
            <text:p>R$ 58,01</text:p>
          </table:table-cell>
          <table:table-cell office:value-type="currency" office:value="58.01" table:formula="of:=[.E38]*[.D38]" table:style-name="ce126">
            <text:p>R$ 58,01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1.602" table:formula="of:=[.F38]*[.G38]" table:style-name="ce128">
            <text:p>R$ 11,6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4" table:style-name="ce125">
            <text:p>14</text:p>
          </table:table-cell>
          <table:table-cell office:value-type="string" table:style-name="ce125">
            <text:p>Jogo de chave hexagonal (canhão) 3mm a 14mm</text:p>
          </table:table-cell>
          <table:table-cell office:value-type="string" table:style-name="ce125">
            <text:p>Kit</text:p>
          </table:table-cell>
          <table:table-cell office:value-type="float" office:value="1" table:style-name="ce125">
            <text:p>1</text:p>
          </table:table-cell>
          <table:table-cell office:value-type="currency" office:value="200" table:style-name="ce126">
            <text:p>R$ 200,00</text:p>
          </table:table-cell>
          <table:table-cell office:value-type="currency" office:value="200" table:formula="of:=[.E39]*[.D39]" table:style-name="ce126">
            <text:p>R$ 200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0" table:formula="of:=[.F39]*[.G39]" table:style-name="ce128">
            <text:p>R$ 40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5" table:style-name="ce125">
            <text:p>15</text:p>
          </table:table-cell>
          <table:table-cell office:value-type="string" table:style-name="ce125">
            <text:p>jogo de chave de fenda e philips isolada, 1000V – 6 peças</text:p>
          </table:table-cell>
          <table:table-cell office:value-type="string" table:style-name="ce125">
            <text:p>Kit</text:p>
          </table:table-cell>
          <table:table-cell office:value-type="float" office:value="1" table:style-name="ce125">
            <text:p>1</text:p>
          </table:table-cell>
          <table:table-cell office:value-type="currency" office:value="119.61" table:style-name="ce126">
            <text:p>R$ 119,61</text:p>
          </table:table-cell>
          <table:table-cell office:value-type="currency" office:value="119.61" table:formula="of:=[.E40]*[.D40]" table:style-name="ce126">
            <text:p>R$ 119,61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23.922000000000001" table:formula="of:=[.F40]*[.G40]" table:style-name="ce128">
            <text:p>R$ 23,92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6" table:style-name="ce125">
            <text:p>16</text:p>
          </table:table-cell>
          <table:table-cell office:value-type="string" table:style-name="ce125">
            <text:p>lima quadrada 8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6.020000000000003" table:style-name="ce126">
            <text:p>R$ 36,02</text:p>
          </table:table-cell>
          <table:table-cell office:value-type="currency" office:value="36.020000000000003" table:formula="of:=[.E41]*[.D41]" table:style-name="ce126">
            <text:p>R$ 36,0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7.2040000000000006" table:formula="of:=[.F41]*[.G41]" table:style-name="ce128">
            <text:p>R$ 7,2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7" table:style-name="ce125">
            <text:p>17</text:p>
          </table:table-cell>
          <table:table-cell office:value-type="string" table:style-name="ce125">
            <text:p>nível de alumínio com perfil I – 40cm - 16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67.92" table:style-name="ce126">
            <text:p>R$ 67,92</text:p>
          </table:table-cell>
          <table:table-cell office:value-type="currency" office:value="67.92" table:formula="of:=[.E42]*[.D42]" table:style-name="ce126">
            <text:p>R$ 67,9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3.584000000000001" table:formula="of:=[.F42]*[.G42]" table:style-name="ce128">
            <text:p>R$ 13,5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8" table:style-name="ce125">
            <text:p>18</text:p>
          </table:table-cell>
          <table:table-cell office:value-type="string" table:style-name="ce125">
            <text:p>trena 5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5" table:style-name="ce126">
            <text:p>R$ 25,00</text:p>
          </table:table-cell>
          <table:table-cell office:value-type="currency" office:value="25" table:formula="of:=[.E43]*[.D43]" table:style-name="ce126">
            <text:p>R$ 25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" table:formula="of:=[.F43]*[.G43]" table:style-name="ce128">
            <text:p>R$ 5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table:number-columns-repeated="16384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Anual:</text:p>
          </table:table-cell>
          <table:table-cell office:value-type="currency" office:value="288.084" table:formula="of:=SUM([.H27:.H43])" table:style-name="ce128">
            <text:p>R$ 288,08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:</text:p>
          </table:table-cell>
          <table:table-cell office:value-type="currency" office:value="24.007000000000001" table:formula="of:=[.H45]/12" table:style-name="ce128">
            <text:p>R$ 24,0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Quantidade de Colaboradores:</text:p>
          </table:table-cell>
          <table:table-cell office:value-type="float" office:value="3" table:style-name="ce124">
            <text:p>3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 p/ Colaborador:</text:p>
          </table:table-cell>
          <table:table-cell office:value-type="currency" office:value="8.0023333333333344" table:formula="of:=[.H46]/[.H47]" table:style-name="ce128">
            <text:p>R$ 8,00</text:p>
          </table:table-cell>
          <table:table-cell table:style-name="ce1"/>
          <table:table-cell table:style-name="ce129"/>
          <table:table-cell table:number-columns-repeated="16374" table:style-name="ce1"/>
        </table:table-row>
        <table:table-row table:style-name="ro30">
          <table:table-cell table:number-columns-repeated="7" table:style-name="ce1"/>
          <table:table-cell table:style-name="ce129"/>
          <table:table-cell table:style-name="ce1"/>
          <table:table-cell table:style-name="ce129"/>
          <table:table-cell table:number-columns-repeated="16374" table:style-name="ce1"/>
        </table:table-row>
        <table:table-row table:style-name="ro30">
          <table:table-cell table:number-columns-repeated="16384" table:style-name="ce1"/>
        </table:table-row>
        <table:table-row table:style-name="ro2">
          <table:table-cell office:value-type="string" table:number-columns-spanned="12" table:number-rows-spanned="1" table:style-name="ce130">
            <text:p>Assistente Técnico no Serviço Público Nível II</text:p>
          </table:table-cell>
          <table:covered-table-cell table:number-columns-repeated="11"/>
          <table:table-cell table:number-columns-repeated="16372"/>
        </table:table-row>
        <table:table-row table:style-name="ro30">
          <table:table-cell office:value-type="string" table:style-name="ce121">
            <text:p>Ordem</text:p>
          </table:table-cell>
          <table:table-cell office:value-type="string" table:style-name="ce122">
            <text:p>Especificação (nome, tipo, embalagem, etc)</text:p>
          </table:table-cell>
          <table:table-cell office:value-type="string" table:style-name="ce122">
            <text:p>Unidade física</text:p>
          </table:table-cell>
          <table:table-cell office:value-type="string" table:style-name="ce122">
            <text:p>Quantidade</text:p>
          </table:table-cell>
          <table:table-cell office:value-type="string" table:style-name="ce122">
            <text:p>Valor</text:p>
          </table:table-cell>
          <table:table-cell office:value-type="string" table:style-name="ce122">
            <text:p>Valor Total</text:p>
          </table:table-cell>
          <table:table-cell office:value-type="string" table:style-name="ce122">
            <text:p>Taxa de Depreciação Anual</text:p>
          </table:table-cell>
          <table:table-cell table:style-name="ce123"/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" table:style-name="ce125">
            <text:p>1</text:p>
          </table:table-cell>
          <table:table-cell office:value-type="string" table:style-name="ce125">
            <text:p>trena 5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5" table:style-name="ce126">
            <text:p>R$ 25,00</text:p>
          </table:table-cell>
          <table:table-cell office:value-type="currency" office:value="25" table:formula="of:=[.E53]*[.D53]" table:style-name="ce126">
            <text:p>R$ 25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" table:formula="of:=[.F53]*[.G53]" table:style-name="ce128">
            <text:p>R$ 5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" table:style-name="ce125">
            <text:p>2</text:p>
          </table:table-cell>
          <table:table-cell office:value-type="string" table:style-name="ce125">
            <text:p>trena laser 40m (ref: bosh, dewalt, fluke)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559" table:style-name="ce126">
            <text:p>R$ 559,00</text:p>
          </table:table-cell>
          <table:table-cell office:value-type="currency" office:value="559" table:formula="of:=[.E54]*[.D54]" table:style-name="ce126">
            <text:p>R$ 559,00</text:p>
          </table:table-cell>
          <table:table-cell office:value-type="percentage" office:value="0.1" table:style-name="ce127">
            <text:p>10,00%</text:p>
          </table:table-cell>
          <table:table-cell office:value-type="currency" office:value="55.900000000000006" table:formula="of:=[.F54]*[.G54]" table:style-name="ce128">
            <text:p>R$ 55,9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table:number-columns-repeated="16384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Anual:</text:p>
          </table:table-cell>
          <table:table-cell office:value-type="currency" office:value="60.900000000000006" table:formula="of:=SUM([.H53:.H54])" table:style-name="ce128">
            <text:p>R$ 60,90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:</text:p>
          </table:table-cell>
          <table:table-cell office:value-type="currency" office:value="5.0750000000000002" table:formula="of:=[.H56]/12" table:style-name="ce128">
            <text:p>R$ 5,08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Quantidade de Colaboradores:</text:p>
          </table:table-cell>
          <table:table-cell office:value-type="float" office:value="1" table:style-name="ce124">
            <text:p>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 p/ Colaborador:</text:p>
          </table:table-cell>
          <table:table-cell office:value-type="currency" office:value="5.0750000000000002" table:formula="of:=[.H57]/[.H58]" table:style-name="ce128">
            <text:p>R$ 5,08</text:p>
          </table:table-cell>
          <table:table-cell table:style-name="ce1"/>
          <table:table-cell table:style-name="ce129"/>
          <table:table-cell table:number-columns-repeated="16374" table:style-name="ce1"/>
        </table:table-row>
        <table:table-row table:number-rows-repeated="2" table:style-name="ro30">
          <table:table-cell table:number-columns-repeated="16384" table:style-name="ce1"/>
        </table:table-row>
        <table:table-row table:style-name="ro2">
          <table:table-cell office:value-type="string" table:number-columns-spanned="12" table:number-rows-spanned="1" table:style-name="ce130">
            <text:p>Pedreiro</text:p>
          </table:table-cell>
          <table:covered-table-cell table:number-columns-repeated="11"/>
          <table:table-cell table:number-columns-repeated="16372"/>
        </table:table-row>
        <table:table-row table:style-name="ro30">
          <table:table-cell office:value-type="string" table:style-name="ce121">
            <text:p>Ordem</text:p>
          </table:table-cell>
          <table:table-cell office:value-type="string" table:style-name="ce122">
            <text:p>Especificação (nome, tipo, embalagem, etc)</text:p>
          </table:table-cell>
          <table:table-cell office:value-type="string" table:style-name="ce122">
            <text:p>Unidade física</text:p>
          </table:table-cell>
          <table:table-cell office:value-type="string" table:style-name="ce122">
            <text:p>Quantidade</text:p>
          </table:table-cell>
          <table:table-cell office:value-type="string" table:style-name="ce122">
            <text:p>Valor</text:p>
          </table:table-cell>
          <table:table-cell office:value-type="string" table:style-name="ce122">
            <text:p>Valor Total</text:p>
          </table:table-cell>
          <table:table-cell office:value-type="string" table:style-name="ce122">
            <text:p>Taxa de Depreciação Anual</text:p>
          </table:table-cell>
          <table:table-cell table:style-name="ce123"/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" table:style-name="ce125">
            <text:p>1</text:p>
          </table:table-cell>
          <table:table-cell office:value-type="string" table:style-name="ce125">
            <text:p>bolsa de lona para ferramentas (maleta p/ ferramenta) 40 x 30 x 20 c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08.43" table:style-name="ce126">
            <text:p>R$ 208,43</text:p>
          </table:table-cell>
          <table:table-cell office:value-type="currency" office:value="208.43" table:formula="of:=[.E64]*[.D64]" table:style-name="ce126">
            <text:p>R$ 208,4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1.686000000000007" table:formula="of:=[.F64]*[.G64]" table:style-name="ce128">
            <text:p>R$ 41,6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" table:style-name="ce125">
            <text:p>2</text:p>
          </table:table-cell>
          <table:table-cell office:value-type="string" table:style-name="ce125">
            <text:p>carrinho de mão, chapa de aço, oda de borracha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81.86" table:style-name="ce126">
            <text:p>R$ 181,86</text:p>
          </table:table-cell>
          <table:table-cell office:value-type="currency" office:value="181.86" table:formula="of:=[.E65]*[.D65]" table:style-name="ce126">
            <text:p>R$ 181,86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36.372000000000007" table:formula="of:=[.F65]*[.G65]" table:style-name="ce128">
            <text:p>R$ 36,37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3" table:style-name="ce125">
            <text:p>3</text:p>
          </table:table-cell>
          <table:table-cell office:value-type="string" table:style-name="ce125">
            <text:p>colher pedreiro 9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3.03" table:style-name="ce126">
            <text:p>R$ 23,03</text:p>
          </table:table-cell>
          <table:table-cell office:value-type="currency" office:value="23.03" table:formula="of:=[.E66]*[.D66]" table:style-name="ce126">
            <text:p>R$ 23,0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.6060000000000008" table:formula="of:=[.F66]*[.G66]" table:style-name="ce128">
            <text:p>R$ 4,61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4" table:style-name="ce125">
            <text:p>4</text:p>
          </table:table-cell>
          <table:table-cell office:value-type="string" table:style-name="ce125">
            <text:p>desempenadeira aço dentada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5.1" table:style-name="ce126">
            <text:p>R$ 15,10</text:p>
          </table:table-cell>
          <table:table-cell office:value-type="currency" office:value="15.1" table:formula="of:=[.E67]*[.D67]" table:style-name="ce126">
            <text:p>R$ 15,1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3.02" table:formula="of:=[.F67]*[.G67]" table:style-name="ce128">
            <text:p>R$ 3,02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5" table:style-name="ce125">
            <text:p>5</text:p>
          </table:table-cell>
          <table:table-cell office:value-type="string" table:style-name="ce125">
            <text:p>desempenadeira aço lisa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5.1" table:style-name="ce126">
            <text:p>R$ 15,10</text:p>
          </table:table-cell>
          <table:table-cell office:value-type="currency" office:value="15.1" table:formula="of:=[.E68]*[.D68]" table:style-name="ce126">
            <text:p>R$ 15,1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3.02" table:formula="of:=[.F68]*[.G68]" table:style-name="ce128">
            <text:p>R$ 3,02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6" table:style-name="ce125">
            <text:p>6</text:p>
          </table:table-cell>
          <table:table-cell office:value-type="string" table:style-name="ce125">
            <text:p>esquadro 90º x 30cm – 12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4.28" table:style-name="ce126">
            <text:p>R$ 24,28</text:p>
          </table:table-cell>
          <table:table-cell office:value-type="currency" office:value="24.28" table:formula="of:=[.E69]*[.D69]" table:style-name="ce126">
            <text:p>R$ 24,28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.8560000000000008" table:formula="of:=[.F69]*[.G69]" table:style-name="ce128">
            <text:p>R$ 4,86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0" table:style-name="ce125">
            <text:p>10</text:p>
          </table:table-cell>
          <table:table-cell office:value-type="string" table:style-name="ce125">
            <text:p>marreta 1kg cabo de madeira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7.799999999999997" table:style-name="ce126">
            <text:p>R$ 37,80</text:p>
          </table:table-cell>
          <table:table-cell office:value-type="currency" office:value="37.799999999999997" table:formula="of:=[.E70]*[.D70]" table:style-name="ce126">
            <text:p>R$ 37,8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7.56" table:formula="of:=[.F70]*[.G70]" table:style-name="ce128">
            <text:p>R$ 7,56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1" table:style-name="ce125">
            <text:p>11</text:p>
          </table:table-cell>
          <table:table-cell office:value-type="string" table:style-name="ce125">
            <text:p>marreta 500g cabo de madeira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5.909999999999997" table:style-name="ce126">
            <text:p>R$ 35,91</text:p>
          </table:table-cell>
          <table:table-cell office:value-type="currency" office:value="35.909999999999997" table:formula="of:=[.E71]*[.D71]" table:style-name="ce126">
            <text:p>R$ 35,91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7.1819999999999995" table:formula="of:=[.F71]*[.G71]" table:style-name="ce128">
            <text:p>R$ 7,1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2" table:style-name="ce125">
            <text:p>12</text:p>
          </table:table-cell>
          <table:table-cell office:value-type="string" table:style-name="ce125">
            <text:p>martelo cabo de madeira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44.16" table:style-name="ce126">
            <text:p>R$ 44,16</text:p>
          </table:table-cell>
          <table:table-cell office:value-type="currency" office:value="44.16" table:formula="of:=[.E72]*[.D72]" table:style-name="ce126">
            <text:p>R$ 44,16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8.831999999999999" table:formula="of:=[.F72]*[.G72]" table:style-name="ce128">
            <text:p>R$ 8,83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3" table:style-name="ce125">
            <text:p>13</text:p>
          </table:table-cell>
          <table:table-cell office:value-type="string" table:style-name="ce125">
            <text:p>martelo de borracha 450g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0.69" table:style-name="ce126">
            <text:p>R$ 30,69</text:p>
          </table:table-cell>
          <table:table-cell office:value-type="currency" office:value="30.69" table:formula="of:=[.E73]*[.D73]" table:style-name="ce126">
            <text:p>R$ 30,69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.1380000000000008" table:formula="of:=[.F73]*[.G73]" table:style-name="ce128">
            <text:p>R$ 6,1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4" table:style-name="ce125">
            <text:p>14</text:p>
          </table:table-cell>
          <table:table-cell office:value-type="string" table:style-name="ce125">
            <text:p>masseira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2.9" table:style-name="ce126">
            <text:p>R$ 22,90</text:p>
          </table:table-cell>
          <table:table-cell office:value-type="currency" office:value="22.9" table:formula="of:=[.E74]*[.D74]" table:style-name="ce126">
            <text:p>R$ 22,9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.58" table:formula="of:=[.F74]*[.G74]" table:style-name="ce128">
            <text:p>R$ 4,5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5" table:style-name="ce125">
            <text:p>15</text:p>
          </table:table-cell>
          <table:table-cell office:value-type="string" table:style-name="ce125">
            <text:p>nível de alumínio com perfil I – 40cm – 16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67.92" table:style-name="ce126">
            <text:p>R$ 67,92</text:p>
          </table:table-cell>
          <table:table-cell office:value-type="currency" office:value="67.92" table:formula="of:=[.E75]*[.D75]" table:style-name="ce126">
            <text:p>R$ 67,9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3.584000000000001" table:formula="of:=[.F75]*[.G75]" table:style-name="ce128">
            <text:p>R$ 13,5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6" table:style-name="ce125">
            <text:p>16</text:p>
          </table:table-cell>
          <table:table-cell office:value-type="string" table:style-name="ce125">
            <text:p>ponteira de aço liso ¾” x 10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7.43" table:style-name="ce126">
            <text:p>R$ 27,43</text:p>
          </table:table-cell>
          <table:table-cell office:value-type="currency" office:value="27.43" table:formula="of:=[.E76]*[.D76]" table:style-name="ce126">
            <text:p>R$ 27,4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.4860000000000007" table:formula="of:=[.F76]*[.G76]" table:style-name="ce128">
            <text:p>R$ 5,4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7" table:style-name="ce125">
            <text:p>17</text:p>
          </table:table-cell>
          <table:table-cell office:value-type="string" table:style-name="ce125">
            <text:p>ponteiro SDS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8.27" table:style-name="ce126">
            <text:p>R$ 28,27</text:p>
          </table:table-cell>
          <table:table-cell office:value-type="currency" office:value="28.27" table:formula="of:=[.E77]*[.D77]" table:style-name="ce126">
            <text:p>R$ 28,27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.6539999999999999" table:formula="of:=[.F77]*[.G77]" table:style-name="ce128">
            <text:p>R$ 5,65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8" table:style-name="ce125">
            <text:p>18</text:p>
          </table:table-cell>
          <table:table-cell office:value-type="string" table:style-name="ce125">
            <text:p>prumo de centro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3.409999999999997" table:style-name="ce126">
            <text:p>R$ 33,41</text:p>
          </table:table-cell>
          <table:table-cell office:value-type="currency" office:value="33.409999999999997" table:formula="of:=[.E78]*[.D78]" table:style-name="ce126">
            <text:p>R$ 33,41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.6819999999999995" table:formula="of:=[.F78]*[.G78]" table:style-name="ce128">
            <text:p>R$ 6,6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9" table:style-name="ce125">
            <text:p>19</text:p>
          </table:table-cell>
          <table:table-cell office:value-type="string" table:style-name="ce125">
            <text:p>prumo de parede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8.64" table:style-name="ce126">
            <text:p>R$ 38,64</text:p>
          </table:table-cell>
          <table:table-cell office:value-type="currency" office:value="38.64" table:formula="of:=[.E79]*[.D79]" table:style-name="ce126">
            <text:p>R$ 38,64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7.7280000000000006" table:formula="of:=[.F79]*[.G79]" table:style-name="ce128">
            <text:p>R$ 7,73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0" table:style-name="ce125">
            <text:p>20</text:p>
          </table:table-cell>
          <table:table-cell office:value-type="string" table:style-name="ce125">
            <text:p>Talhadeira 10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9.16" table:style-name="ce126">
            <text:p>R$ 29,16</text:p>
          </table:table-cell>
          <table:table-cell office:value-type="currency" office:value="29.16" table:formula="of:=[.E80]*[.D80]" table:style-name="ce126">
            <text:p>R$ 29,16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.8320000000000007" table:formula="of:=[.F80]*[.G80]" table:style-name="ce128">
            <text:p>R$ 5,83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1" table:style-name="ce125">
            <text:p>21</text:p>
          </table:table-cell>
          <table:table-cell office:value-type="string" table:style-name="ce125">
            <text:p>talhadeira SDS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8.27" table:style-name="ce126">
            <text:p>R$ 28,27</text:p>
          </table:table-cell>
          <table:table-cell office:value-type="currency" office:value="28.27" table:formula="of:=[.E81]*[.D81]" table:style-name="ce126">
            <text:p>R$ 28,27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.6539999999999999" table:formula="of:=[.F81]*[.G81]" table:style-name="ce128">
            <text:p>R$ 5,65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2" table:style-name="ce125">
            <text:p>22</text:p>
          </table:table-cell>
          <table:table-cell office:value-type="string" table:style-name="ce125">
            <text:p>trena 5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5" table:style-name="ce126">
            <text:p>R$ 25,00</text:p>
          </table:table-cell>
          <table:table-cell office:value-type="currency" office:value="25" table:formula="of:=[.E82]*[.D82]" table:style-name="ce126">
            <text:p>R$ 25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" table:formula="of:=[.F82]*[.G82]" table:style-name="ce128">
            <text:p>R$ 5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table:number-columns-repeated="16384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Anual:</text:p>
          </table:table-cell>
          <table:table-cell office:value-type="currency" office:value="183.47199999999998" table:formula="of:=SUM([.H64:.H82])" table:style-name="ce128">
            <text:p>R$ 183,47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:</text:p>
          </table:table-cell>
          <table:table-cell office:value-type="currency" office:value="15.289333333333332" table:formula="of:=[.H84]/12" table:style-name="ce128">
            <text:p>R$ 15,29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Quantidade de Colaboradores:</text:p>
          </table:table-cell>
          <table:table-cell office:value-type="float" office:value="1" table:style-name="ce124">
            <text:p>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 p/ Colaborador:</text:p>
          </table:table-cell>
          <table:table-cell office:value-type="currency" office:value="15.289333333333332" table:formula="of:=[.H85]/[.H86]" table:style-name="ce128">
            <text:p>R$ 15,29</text:p>
          </table:table-cell>
          <table:table-cell table:style-name="ce1"/>
          <table:table-cell table:style-name="ce129"/>
          <table:table-cell table:number-columns-repeated="16374" table:style-name="ce1"/>
        </table:table-row>
        <table:table-row table:number-rows-repeated="2" table:style-name="ro30">
          <table:table-cell table:number-columns-repeated="16384" table:style-name="ce1"/>
        </table:table-row>
        <table:table-row table:style-name="ro2">
          <table:table-cell office:value-type="string" table:number-columns-spanned="12" table:number-rows-spanned="1" table:style-name="ce130">
            <text:p>Pintor</text:p>
          </table:table-cell>
          <table:covered-table-cell table:number-columns-repeated="11"/>
          <table:table-cell table:number-columns-repeated="16372"/>
        </table:table-row>
        <table:table-row table:style-name="ro30">
          <table:table-cell office:value-type="string" table:style-name="ce121">
            <text:p>Ordem</text:p>
          </table:table-cell>
          <table:table-cell office:value-type="string" table:style-name="ce122">
            <text:p>Especificação (nome, tipo, embalagem, etc)</text:p>
          </table:table-cell>
          <table:table-cell office:value-type="string" table:style-name="ce122">
            <text:p>Unidade física</text:p>
          </table:table-cell>
          <table:table-cell office:value-type="string" table:style-name="ce122">
            <text:p>Quantidade</text:p>
          </table:table-cell>
          <table:table-cell office:value-type="string" table:style-name="ce122">
            <text:p>Valor</text:p>
          </table:table-cell>
          <table:table-cell office:value-type="string" table:style-name="ce122">
            <text:p>Valor Total</text:p>
          </table:table-cell>
          <table:table-cell office:value-type="string" table:style-name="ce122">
            <text:p>Taxa de Depreciação Anual</text:p>
          </table:table-cell>
          <table:table-cell table:style-name="ce123"/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" table:style-name="ce125">
            <text:p>1</text:p>
          </table:table-cell>
          <table:table-cell office:value-type="string" table:style-name="ce125">
            <text:p>bandeja de pintura</text:p>
          </table:table-cell>
          <table:table-cell office:value-type="string" table:style-name="ce125">
            <text:p>Unidade</text:p>
          </table:table-cell>
          <table:table-cell office:value-type="float" office:value="12" table:style-name="ce125">
            <text:p>12</text:p>
          </table:table-cell>
          <table:table-cell office:value-type="currency" office:value="16.03" table:style-name="ce126">
            <text:p>R$ 16,03</text:p>
          </table:table-cell>
          <table:table-cell office:value-type="currency" office:value="192.36" table:formula="of:=[.E92]*[.D92]" table:style-name="ce126">
            <text:p>R$ 192,36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38.472000000000008" table:formula="of:=[.F92]*[.G92]" table:style-name="ce128">
            <text:p>R$ 38,47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" table:style-name="ce125">
            <text:p>2</text:p>
          </table:table-cell>
          <table:table-cell office:value-type="string" table:style-name="ce125">
            <text:p>bolsa de lona para ferramentas (maleta p/ ferramenta) 40 x 30 x 20 c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08.43" table:style-name="ce126">
            <text:p>R$ 208,43</text:p>
          </table:table-cell>
          <table:table-cell office:value-type="currency" office:value="208.43" table:formula="of:=[.E93]*[.D93]" table:style-name="ce126">
            <text:p>R$ 208,4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1.686000000000007" table:formula="of:=[.F93]*[.G93]" table:style-name="ce128">
            <text:p>R$ 41,6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3" table:style-name="ce125">
            <text:p>3</text:p>
          </table:table-cell>
          <table:table-cell office:value-type="string" table:style-name="ce125">
            <text:p>cabo alumínio extensor telescópio 5 metros</text:p>
          </table:table-cell>
          <table:table-cell office:value-type="string" table:style-name="ce125">
            <text:p>Unidade</text:p>
          </table:table-cell>
          <table:table-cell office:value-type="float" office:value="2" table:style-name="ce125">
            <text:p>2</text:p>
          </table:table-cell>
          <table:table-cell office:value-type="currency" office:value="184.49" table:style-name="ce126">
            <text:p>R$ 184,49</text:p>
          </table:table-cell>
          <table:table-cell office:value-type="currency" office:value="368.98" table:formula="of:=[.E94]*[.D94]" table:style-name="ce126">
            <text:p>R$ 368,98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73.796000000000006" table:formula="of:=[.F94]*[.G94]" table:style-name="ce128">
            <text:p>R$ 73,8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4" table:style-name="ce125">
            <text:p>4</text:p>
          </table:table-cell>
          <table:table-cell office:value-type="string" table:style-name="ce125">
            <text:p>desempenadeira aço dentada</text:p>
          </table:table-cell>
          <table:table-cell office:value-type="string" table:style-name="ce125">
            <text:p>Unidade</text:p>
          </table:table-cell>
          <table:table-cell office:value-type="float" office:value="2" table:style-name="ce125">
            <text:p>2</text:p>
          </table:table-cell>
          <table:table-cell office:value-type="currency" office:value="15.1" table:style-name="ce126">
            <text:p>R$ 15,10</text:p>
          </table:table-cell>
          <table:table-cell office:value-type="currency" office:value="30.2" table:formula="of:=[.E95]*[.D95]" table:style-name="ce126">
            <text:p>R$ 30,2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.04" table:formula="of:=[.F95]*[.G95]" table:style-name="ce128">
            <text:p>R$ 6,0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5" table:style-name="ce125">
            <text:p>5</text:p>
          </table:table-cell>
          <table:table-cell office:value-type="string" table:style-name="ce125">
            <text:p>desempenadeira aço lisa</text:p>
          </table:table-cell>
          <table:table-cell office:value-type="string" table:style-name="ce125">
            <text:p>Unidade</text:p>
          </table:table-cell>
          <table:table-cell office:value-type="float" office:value="2" table:style-name="ce125">
            <text:p>2</text:p>
          </table:table-cell>
          <table:table-cell office:value-type="currency" office:value="15.1" table:style-name="ce126">
            <text:p>R$ 15,10</text:p>
          </table:table-cell>
          <table:table-cell office:value-type="currency" office:value="30.2" table:formula="of:=[.E96]*[.D96]" table:style-name="ce126">
            <text:p>R$ 30,2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.04" table:formula="of:=[.F96]*[.G96]" table:style-name="ce128">
            <text:p>R$ 6,0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6" table:style-name="ce125">
            <text:p>6</text:p>
          </table:table-cell>
          <table:table-cell office:value-type="string" table:style-name="ce125">
            <text:p>desempenadeira para lixa</text:p>
          </table:table-cell>
          <table:table-cell office:value-type="string" table:style-name="ce125">
            <text:p>Unidade</text:p>
          </table:table-cell>
          <table:table-cell office:value-type="float" office:value="2" table:style-name="ce125">
            <text:p>2</text:p>
          </table:table-cell>
          <table:table-cell office:value-type="currency" office:value="33.44" table:style-name="ce126">
            <text:p>R$ 33,44</text:p>
          </table:table-cell>
          <table:table-cell office:value-type="currency" office:value="66.88" table:formula="of:=[.E97]*[.D97]" table:style-name="ce126">
            <text:p>R$ 66,88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3.375999999999999" table:formula="of:=[.F97]*[.G97]" table:style-name="ce128">
            <text:p>R$ 13,3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7" table:style-name="ce125">
            <text:p>7</text:p>
          </table:table-cell>
          <table:table-cell office:value-type="string" table:style-name="ce125">
            <text:p>desempenadeira PVC – tamanho médio</text:p>
          </table:table-cell>
          <table:table-cell office:value-type="string" table:style-name="ce125">
            <text:p>Unidade</text:p>
          </table:table-cell>
          <table:table-cell office:value-type="float" office:value="2" table:style-name="ce125">
            <text:p>2</text:p>
          </table:table-cell>
          <table:table-cell office:value-type="currency" office:value="15.09" table:style-name="ce126">
            <text:p>R$ 15,09</text:p>
          </table:table-cell>
          <table:table-cell office:value-type="currency" office:value="30.18" table:formula="of:=[.E98]*[.D98]" table:style-name="ce126">
            <text:p>R$ 30,18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.0360000000000005" table:formula="of:=[.F98]*[.G98]" table:style-name="ce128">
            <text:p>R$ 6,0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8" table:style-name="ce125">
            <text:p>8</text:p>
          </table:table-cell>
          <table:table-cell office:value-type="string" table:style-name="ce125">
            <text:p>escova de aço com cabo – 4x15 fileira de cerdas</text:p>
          </table:table-cell>
          <table:table-cell office:value-type="string" table:style-name="ce125">
            <text:p>Unidade</text:p>
          </table:table-cell>
          <table:table-cell office:value-type="float" office:value="4" table:style-name="ce125">
            <text:p>4</text:p>
          </table:table-cell>
          <table:table-cell office:value-type="currency" office:value="8.17" table:style-name="ce126">
            <text:p>R$ 8,17</text:p>
          </table:table-cell>
          <table:table-cell office:value-type="currency" office:value="32.68" table:formula="of:=[.E99]*[.D99]" table:style-name="ce126">
            <text:p>R$ 32,68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.5360000000000005" table:formula="of:=[.F99]*[.G99]" table:style-name="ce128">
            <text:p>R$ 6,5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9" table:style-name="ce125">
            <text:p>9</text:p>
          </table:table-cell>
          <table:table-cell office:value-type="string" table:style-name="ce125">
            <text:p>espátula 3”</text:p>
          </table:table-cell>
          <table:table-cell office:value-type="string" table:style-name="ce125">
            <text:p>Unidade</text:p>
          </table:table-cell>
          <table:table-cell office:value-type="float" office:value="3" table:style-name="ce125">
            <text:p>3</text:p>
          </table:table-cell>
          <table:table-cell office:value-type="currency" office:value="15.59" table:style-name="ce126">
            <text:p>R$ 15,59</text:p>
          </table:table-cell>
          <table:table-cell office:value-type="currency" office:value="46.769999999999996" table:formula="of:=[.E100]*[.D100]" table:style-name="ce126">
            <text:p>R$ 46,77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9.3539999999999992" table:formula="of:=[.F100]*[.G100]" table:style-name="ce128">
            <text:p>R$ 9,35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1" table:style-name="ce125">
            <text:p>11</text:p>
          </table:table-cell>
          <table:table-cell office:value-type="string" table:style-name="ce125">
            <text:p>extensor de cabo de rolo, 2m – pintura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0" table:style-name="ce126">
            <text:p>R$ 0,00</text:p>
          </table:table-cell>
          <table:table-cell office:value-type="currency" office:value="0" table:formula="of:=[.E101]*[.D101]" table:style-name="ce126">
            <text:p>R$ 0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0" table:formula="of:=[.F101]*[.G101]" table:style-name="ce128">
            <text:p>R$ 0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2" table:style-name="ce125">
            <text:p>12</text:p>
          </table:table-cell>
          <table:table-cell office:value-type="string" table:style-name="ce125">
            <text:p>kit de chave de fenda e philips – 10 peças</text:p>
          </table:table-cell>
          <table:table-cell office:value-type="string" table:style-name="ce125">
            <text:p>Kit</text:p>
          </table:table-cell>
          <table:table-cell office:value-type="float" office:value="1" table:style-name="ce125">
            <text:p>1</text:p>
          </table:table-cell>
          <table:table-cell office:value-type="currency" office:value="68.69" table:style-name="ce126">
            <text:p>R$ 68,69</text:p>
          </table:table-cell>
          <table:table-cell office:value-type="currency" office:value="68.69" table:formula="of:=[.E102]*[.D102]" table:style-name="ce126">
            <text:p>R$ 68,69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3.738" table:formula="of:=[.F102]*[.G102]" table:style-name="ce128">
            <text:p>R$ 13,7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3" table:style-name="ce125">
            <text:p>13</text:p>
          </table:table-cell>
          <table:table-cell office:value-type="string" table:style-name="ce125">
            <text:p>kit para compressor de ar com 5 peças</text:p>
          </table:table-cell>
          <table:table-cell office:value-type="string" table:style-name="ce125">
            <text:p>Kit</text:p>
          </table:table-cell>
          <table:table-cell office:value-type="float" office:value="1" table:style-name="ce125">
            <text:p>1</text:p>
          </table:table-cell>
          <table:table-cell office:value-type="currency" office:value="224.84" table:style-name="ce126">
            <text:p>R$ 224,84</text:p>
          </table:table-cell>
          <table:table-cell office:value-type="currency" office:value="224.84" table:formula="of:=[.E103]*[.D103]" table:style-name="ce126">
            <text:p>R$ 224,84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4.968000000000004" table:formula="of:=[.F103]*[.G103]" table:style-name="ce128">
            <text:p>R$ 44,97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4" table:style-name="ce125">
            <text:p>14</text:p>
          </table:table-cell>
          <table:table-cell office:value-type="string" table:style-name="ce125">
            <text:p>lixadeira elétrica orbital 150mm, 350W/220V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749.99" table:style-name="ce126">
            <text:p>R$ 749,99</text:p>
          </table:table-cell>
          <table:table-cell office:value-type="currency" office:value="749.99" table:formula="of:=[.E104]*[.D104]" table:style-name="ce126">
            <text:p>R$ 749,99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49.99800000000002" table:formula="of:=[.F104]*[.G104]" table:style-name="ce128">
            <text:p>R$ 150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5" table:style-name="ce125">
            <text:p>15</text:p>
          </table:table-cell>
          <table:table-cell office:value-type="string" table:style-name="ce125">
            <text:p>lixadeira teto parede girafa, autoaspirante, 850W/220V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141.3699999999999" table:style-name="ce126">
            <text:p>R$ 1.141,37</text:p>
          </table:table-cell>
          <table:table-cell office:value-type="currency" office:value="1141.3699999999999" table:formula="of:=[.E105]*[.D105]" table:style-name="ce126">
            <text:p>R$ 1.141,37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228.274" table:formula="of:=[.F105]*[.G105]" table:style-name="ce128">
            <text:p>R$ 228,27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6" table:style-name="ce125">
            <text:p>16</text:p>
          </table:table-cell>
          <table:table-cell office:value-type="string" table:style-name="ce125">
            <text:p>misturador de tinta 100mmx60c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41.85" table:style-name="ce126">
            <text:p>R$ 41,85</text:p>
          </table:table-cell>
          <table:table-cell office:value-type="currency" office:value="41.85" table:formula="of:=[.E106]*[.D106]" table:style-name="ce126">
            <text:p>R$ 41,85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8.370000000000001" table:formula="of:=[.F106]*[.G106]" table:style-name="ce128">
            <text:p>R$ 8,37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7" table:style-name="ce125">
            <text:p>17</text:p>
          </table:table-cell>
          <table:table-cell office:value-type="string" table:style-name="ce125">
            <text:p>nível de alumínio com perfil I – 40cm – 16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67.92" table:style-name="ce126">
            <text:p>R$ 67,92</text:p>
          </table:table-cell>
          <table:table-cell office:value-type="currency" office:value="67.92" table:formula="of:=[.E107]*[.D107]" table:style-name="ce126">
            <text:p>R$ 67,9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3.584000000000001" table:formula="of:=[.F107]*[.G107]" table:style-name="ce128">
            <text:p>R$ 13,5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8" table:style-name="ce125">
            <text:p>18</text:p>
          </table:table-cell>
          <table:table-cell office:value-type="string" table:style-name="ce125">
            <text:p>trena 5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5" table:style-name="ce126">
            <text:p>R$ 25,00</text:p>
          </table:table-cell>
          <table:table-cell office:value-type="currency" office:value="25" table:formula="of:=[.E108]*[.D108]" table:style-name="ce126">
            <text:p>R$ 25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" table:formula="of:=[.F108]*[.G108]" table:style-name="ce128">
            <text:p>R$ 5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table:number-columns-repeated="16384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Anual:</text:p>
          </table:table-cell>
          <table:table-cell office:value-type="currency" office:value="665.26800000000003" table:formula="of:=SUM([.H92:.H108])" table:style-name="ce128">
            <text:p>R$ 665,27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:</text:p>
          </table:table-cell>
          <table:table-cell office:value-type="currency" office:value="55.439" table:formula="of:=[.H110]/12" table:style-name="ce128">
            <text:p>R$ 55,44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Quantidade de Colaboradores:</text:p>
          </table:table-cell>
          <table:table-cell office:value-type="float" office:value="1" table:style-name="ce124">
            <text:p>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 p/ Colaborador:</text:p>
          </table:table-cell>
          <table:table-cell office:value-type="currency" office:value="55.439" table:formula="of:=[.H111]/[.H112]" table:style-name="ce128">
            <text:p>R$ 55,44</text:p>
          </table:table-cell>
          <table:table-cell table:style-name="ce1"/>
          <table:table-cell table:style-name="ce129"/>
          <table:table-cell table:number-columns-repeated="16374" table:style-name="ce1"/>
        </table:table-row>
        <table:table-row table:number-rows-repeated="2" table:style-name="ro30">
          <table:table-cell table:number-columns-repeated="16384" table:style-name="ce1"/>
        </table:table-row>
        <table:table-row table:style-name="ro2">
          <table:table-cell office:value-type="string" table:number-columns-spanned="12" table:number-rows-spanned="1" table:style-name="ce130">
            <text:p>Marceneiro</text:p>
          </table:table-cell>
          <table:covered-table-cell table:number-columns-repeated="11"/>
          <table:table-cell table:number-columns-repeated="16372"/>
        </table:table-row>
        <table:table-row table:style-name="ro30">
          <table:table-cell office:value-type="string" table:style-name="ce121">
            <text:p>Ordem</text:p>
          </table:table-cell>
          <table:table-cell office:value-type="string" table:style-name="ce122">
            <text:p>Especificação (nome, tipo, embalagem, etc)</text:p>
          </table:table-cell>
          <table:table-cell office:value-type="string" table:style-name="ce122">
            <text:p>Unidade física</text:p>
          </table:table-cell>
          <table:table-cell office:value-type="string" table:style-name="ce122">
            <text:p>Quantidade</text:p>
          </table:table-cell>
          <table:table-cell office:value-type="string" table:style-name="ce122">
            <text:p>Valor</text:p>
          </table:table-cell>
          <table:table-cell office:value-type="string" table:style-name="ce122">
            <text:p>Valor Total</text:p>
          </table:table-cell>
          <table:table-cell office:value-type="string" table:style-name="ce122">
            <text:p>Taxa de Depreciação Anual</text:p>
          </table:table-cell>
          <table:table-cell table:style-name="ce123"/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" table:style-name="ce125">
            <text:p>1</text:p>
          </table:table-cell>
          <table:table-cell office:value-type="string" table:style-name="ce125">
            <text:p>bolsa de lona para ferramentas (maleta p/ ferramenta) 40 x 30 x 20 c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08.43" table:style-name="ce126">
            <text:p>R$ 208,43</text:p>
          </table:table-cell>
          <table:table-cell office:value-type="currency" office:value="208.43" table:formula="of:=[.E118]*[.D118]" table:style-name="ce126">
            <text:p>R$ 208,4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1.686000000000007" table:formula="of:=[.F118]*[.G118]" table:style-name="ce128">
            <text:p>R$ 41,6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" table:style-name="ce125">
            <text:p>2</text:p>
          </table:table-cell>
          <table:table-cell office:value-type="string" table:style-name="ce125">
            <text:p>espátula 3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5.59" table:style-name="ce126">
            <text:p>R$ 15,59</text:p>
          </table:table-cell>
          <table:table-cell office:value-type="currency" office:value="15.59" table:formula="of:=[.E119]*[.D119]" table:style-name="ce126">
            <text:p>R$ 15,59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3.1180000000000003" table:formula="of:=[.F119]*[.G119]" table:style-name="ce128">
            <text:p>R$ 3,12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3" table:style-name="ce125">
            <text:p>3</text:p>
          </table:table-cell>
          <table:table-cell office:value-type="string" table:style-name="ce125">
            <text:p>esquadro 90º x 30cm – 12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4.28" table:style-name="ce126">
            <text:p>R$ 24,28</text:p>
          </table:table-cell>
          <table:table-cell office:value-type="currency" office:value="24.28" table:formula="of:=[.E120]*[.D120]" table:style-name="ce126">
            <text:p>R$ 24,28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.8560000000000008" table:formula="of:=[.F120]*[.G120]" table:style-name="ce128">
            <text:p>R$ 4,86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5" table:style-name="ce125">
            <text:p>5</text:p>
          </table:table-cell>
          <table:table-cell office:value-type="string" table:style-name="ce125">
            <text:p>kit grampo de aperto rápido c/4 unidade</text:p>
          </table:table-cell>
          <table:table-cell office:value-type="string" table:style-name="ce125">
            <text:p>Kit</text:p>
          </table:table-cell>
          <table:table-cell office:value-type="float" office:value="4" table:style-name="ce125">
            <text:p>4</text:p>
          </table:table-cell>
          <table:table-cell office:value-type="currency" office:value="70.98" table:style-name="ce126">
            <text:p>R$ 70,98</text:p>
          </table:table-cell>
          <table:table-cell office:value-type="currency" office:value="283.92" table:formula="of:=[.E121]*[.D121]" table:style-name="ce126">
            <text:p>R$ 283,9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6.784000000000006" table:formula="of:=[.F121]*[.G121]" table:style-name="ce128">
            <text:p>R$ 56,7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6" table:style-name="ce125">
            <text:p>6</text:p>
          </table:table-cell>
          <table:table-cell office:value-type="string" table:style-name="ce125">
            <text:p>kit de chave de fenda e philips – 10 peças</text:p>
          </table:table-cell>
          <table:table-cell office:value-type="string" table:style-name="ce125">
            <text:p>Kit</text:p>
          </table:table-cell>
          <table:table-cell office:value-type="float" office:value="1" table:style-name="ce125">
            <text:p>1</text:p>
          </table:table-cell>
          <table:table-cell office:value-type="currency" office:value="68.69" table:style-name="ce126">
            <text:p>R$ 68,69</text:p>
          </table:table-cell>
          <table:table-cell office:value-type="currency" office:value="68.69" table:formula="of:=[.E122]*[.D122]" table:style-name="ce126">
            <text:p>R$ 68,69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3.738" table:formula="of:=[.F122]*[.G122]" table:style-name="ce128">
            <text:p>R$ 13,7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7" table:style-name="ce125">
            <text:p>7</text:p>
          </table:table-cell>
          <table:table-cell office:value-type="string" table:style-name="ce125">
            <text:p>martelo de borracha 450g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0.69" table:style-name="ce126">
            <text:p>R$ 30,69</text:p>
          </table:table-cell>
          <table:table-cell office:value-type="currency" office:value="30.69" table:formula="of:=[.E123]*[.D123]" table:style-name="ce126">
            <text:p>R$ 30,69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.1380000000000008" table:formula="of:=[.F123]*[.G123]" table:style-name="ce128">
            <text:p>R$ 6,1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8" table:style-name="ce125">
            <text:p>8</text:p>
          </table:table-cell>
          <table:table-cell office:value-type="string" table:style-name="ce125">
            <text:p>nível de alumínio com perfil I – 40cm – 16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67.92" table:style-name="ce126">
            <text:p>R$ 67,92</text:p>
          </table:table-cell>
          <table:table-cell office:value-type="currency" office:value="67.92" table:formula="of:=[.E124]*[.D124]" table:style-name="ce126">
            <text:p>R$ 67,9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3.584000000000001" table:formula="of:=[.F124]*[.G124]" table:style-name="ce128">
            <text:p>R$ 13,5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9" table:style-name="ce125">
            <text:p>9</text:p>
          </table:table-cell>
          <table:table-cell office:value-type="string" table:style-name="ce125">
            <text:p>trena 5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5" table:style-name="ce126">
            <text:p>R$ 25,00</text:p>
          </table:table-cell>
          <table:table-cell office:value-type="currency" office:value="25" table:formula="of:=[.E125]*[.D125]" table:style-name="ce126">
            <text:p>R$ 25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" table:formula="of:=[.F125]*[.G125]" table:style-name="ce128">
            <text:p>R$ 5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table:number-columns-repeated="16384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Anual:</text:p>
          </table:table-cell>
          <table:table-cell office:value-type="currency" office:value="144.90400000000002" table:formula="of:=SUM([.H118:.H125])" table:style-name="ce128">
            <text:p>R$ 144,90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:</text:p>
          </table:table-cell>
          <table:table-cell office:value-type="currency" office:value="12.075333333333335" table:formula="of:=[.H127]/12" table:style-name="ce128">
            <text:p>R$ 12,08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Quantidade de Colaboradores:</text:p>
          </table:table-cell>
          <table:table-cell office:value-type="float" office:value="1" table:style-name="ce124">
            <text:p>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 p/ Colaborador:</text:p>
          </table:table-cell>
          <table:table-cell office:value-type="currency" office:value="12.075333333333335" table:formula="of:=[.H128]/[.H129]" table:style-name="ce128">
            <text:p>R$ 12,08</text:p>
          </table:table-cell>
          <table:table-cell table:style-name="ce1"/>
          <table:table-cell table:style-name="ce129"/>
          <table:table-cell table:number-columns-repeated="16374" table:style-name="ce1"/>
        </table:table-row>
        <table:table-row table:number-rows-repeated="2" table:style-name="ro30">
          <table:table-cell table:number-columns-repeated="16384" table:style-name="ce1"/>
        </table:table-row>
        <table:table-row table:style-name="ro2">
          <table:table-cell office:value-type="string" table:number-columns-spanned="12" table:number-rows-spanned="1" table:style-name="ce130">
            <text:p>Técnico em Refrigeração</text:p>
          </table:table-cell>
          <table:covered-table-cell table:number-columns-repeated="11"/>
          <table:table-cell table:number-columns-repeated="16372"/>
        </table:table-row>
        <table:table-row table:style-name="ro30">
          <table:table-cell office:value-type="string" table:style-name="ce121">
            <text:p>Ordem</text:p>
          </table:table-cell>
          <table:table-cell office:value-type="string" table:style-name="ce122">
            <text:p>Especificação (nome, tipo, embalagem, etc)</text:p>
          </table:table-cell>
          <table:table-cell office:value-type="string" table:style-name="ce122">
            <text:p>Unidade física</text:p>
          </table:table-cell>
          <table:table-cell office:value-type="string" table:style-name="ce122">
            <text:p>Quantidade</text:p>
          </table:table-cell>
          <table:table-cell office:value-type="string" table:style-name="ce122">
            <text:p>Valor</text:p>
          </table:table-cell>
          <table:table-cell office:value-type="string" table:style-name="ce122">
            <text:p>Valor Total</text:p>
          </table:table-cell>
          <table:table-cell office:value-type="string" table:style-name="ce122">
            <text:p>Taxa de Depreciação Anual</text:p>
          </table:table-cell>
          <table:table-cell table:style-name="ce123"/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" table:style-name="ce125">
            <text:p>1</text:p>
          </table:table-cell>
          <table:table-cell office:value-type="string" table:style-name="ce125">
            <text:p>bolsa de lona para ferramentas (maleta p/ ferramenta) 40 x 30 x 20 c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08.43" table:style-name="ce126">
            <text:p>R$ 208,43</text:p>
          </table:table-cell>
          <table:table-cell office:value-type="currency" office:value="208.43" table:formula="of:=[.E135]*[.D135]" table:style-name="ce126">
            <text:p>R$ 208,4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1.686000000000007" table:formula="of:=[.F135]*[.G135]" table:style-name="ce128">
            <text:p>R$ 41,6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" table:style-name="ce125">
            <text:p>2</text:p>
          </table:table-cell>
          <table:table-cell office:value-type="string" table:style-name="ce125">
            <text:p>bolsão coletor para limpeza de ar condicionado até 30.000 Btus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39.9" table:style-name="ce126">
            <text:p>R$ 339,90</text:p>
          </table:table-cell>
          <table:table-cell office:value-type="currency" office:value="339.9" table:formula="of:=[.E136]*[.D136]" table:style-name="ce126">
            <text:p>R$ 339,9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7.98" table:formula="of:=[.F136]*[.G136]" table:style-name="ce128">
            <text:p>R$ 67,9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3" table:style-name="ce125">
            <text:p>3</text:p>
          </table:table-cell>
          <table:table-cell office:value-type="string" table:style-name="ce125">
            <text:p>bomba de vácuo estágio duplo 7 CFM, 560 W/H, 60Hz, Biovlt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899" table:style-name="ce126">
            <text:p>R$ 899,00</text:p>
          </table:table-cell>
          <table:table-cell office:value-type="currency" office:value="899" table:formula="of:=[.E137]*[.D137]" table:style-name="ce126">
            <text:p>R$ 899,00</text:p>
          </table:table-cell>
          <table:table-cell office:value-type="percentage" office:value="0.1" table:style-name="ce127">
            <text:p>10,00%</text:p>
          </table:table-cell>
          <table:table-cell office:value-type="currency" office:value="89.9" table:formula="of:=[.F137]*[.G137]" table:style-name="ce128">
            <text:p>R$ 89,9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4" table:style-name="ce125">
            <text:p>4</text:p>
          </table:table-cell>
          <table:table-cell office:value-type="string" table:style-name="ce125">
            <text:p>chave inglesa 10”</text:p>
          </table:table-cell>
          <table:table-cell office:value-type="string" table:style-name="ce125">
            <text:p>Unidade</text:p>
          </table:table-cell>
          <table:table-cell office:value-type="float" office:value="2" table:style-name="ce125">
            <text:p>2</text:p>
          </table:table-cell>
          <table:table-cell office:value-type="currency" office:value="75.72" table:style-name="ce126">
            <text:p>R$ 75,72</text:p>
          </table:table-cell>
          <table:table-cell office:value-type="currency" office:value="151.44" table:formula="of:=[.E138]*[.D138]" table:style-name="ce126">
            <text:p>R$ 151,44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30.288" table:formula="of:=[.F138]*[.G138]" table:style-name="ce128">
            <text:p>R$ 30,2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6" table:style-name="ce125">
            <text:p>6</text:p>
          </table:table-cell>
          <table:table-cell office:value-type="string" table:style-name="ce125">
            <text:p>ferro de solda (para estanho) profissional – 220V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75" table:style-name="ce126">
            <text:p>R$ 75,00</text:p>
          </table:table-cell>
          <table:table-cell office:value-type="currency" office:value="75" table:formula="of:=[.E139]*[.D139]" table:style-name="ce126">
            <text:p>R$ 75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5" table:formula="of:=[.F139]*[.G139]" table:style-name="ce128">
            <text:p>R$ 15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7" table:style-name="ce125">
            <text:p>7</text:p>
          </table:table-cell>
          <table:table-cell office:value-type="string" table:style-name="ce125">
            <text:p>jogo de chave allen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58.01" table:style-name="ce126">
            <text:p>R$ 58,01</text:p>
          </table:table-cell>
          <table:table-cell office:value-type="currency" office:value="58.01" table:formula="of:=[.E140]*[.D140]" table:style-name="ce126">
            <text:p>R$ 58,01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1.602" table:formula="of:=[.F140]*[.G140]" table:style-name="ce128">
            <text:p>R$ 11,6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8" table:style-name="ce125">
            <text:p>8</text:p>
          </table:table-cell>
          <table:table-cell office:value-type="string" table:style-name="ce125">
            <text:p>Kit de acessórios com 100 peças para parafusadeira</text:p>
          </table:table-cell>
          <table:table-cell office:value-type="string" table:style-name="ce125">
            <text:p>Kit</text:p>
          </table:table-cell>
          <table:table-cell office:value-type="float" office:value="1" table:style-name="ce125">
            <text:p>1</text:p>
          </table:table-cell>
          <table:table-cell office:value-type="currency" office:value="289.70999999999998" table:style-name="ce126">
            <text:p>R$ 289,71</text:p>
          </table:table-cell>
          <table:table-cell office:value-type="currency" office:value="289.70999999999998" table:formula="of:=[.E141]*[.D141]" table:style-name="ce126">
            <text:p>R$ 289,71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7.942" table:formula="of:=[.F141]*[.G141]" table:style-name="ce128">
            <text:p>R$ 57,9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9" table:style-name="ce125">
            <text:p>9</text:p>
          </table:table-cell>
          <table:table-cell office:value-type="string" table:style-name="ce125">
            <text:p>kit flangeador excêntrico de tubo de 1/8 a ¾ pol.</text:p>
          </table:table-cell>
          <table:table-cell office:value-type="string" table:style-name="ce125">
            <text:p>Kit</text:p>
          </table:table-cell>
          <table:table-cell office:value-type="float" office:value="1" table:style-name="ce125">
            <text:p>1</text:p>
          </table:table-cell>
          <table:table-cell office:value-type="currency" office:value="336.9" table:style-name="ce126">
            <text:p>R$ 336,90</text:p>
          </table:table-cell>
          <table:table-cell office:value-type="currency" office:value="336.9" table:formula="of:=[.E142]*[.D142]" table:style-name="ce126">
            <text:p>R$ 336,9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7.38" table:formula="of:=[.F142]*[.G142]" table:style-name="ce128">
            <text:p>R$ 67,3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0" table:style-name="ce125">
            <text:p>10</text:p>
          </table:table-cell>
          <table:table-cell office:value-type="string" table:style-name="ce125">
            <text:p>kit manifold profissional com mangueira – completo – para gases R410, R22 e R32</text:p>
          </table:table-cell>
          <table:table-cell office:value-type="string" table:style-name="ce125">
            <text:p>Kit</text:p>
          </table:table-cell>
          <table:table-cell office:value-type="float" office:value="1" table:style-name="ce125">
            <text:p>1</text:p>
          </table:table-cell>
          <table:table-cell office:value-type="currency" office:value="306.27" table:style-name="ce126">
            <text:p>R$ 306,27</text:p>
          </table:table-cell>
          <table:table-cell office:value-type="currency" office:value="306.27" table:formula="of:=[.E143]*[.D143]" table:style-name="ce126">
            <text:p>R$ 306,27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1.253999999999998" table:formula="of:=[.F143]*[.G143]" table:style-name="ce128">
            <text:p>R$ 61,25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1" table:style-name="ce125">
            <text:p>11</text:p>
          </table:table-cell>
          <table:table-cell office:value-type="string" table:style-name="ce125">
            <text:p>nível de alumínio com perfil I – 40cm – 16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67.92" table:style-name="ce126">
            <text:p>R$ 67,92</text:p>
          </table:table-cell>
          <table:table-cell office:value-type="currency" office:value="67.92" table:formula="of:=[.E144]*[.D144]" table:style-name="ce126">
            <text:p>R$ 67,9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3.584000000000001" table:formula="of:=[.F144]*[.G144]" table:style-name="ce128">
            <text:p>R$ 13,5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2" table:style-name="ce125">
            <text:p>12</text:p>
          </table:table-cell>
          <table:table-cell office:value-type="string" table:style-name="ce125">
            <text:p>vacuômetro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30.45" table:style-name="ce126">
            <text:p>R$ 230,45</text:p>
          </table:table-cell>
          <table:table-cell office:value-type="currency" office:value="230.45" table:formula="of:=[.E145]*[.D145]" table:style-name="ce126">
            <text:p>R$ 230,45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6.09" table:formula="of:=[.F145]*[.G145]" table:style-name="ce128">
            <text:p>R$ 46,0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7" table:style-name="ce125">
            <text:p>17</text:p>
          </table:table-cell>
          <table:table-cell office:value-type="string" table:style-name="ce125">
            <text:p>trena 5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5" table:style-name="ce126">
            <text:p>R$ 25,00</text:p>
          </table:table-cell>
          <table:table-cell office:value-type="currency" office:value="25" table:formula="of:=[.E146]*[.D146]" table:style-name="ce126">
            <text:p>R$ 25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" table:formula="of:=[.F146]*[.G146]" table:style-name="ce128">
            <text:p>R$ 5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table:number-columns-repeated="16384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Anual:</text:p>
          </table:table-cell>
          <table:table-cell office:value-type="currency" office:value="507.70600000000002" table:formula="of:=SUM([.H135:.H146])" table:style-name="ce128">
            <text:p>R$ 507,7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:</text:p>
          </table:table-cell>
          <table:table-cell office:value-type="currency" office:value="42.308833333333332" table:formula="of:=[.H148]/12" table:style-name="ce128">
            <text:p>R$ 42,3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Quantidade de Colaboradores:</text:p>
          </table:table-cell>
          <table:table-cell office:value-type="float" office:value="1" table:style-name="ce124">
            <text:p>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 p/ Colaborador:</text:p>
          </table:table-cell>
          <table:table-cell office:value-type="currency" office:value="42.308833333333332" table:formula="of:=[.H149]/[.H150]" table:style-name="ce128">
            <text:p>R$ 42,31</text:p>
          </table:table-cell>
          <table:table-cell table:style-name="ce1"/>
          <table:table-cell table:style-name="ce129"/>
          <table:table-cell table:number-columns-repeated="16374" table:style-name="ce1"/>
        </table:table-row>
        <table:table-row table:number-rows-repeated="2" table:style-name="ro30">
          <table:table-cell table:number-columns-repeated="16384" table:style-name="ce1"/>
        </table:table-row>
        <table:table-row table:style-name="ro2">
          <table:table-cell office:value-type="string" table:number-columns-spanned="12" table:number-rows-spanned="1" table:style-name="ce130">
            <text:p>Encanador</text:p>
          </table:table-cell>
          <table:covered-table-cell table:number-columns-repeated="11"/>
          <table:table-cell table:number-columns-repeated="16372"/>
        </table:table-row>
        <table:table-row table:style-name="ro30">
          <table:table-cell office:value-type="string" table:style-name="ce121">
            <text:p>Ordem</text:p>
          </table:table-cell>
          <table:table-cell office:value-type="string" table:style-name="ce122">
            <text:p>Especificação (nome, tipo, embalagem, etc)</text:p>
          </table:table-cell>
          <table:table-cell office:value-type="string" table:style-name="ce122">
            <text:p>Unidade física</text:p>
          </table:table-cell>
          <table:table-cell office:value-type="string" table:style-name="ce122">
            <text:p>Quantidade</text:p>
          </table:table-cell>
          <table:table-cell office:value-type="string" table:style-name="ce122">
            <text:p>Valor</text:p>
          </table:table-cell>
          <table:table-cell office:value-type="string" table:style-name="ce122">
            <text:p>Valor Total</text:p>
          </table:table-cell>
          <table:table-cell office:value-type="string" table:style-name="ce122">
            <text:p>Taxa de Depreciação Anual</text:p>
          </table:table-cell>
          <table:table-cell table:style-name="ce123"/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" table:style-name="ce125">
            <text:p>1</text:p>
          </table:table-cell>
          <table:table-cell office:value-type="string" table:style-name="ce125">
            <text:p>bolsa de lona para ferramentas (maleta p/ ferramenta) 40 x 30 x 20 c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08.43" table:style-name="ce126">
            <text:p>R$ 208,43</text:p>
          </table:table-cell>
          <table:table-cell office:value-type="currency" office:value="208.43" table:formula="of:=[.E156]*[.D156]" table:style-name="ce126">
            <text:p>R$ 208,43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1.686000000000007" table:formula="of:=[.F156]*[.G156]" table:style-name="ce128">
            <text:p>R$ 41,69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" table:style-name="ce125">
            <text:p>2</text:p>
          </table:table-cell>
          <table:table-cell office:value-type="string" table:style-name="ce125">
            <text:p>cegueta completa (arco + lâmina)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4.26" table:style-name="ce126">
            <text:p>R$ 14,26</text:p>
          </table:table-cell>
          <table:table-cell office:value-type="currency" office:value="14.26" table:formula="of:=[.E157]*[.D157]" table:style-name="ce126">
            <text:p>R$ 14,26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2.8520000000000003" table:formula="of:=[.F157]*[.G157]" table:style-name="ce128">
            <text:p>R$ 2,85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3" table:style-name="ce125">
            <text:p>3</text:p>
          </table:table-cell>
          <table:table-cell office:value-type="string" table:style-name="ce125">
            <text:p>chave grifo 14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20" table:style-name="ce126">
            <text:p>R$ 120,00</text:p>
          </table:table-cell>
          <table:table-cell office:value-type="currency" office:value="120" table:formula="of:=[.E158]*[.D158]" table:style-name="ce126">
            <text:p>R$ 120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24" table:formula="of:=[.F158]*[.G158]" table:style-name="ce128">
            <text:p>R$ 24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4" table:style-name="ce125">
            <text:p>4</text:p>
          </table:table-cell>
          <table:table-cell office:value-type="string" table:style-name="ce125">
            <text:p>chave grifo 24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99" table:style-name="ce126">
            <text:p>R$ 199,00</text:p>
          </table:table-cell>
          <table:table-cell office:value-type="currency" office:value="199" table:formula="of:=[.E159]*[.D159]" table:style-name="ce126">
            <text:p>R$ 199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39.800000000000004" table:formula="of:=[.F159]*[.G159]" table:style-name="ce128">
            <text:p>R$ 39,8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6" table:style-name="ce125">
            <text:p>6</text:p>
          </table:table-cell>
          <table:table-cell office:value-type="string" table:style-name="ce125">
            <text:p>chave inglesa 10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75.72" table:style-name="ce126">
            <text:p>R$ 75,72</text:p>
          </table:table-cell>
          <table:table-cell office:value-type="currency" office:value="75.72" table:formula="of:=[.E160]*[.D160]" table:style-name="ce126">
            <text:p>R$ 75,7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5.144" table:formula="of:=[.F160]*[.G160]" table:style-name="ce128">
            <text:p>R$ 15,1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7" table:style-name="ce125">
            <text:p>7</text:p>
          </table:table-cell>
          <table:table-cell office:value-type="string" table:style-name="ce125">
            <text:p>chave inglesa 15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44.84" table:style-name="ce126">
            <text:p>R$ 244,84</text:p>
          </table:table-cell>
          <table:table-cell office:value-type="currency" office:value="244.84" table:formula="of:=[.E161]*[.D161]" table:style-name="ce126">
            <text:p>R$ 244,84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48.968000000000004" table:formula="of:=[.F161]*[.G161]" table:style-name="ce128">
            <text:p>R$ 48,97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8" table:style-name="ce125">
            <text:p>8</text:p>
          </table:table-cell>
          <table:table-cell office:value-type="string" table:style-name="ce125">
            <text:p>Corta-tubos com capacidade de 6 – 42m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13.68" table:style-name="ce126">
            <text:p>R$ 113,68</text:p>
          </table:table-cell>
          <table:table-cell office:value-type="currency" office:value="113.68" table:formula="of:=[.E162]*[.D162]" table:style-name="ce126">
            <text:p>R$ 113,68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22.736000000000004" table:formula="of:=[.F162]*[.G162]" table:style-name="ce128">
            <text:p>R$ 22,74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0" table:style-name="ce125">
            <text:p>10</text:p>
          </table:table-cell>
          <table:table-cell office:value-type="string" table:style-name="ce125">
            <text:p>lima quadrada 8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6.020000000000003" table:style-name="ce126">
            <text:p>R$ 36,02</text:p>
          </table:table-cell>
          <table:table-cell office:value-type="currency" office:value="36.020000000000003" table:formula="of:=[.E163]*[.D163]" table:style-name="ce126">
            <text:p>R$ 36,0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7.2040000000000006" table:formula="of:=[.F163]*[.G163]" table:style-name="ce128">
            <text:p>R$ 7,2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1" table:style-name="ce125">
            <text:p>11</text:p>
          </table:table-cell>
          <table:table-cell office:value-type="string" table:style-name="ce125">
            <text:p>marreta 500g cabo de madeira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5.909999999999997" table:style-name="ce126">
            <text:p>R$ 35,91</text:p>
          </table:table-cell>
          <table:table-cell office:value-type="currency" office:value="35.909999999999997" table:formula="of:=[.E164]*[.D164]" table:style-name="ce126">
            <text:p>R$ 35,91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7.1819999999999995" table:formula="of:=[.F164]*[.G164]" table:style-name="ce128">
            <text:p>R$ 7,1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2" table:style-name="ce125">
            <text:p>12</text:p>
          </table:table-cell>
          <table:table-cell office:value-type="string" table:style-name="ce125">
            <text:p>nível de alumínio com perfil I – 40cm – 16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67.92" table:style-name="ce126">
            <text:p>R$ 67,92</text:p>
          </table:table-cell>
          <table:table-cell office:value-type="currency" office:value="67.92" table:formula="of:=[.E165]*[.D165]" table:style-name="ce126">
            <text:p>R$ 67,92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3.584000000000001" table:formula="of:=[.F165]*[.G165]" table:style-name="ce128">
            <text:p>R$ 13,58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7" table:style-name="ce125">
            <text:p>17</text:p>
          </table:table-cell>
          <table:table-cell office:value-type="string" table:style-name="ce125">
            <text:p>trena 5m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5" table:style-name="ce126">
            <text:p>R$ 25,00</text:p>
          </table:table-cell>
          <table:table-cell office:value-type="currency" office:value="25" table:formula="of:=[.E166]*[.D166]" table:style-name="ce126">
            <text:p>R$ 25,0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" table:formula="of:=[.F166]*[.G166]" table:style-name="ce128">
            <text:p>R$ 5,00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8" table:style-name="ce125">
            <text:p>18</text:p>
          </table:table-cell>
          <table:table-cell office:value-type="string" table:style-name="ce125">
            <text:p>Talhadeira 10”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29.16" table:style-name="ce126">
            <text:p>R$ 29,16</text:p>
          </table:table-cell>
          <table:table-cell office:value-type="currency" office:value="29.16" table:formula="of:=[.E167]*[.D167]" table:style-name="ce126">
            <text:p>R$ 29,16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5.8320000000000007" table:formula="of:=[.F167]*[.G167]" table:style-name="ce128">
            <text:p>R$ 5,83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9" table:style-name="ce125">
            <text:p>19</text:p>
          </table:table-cell>
          <table:table-cell office:value-type="string" table:style-name="ce125">
            <text:p>torno morsa de bancada número 4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191.16" table:style-name="ce126">
            <text:p>R$ 191,16</text:p>
          </table:table-cell>
          <table:table-cell office:value-type="currency" office:value="191.16" table:formula="of:=[.E168]*[.D168]" table:style-name="ce126">
            <text:p>R$ 191,16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38.231999999999999" table:formula="of:=[.F168]*[.G168]" table:style-name="ce128">
            <text:p>R$ 38,23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table:number-columns-repeated="16384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Anual:</text:p>
          </table:table-cell>
          <table:table-cell office:value-type="currency" office:value="228.15600000000003" table:formula="of:=SUM([.H156:.H166])" table:style-name="ce128">
            <text:p>R$ 228,16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:</text:p>
          </table:table-cell>
          <table:table-cell office:value-type="currency" office:value="19.013000000000002" table:formula="of:=[.H170]/12" table:style-name="ce128">
            <text:p>R$ 19,0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Quantidade de Colaboradores:</text:p>
          </table:table-cell>
          <table:table-cell office:value-type="float" office:value="1" table:style-name="ce124">
            <text:p>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 p/ Colaborador:</text:p>
          </table:table-cell>
          <table:table-cell office:value-type="currency" office:value="19.013000000000002" table:formula="of:=[.H171]/[.H172]" table:style-name="ce128">
            <text:p>R$ 19,01</text:p>
          </table:table-cell>
          <table:table-cell table:style-name="ce1"/>
          <table:table-cell table:style-name="ce129"/>
          <table:table-cell table:number-columns-repeated="16374" table:style-name="ce1"/>
        </table:table-row>
        <table:table-row table:number-rows-repeated="2" table:style-name="ro30">
          <table:table-cell table:number-columns-repeated="16384" table:style-name="ce1"/>
        </table:table-row>
        <table:table-row table:style-name="ro2">
          <table:table-cell office:value-type="string" table:number-columns-spanned="12" table:number-rows-spanned="1" table:style-name="ce130">
            <text:p>Piscineiro</text:p>
          </table:table-cell>
          <table:covered-table-cell table:number-columns-repeated="11"/>
          <table:table-cell table:number-columns-repeated="16372"/>
        </table:table-row>
        <table:table-row table:style-name="ro30">
          <table:table-cell office:value-type="string" table:style-name="ce121">
            <text:p>Ordem</text:p>
          </table:table-cell>
          <table:table-cell office:value-type="string" table:style-name="ce122">
            <text:p>Especificação (nome, tipo, embalagem, etc)</text:p>
          </table:table-cell>
          <table:table-cell office:value-type="string" table:style-name="ce122">
            <text:p>Unidade física</text:p>
          </table:table-cell>
          <table:table-cell office:value-type="string" table:style-name="ce122">
            <text:p>Quantidade</text:p>
          </table:table-cell>
          <table:table-cell office:value-type="string" table:style-name="ce122">
            <text:p>Valor</text:p>
          </table:table-cell>
          <table:table-cell office:value-type="string" table:style-name="ce122">
            <text:p>Valor Total</text:p>
          </table:table-cell>
          <table:table-cell office:value-type="string" table:style-name="ce122">
            <text:p>Taxa de Depreciação Anual</text:p>
          </table:table-cell>
          <table:table-cell table:style-name="ce123"/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1" table:style-name="ce125">
            <text:p>1</text:p>
          </table:table-cell>
          <table:table-cell office:value-type="string" table:style-name="ce125">
            <text:p>cabo telescópio alumínio 10m – piscina</text:p>
          </table:table-cell>
          <table:table-cell office:value-type="string" table:style-name="ce125">
            <text:p>Unidade</text:p>
          </table:table-cell>
          <table:table-cell office:value-type="float" office:value="1" table:style-name="ce125">
            <text:p>1</text:p>
          </table:table-cell>
          <table:table-cell office:value-type="currency" office:value="344.8" table:style-name="ce126">
            <text:p>R$ 344,80</text:p>
          </table:table-cell>
          <table:table-cell office:value-type="currency" office:value="344.8" table:formula="of:=[.E178]*[.D178]" table:style-name="ce126">
            <text:p>R$ 344,80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68.960000000000008" table:formula="of:=[.F178]*[.G178]" table:style-name="ce128">
            <text:p>R$ 68,96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office:value-type="float" office:value="2" table:style-name="ce125">
            <text:p>2</text:p>
          </table:table-cell>
          <table:table-cell office:value-type="string" table:style-name="ce125">
            <text:p>peneira para piscina</text:p>
          </table:table-cell>
          <table:table-cell office:value-type="string" table:style-name="ce125">
            <text:p>Unidade</text:p>
          </table:table-cell>
          <table:table-cell office:value-type="float" office:value="2" table:style-name="ce125">
            <text:p>2</text:p>
          </table:table-cell>
          <table:table-cell office:value-type="currency" office:value="36.119999999999997" table:style-name="ce126">
            <text:p>R$ 36,12</text:p>
          </table:table-cell>
          <table:table-cell office:value-type="currency" office:value="72.239999999999995" table:formula="of:=[.E179]*[.D179]" table:style-name="ce126">
            <text:p>R$ 72,24</text:p>
          </table:table-cell>
          <table:table-cell office:value-type="percentage" office:value="0.2" table:style-name="ce127">
            <text:p>20,00%</text:p>
          </table:table-cell>
          <table:table-cell office:value-type="currency" office:value="14.448" table:formula="of:=[.F179]*[.G179]" table:style-name="ce128">
            <text:p>R$ 14,45</text:p>
          </table:table-cell>
          <table:table-cell table:number-columns-repeated="4" table:style-name="ce124"/>
          <table:table-cell table:number-columns-repeated="16372"/>
        </table:table-row>
        <table:table-row table:style-name="ro30">
          <table:table-cell table:number-columns-repeated="16384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Anual:</text:p>
          </table:table-cell>
          <table:table-cell office:value-type="currency" office:value="83.408000000000015" table:formula="of:=SUM([.H178:.H179])" table:style-name="ce128">
            <text:p>R$ 83,4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:</text:p>
          </table:table-cell>
          <table:table-cell office:value-type="currency" office:value="6.9506666666666677" table:formula="of:=[.H181]/12" table:style-name="ce128">
            <text:p>R$ 6,95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Quantidade de Colaboradores:</text:p>
          </table:table-cell>
          <table:table-cell office:value-type="float" office:value="1" table:style-name="ce124">
            <text:p>1</text:p>
          </table:table-cell>
          <table:table-cell table:number-columns-repeated="16376" table:style-name="ce1"/>
        </table:table-row>
        <table:table-row table:style-name="ro30">
          <table:table-cell table:number-columns-repeated="6" table:style-name="ce1"/>
          <table:table-cell office:value-type="string" table:style-name="ce124">
            <text:p>Total da Depreciação Mensal p/ Colaborador:</text:p>
          </table:table-cell>
          <table:table-cell office:value-type="currency" office:value="6.9506666666666677" table:formula="of:=[.H182]/[.H183]" table:style-name="ce128">
            <text:p>R$ 6,95</text:p>
          </table:table-cell>
          <table:table-cell table:style-name="ce1"/>
          <table:table-cell table:style-name="ce129"/>
          <table:table-cell table:number-columns-repeated="16374" table:style-name="ce1"/>
        </table:table-row>
        <table:table-row table:number-rows-repeated="1048392" table:style-name="ro34">
          <table:table-cell table:number-columns-repeated="16384"/>
        </table:table-row>
      </table:table>
      <table:table table:name="Equipamento" table:style-name="ta2">
        <table:table-column table:style-name="co84" table:default-cell-style-name="ce1"/>
        <table:table-column table:style-name="co99" table:default-cell-style-name="ce1"/>
        <table:table-column table:style-name="co45" table:default-cell-style-name="ce1"/>
        <table:table-column table:style-name="co6" table:default-cell-style-name="ce1"/>
        <table:table-column table:style-name="co100" table:default-cell-style-name="ce1"/>
        <table:table-column table:style-name="co58" table:default-cell-style-name="ce1"/>
        <table:table-column table:style-name="co101" table:default-cell-style-name="ce1"/>
        <table:table-column table:style-name="co9" table:number-columns-repeated="16377" table:default-cell-style-name="ce1"/>
        <table:table-row table:style-name="ro1">
          <table:table-cell office:value-type="string" table:number-columns-spanned="7" table:number-rows-spanned="1" table:style-name="ce101">
            <text:p>Equipamento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1" table:number-rows-spanned="3" table:style-name="ce102">
            <text:p>Item</text:p>
          </table:table-cell>
          <table:table-cell office:value-type="string" table:number-columns-spanned="1" table:number-rows-spanned="3" table:style-name="ce102">
            <text:p>Descrição</text:p>
          </table:table-cell>
          <table:table-cell office:value-type="string" table:number-columns-spanned="1" table:number-rows-spanned="3" table:style-name="ce102">
            <text:p>Unid.</text:p>
          </table:table-cell>
          <table:table-cell office:value-type="string" table:number-columns-spanned="1" table:number-rows-spanned="3" table:style-name="ce102">
            <text:p>Funcionários</text:p>
          </table:table-cell>
          <table:table-cell office:value-type="string" table:number-columns-spanned="1" table:number-rows-spanned="3" table:style-name="ce102">
            <text:p>Quantidade</text:p>
          </table:table-cell>
          <table:table-cell office:value-type="string" table:number-columns-spanned="2" table:number-rows-spanned="1" table:style-name="ce102">
            <text:p>Valores</text:p>
          </table:table-cell>
          <table:covered-table-cell/>
          <table:table-cell table:number-columns-repeated="16377"/>
        </table:table-row>
        <table:table-row table:style-name="ro30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02">
            <text:p>Custo Unit.</text:p>
          </table:table-cell>
          <table:table-cell office:value-type="string" table:number-columns-spanned="1" table:number-rows-spanned="2" table:style-name="ce102">
            <text:p>Custo Total</text:p>
          </table:table-cell>
          <table:table-cell table:number-columns-repeated="16377"/>
        </table:table-row>
        <table:table-row table:style-name="ro3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float" office:value="1" table:style-name="ce87">
            <text:p>1</text:p>
          </table:table-cell>
          <table:table-cell office:value-type="string" table:style-name="ce88">
            <text:p>relógio biométrico eletrônico*</text:p>
          </table:table-cell>
          <table:table-cell office:value-type="string" table:style-name="ce67">
            <text:p>Unid.</text:p>
          </table:table-cell>
          <table:table-cell office:value-type="float" office:value="41" table:style-name="ce131">
            <text:p>41</text:p>
          </table:table-cell>
          <table:table-cell office:value-type="float" office:value="4" table:style-name="ce89">
            <text:p>4</text:p>
          </table:table-cell>
          <table:table-cell office:value-type="currency" office:value="1597.28" table:style-name="ce90">
            <text:p>R$ 1.597,28</text:p>
          </table:table-cell>
          <table:table-cell office:value-type="currency" office:value="6389.12" table:formula="of:=[.E5]*[.F5]" table:style-name="ce90">
            <text:p>R$ 6.389,12</text:p>
          </table:table-cell>
          <table:table-cell table:number-columns-repeated="16377"/>
        </table:table-row>
        <table:table-row table:style-name="ro1">
          <table:table-cell office:value-type="string" table:number-columns-spanned="5" table:number-rows-spanned="1" table:style-name="ce102">
            <text:p>Custo mensal de uniformes por empregado</text:p>
          </table:table-cell>
          <table:covered-table-cell table:number-columns-repeated="4"/>
          <table:table-cell office:value-type="currency" office:value="1.2986016260162603" table:formula="of:=([.G5]*10%)/41/12" table:number-columns-spanned="2" table:number-rows-spanned="1" table:style-name="ce103">
            <text:p>R$ 1,30</text:p>
          </table:table-cell>
          <table:covered-table-cell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75">
            <text:p>* taxa de depreciação de 10% anual</text:p>
          </table:table-cell>
          <table:covered-table-cell table:number-columns-repeated="6"/>
          <table:table-cell table:number-columns-repeated="16377"/>
        </table:table-row>
        <table:table-row table:number-rows-repeated="1048569" table:style-name="ro34">
          <table:table-cell table:number-columns-repeated="16384"/>
        </table:table-row>
      </table:table>
      <table:table table:name="Material_e_Serviços_Sob_Demanda" table:style-name="ta2">
        <table:table-column table:style-name="co102" table:default-cell-style-name="ce1"/>
        <table:table-column table:style-name="co103" table:default-cell-style-name="ce1"/>
        <table:table-column table:style-name="co104" table:default-cell-style-name="ce1"/>
        <table:table-column table:style-name="co102" table:default-cell-style-name="ce1"/>
        <table:table-column table:style-name="co105" table:default-cell-style-name="ce1"/>
        <table:table-column table:style-name="co106" table:default-cell-style-name="ce1"/>
        <table:table-column table:style-name="co44" table:default-cell-style-name="ce1"/>
        <table:table-column table:style-name="co107" table:default-cell-style-name="ce1"/>
        <table:table-column table:style-name="co108" table:default-cell-style-name="ce1"/>
        <table:table-column table:style-name="co71" table:default-cell-style-name="ce1"/>
        <table:table-column table:style-name="co108" table:number-columns-repeated="17" table:default-cell-style-name="ce1"/>
        <table:table-column table:style-name="co96" table:number-columns-repeated="997" table:default-cell-style-name="ce1"/>
        <table:table-column table:style-name="co9" table:number-columns-repeated="15360" table:default-cell-style-name="ce1"/>
        <table:table-row table:style-name="ro64">
          <table:table-cell table:number-columns-spanned="7" table:number-rows-spanned="1" table:style-name="ce156"/>
          <table:covered-table-cell table:number-columns-repeated="6"/>
          <table:table-cell office:value-type="string" table:style-name="ce132">
            <text:p>OBSERVAÇÕES</text:p>
          </table:table-cell>
          <table:table-cell table:number-columns-repeated="16376" table:style-name="ce1"/>
        </table:table-row>
        <table:table-row table:style-name="ro65">
          <table:table-cell office:value-type="string" table:number-columns-spanned="4" table:number-rows-spanned="8" table:style-name="ce157">
            <text:p>FORMAÇÃO DE PREÇOS GRUPOS 03 E GRUPO 04</text:p>
          </table:table-cell>
          <table:covered-table-cell table:number-columns-repeated="3"/>
          <table:table-cell office:value-type="string" table:style-name="ce133">
            <text:p>BDI - Materiais e equipamentos</text:p>
          </table:table-cell>
          <table:table-cell office:value-type="percentage" office:value="0.1351" table:formula="of:=['BDI_-_Itens_16_e_17'.I24]" table:number-columns-spanned="2" table:number-rows-spanned="1" table:style-name="ce158">
            <text:p>13,51%</text:p>
          </table:table-cell>
          <table:covered-table-cell/>
          <table:table-cell office:value-type="string" table:number-columns-spanned="1" table:number-rows-spanned="2" table:style-name="ce159">
            <text:p>Alterar as alíquotas na aba "BDI" conforme regime tributário correspondente</text:p>
          </table:table-cell>
          <table:table-cell table:number-columns-repeated="19" table:style-name="ce134"/>
          <table:table-cell table:number-columns-repeated="16357"/>
        </table:table-row>
        <table:table-row table:style-name="ro66">
          <table:covered-table-cell/>
          <table:covered-table-cell table:number-columns-repeated="3"/>
          <table:table-cell office:value-type="string" table:style-name="ce135">
            <text:p>BDI - Serviços</text:p>
          </table:table-cell>
          <table:table-cell office:value-type="percentage" office:value="0.2" table:formula="of:=['BDI_-_Itens_16_e_17'.H24]" table:number-columns-spanned="2" table:number-rows-spanned="1" table:style-name="ce158">
            <text:p>20,00%</text:p>
          </table:table-cell>
          <table:covered-table-cell/>
          <table:covered-table-cell/>
          <table:table-cell table:number-columns-repeated="19" table:style-name="ce134"/>
          <table:table-cell table:number-columns-repeated="16357"/>
        </table:table-row>
        <table:table-row table:style-name="ro67">
          <table:covered-table-cell/>
          <table:covered-table-cell table:number-columns-repeated="3"/>
          <table:table-cell office:value-type="string" table:style-name="ce135">
            <text:p>Bancos</text:p>
          </table:table-cell>
          <table:table-cell office:value-type="string" table:number-columns-spanned="2" table:number-rows-spanned="1" table:style-name="ce160">
            <text:p>Data-Base</text:p>
          </table:table-cell>
          <table:covered-table-cell/>
          <table:table-cell office:value-type="string" table:number-columns-spanned="1" table:number-rows-spanned="4" table:style-name="ce159">
            <text:p>Planilha SINAPI vigente na data da proposta, a qual será utilizada durante 12 meses, considerando-se reajustamentos em virtude de periodicidade anual</text:p>
          </table:table-cell>
          <table:table-cell table:number-columns-repeated="19" table:style-name="ce134"/>
          <table:table-cell table:number-columns-repeated="16357"/>
        </table:table-row>
        <table:table-row table:style-name="ro30">
          <table:covered-table-cell/>
          <table:covered-table-cell table:number-columns-repeated="3"/>
          <table:table-cell office:value-type="string" table:style-name="ce136">
            <text:p>SINAPI-GO</text:p>
          </table:table-cell>
          <table:table-cell office:value-type="string" office:string-value="01/2026" table:formula="of:=&quot;01/2026&quot;" table:number-columns-spanned="2" table:number-rows-spanned="1" table:style-name="ce161">
            <text:p>01/2026</text:p>
          </table:table-cell>
          <table:covered-table-cell/>
          <table:covered-table-cell/>
          <table:table-cell table:number-columns-repeated="19" table:style-name="ce134"/>
          <table:table-cell table:number-columns-repeated="16357"/>
        </table:table-row>
        <table:table-row table:style-name="ro30">
          <table:covered-table-cell/>
          <table:covered-table-cell table:number-columns-repeated="3"/>
          <table:table-cell office:value-type="string" table:style-name="ce136">
            <text:p>SBC</text:p>
          </table:table-cell>
          <table:table-cell office:value-type="string" office:string-value="01/2026" table:formula="of:=&quot;01/2026&quot;" table:number-columns-spanned="2" table:number-rows-spanned="1" table:style-name="ce161">
            <text:p>01/2026</text:p>
          </table:table-cell>
          <table:covered-table-cell/>
          <table:covered-table-cell/>
          <table:table-cell table:number-columns-repeated="19" table:style-name="ce134"/>
          <table:table-cell table:number-columns-repeated="16357"/>
        </table:table-row>
        <table:table-row table:style-name="ro30">
          <table:covered-table-cell/>
          <table:covered-table-cell table:number-columns-repeated="3"/>
          <table:table-cell office:value-type="string" table:style-name="ce136">
            <text:p>CPOS</text:p>
          </table:table-cell>
          <table:table-cell office:value-type="string" office:string-value="01/2026" table:formula="of:=&quot;01/2026&quot;" table:number-columns-spanned="2" table:number-rows-spanned="1" table:style-name="ce161">
            <text:p>01/2026</text:p>
          </table:table-cell>
          <table:covered-table-cell/>
          <table:covered-table-cell/>
          <table:table-cell table:number-columns-repeated="19" table:style-name="ce134"/>
          <table:table-cell table:number-columns-repeated="16357"/>
        </table:table-row>
        <table:table-row table:style-name="ro68">
          <table:covered-table-cell/>
          <table:covered-table-cell table:number-columns-repeated="3"/>
          <table:table-cell office:value-type="string" table:style-name="ce137">
            <text:p>Desconto</text:p>
          </table:table-cell>
          <table:table-cell office:value-type="percentage" office:value="0" table:number-columns-spanned="2" table:number-rows-spanned="1" table:style-name="ce162">
            <text:p>0,00%</text:p>
          </table:table-cell>
          <table:covered-table-cell/>
          <table:table-cell office:value-type="string" table:style-name="ce138">
            <text:p>Alterar para o desconto ofertado</text:p>
          </table:table-cell>
          <table:table-cell table:number-columns-repeated="19" table:style-name="ce134"/>
          <table:table-cell table:number-columns-repeated="16357"/>
        </table:table-row>
        <table:table-row table:style-name="ro69">
          <table:covered-table-cell/>
          <table:covered-table-cell table:number-columns-repeated="3"/>
          <table:table-cell office:value-type="string" table:style-name="ce139">
            <text:p>Encargos Sociais</text:p>
          </table:table-cell>
          <table:table-cell office:value-type="string" table:style-name="ce140">
            <text:p>Não desonerado</text:p>
          </table:table-cell>
          <table:table-cell table:style-name="ce124"/>
          <table:table-cell office:value-type="string" table:number-columns-spanned="1" table:number-rows-spanned="4" table:style-name="ce163">
            <text:p>Os percentuais de BDI e desconto serão aplicados a todos os itens que comporem a planilha orçamentária quando da emissão da OFM ou OS, inclusive itens não disponíveis no SINAPI, que serão obtidos nos bancos complementares ou cotações.</text:p>
          </table:table-cell>
          <table:table-cell table:number-columns-repeated="19" table:style-name="ce134"/>
          <table:table-cell table:number-columns-repeated="16357"/>
        </table:table-row>
        <table:table-row table:style-name="ro30">
          <table:table-cell office:value-type="string" table:style-name="ce141">
            <text:p>ITEM</text:p>
          </table:table-cell>
          <table:table-cell office:value-type="string" table:style-name="ce141">
            <text:p>DESCRIÇÃO</text:p>
          </table:table-cell>
          <table:table-cell office:value-type="string" table:style-name="ce141">
            <text:p>UND</text:p>
          </table:table-cell>
          <table:table-cell office:value-type="string" table:style-name="ce141">
            <text:p>QTD</text:p>
          </table:table-cell>
          <table:table-cell office:value-type="string" table:style-name="ce142">
            <text:p>VALOR DE REFERÊNCIA</text:p>
          </table:table-cell>
          <table:table-cell office:value-type="string" table:style-name="ce135">
            <text:p>VALOR MENSAL</text:p>
          </table:table-cell>
          <table:table-cell office:value-type="string" table:style-name="ce142">
            <text:p>VALOR ANUAL</text:p>
          </table:table-cell>
          <table:covered-table-cell/>
          <table:table-cell table:number-columns-repeated="2" table:style-name="ce143"/>
          <table:table-cell table:number-columns-repeated="3" table:style-name="ce144"/>
          <table:table-cell table:style-name="ce143"/>
          <table:table-cell table:number-columns-repeated="2" table:style-name="ce145"/>
          <table:table-cell table:number-columns-repeated="11" table:style-name="ce143"/>
          <table:table-cell table:number-columns-repeated="16357"/>
        </table:table-row>
        <table:table-row table:style-name="ro70">
          <table:table-cell office:value-type="float" office:value="16" table:style-name="ce146">
            <text:p>16</text:p>
          </table:table-cell>
          <table:table-cell office:value-type="string" table:style-name="ce146">
            <text:p>Fornecimento de materiais sob demanda</text:p>
          </table:table-cell>
          <table:table-cell office:value-type="string" table:style-name="ce146">
            <text:p>mês</text:p>
          </table:table-cell>
          <table:table-cell office:value-type="float" office:value="12" table:style-name="ce147">
            <text:p><text:s/>12,00<text:s/></text:p>
          </table:table-cell>
          <table:table-cell office:value-type="currency" office:value="10000" table:formula="of:=120000/12" table:style-name="ce148">
            <text:p>R$ 10.000,00<text:s/></text:p>
          </table:table-cell>
          <table:table-cell office:value-type="currency" office:value="11351" table:formula="of:=TRUNC(([.E11])*(1+[.F2])*(1-[.$F$8]);2)" table:style-name="ce149">
            <text:p>R$ 11.351,00<text:s/></text:p>
          </table:table-cell>
          <table:table-cell office:value-type="currency" office:value="136212" table:formula="of:=[.F11]*[.D11]" table:style-name="ce148">
            <text:p>R$ 136.212,00<text:s/></text:p>
          </table:table-cell>
          <table:covered-table-cell/>
          <table:table-cell table:number-columns-repeated="2" table:style-name="ce1"/>
          <table:table-cell table:style-name="ce150"/>
          <table:table-cell table:number-columns-repeated="2" table:style-name="ce151"/>
          <table:table-cell table:style-name="ce1"/>
          <table:table-cell table:style-name="ce150"/>
          <table:table-cell table:number-columns-repeated="16369" table:style-name="ce1"/>
        </table:table-row>
        <table:table-row table:style-name="ro71">
          <table:table-cell office:value-type="float" office:value="17" table:style-name="ce146">
            <text:p>17</text:p>
          </table:table-cell>
          <table:table-cell office:value-type="string" table:style-name="ce146">
            <text:p>Fornecimento de serviços sob demanda</text:p>
          </table:table-cell>
          <table:table-cell office:value-type="string" table:style-name="ce146">
            <text:p>mês</text:p>
          </table:table-cell>
          <table:table-cell office:value-type="float" office:value="12" table:style-name="ce147">
            <text:p><text:s/>12,00<text:s/></text:p>
          </table:table-cell>
          <table:table-cell office:value-type="currency" office:value="16666.666666666668" table:formula="of:=200000/12" table:style-name="ce148">
            <text:p>R$ 16.666,67<text:s/></text:p>
          </table:table-cell>
          <table:table-cell office:value-type="currency" office:value="20000" table:formula="of:=TRUNC(([.E12])*(1+[.F3])*(1-[.$F$8]);2)" table:style-name="ce149">
            <text:p>R$ 20.000,00<text:s/></text:p>
          </table:table-cell>
          <table:table-cell office:value-type="currency" office:value="240000" table:formula="of:=[.F12]*[.D12]" table:style-name="ce148">
            <text:p>R$ 240.000,00<text:s/></text:p>
          </table:table-cell>
          <table:covered-table-cell/>
          <table:table-cell table:number-columns-repeated="16376" table:style-name="ce1"/>
        </table:table-row>
        <table:table-row table:style-name="ro64">
          <table:table-cell table:number-columns-spanned="8" table:number-rows-spanned="1" table:style-name="ce156"/>
          <table:covered-table-cell table:number-columns-repeated="7"/>
          <table:table-cell table:number-columns-repeated="16376" table:style-name="ce1"/>
        </table:table-row>
        <table:table-row table:number-rows-repeated="2" table:style-name="ro64">
          <table:table-cell table:number-columns-repeated="16384" table:style-name="ce1"/>
        </table:table-row>
        <table:table-row table:style-name="ro64">
          <table:table-cell table:number-columns-repeated="4" table:style-name="ce1"/>
          <table:table-cell table:number-columns-repeated="2" table:style-name="ce152"/>
          <table:table-cell table:number-columns-repeated="16378" table:style-name="ce1"/>
        </table:table-row>
        <table:table-row table:number-rows-repeated="96" table:style-name="ro64">
          <table:table-cell table:number-columns-repeated="16384"/>
        </table:table-row>
        <table:table-row table:number-rows-repeated="12" table:style-name="ro64">
          <table:table-cell table:number-columns-repeated="7"/>
          <table:table-cell table:number-columns-repeated="16377" table:style-name="ce1"/>
        </table:table-row>
        <table:table-row table:style-name="ro64">
          <table:table-cell table:number-columns-repeated="7"/>
          <table:table-cell table:number-columns-repeated="2" table:style-name="ce153"/>
          <table:table-cell table:style-name="ce154"/>
          <table:table-cell table:number-columns-repeated="17" table:style-name="ce153"/>
          <table:table-cell table:number-columns-repeated="16357"/>
        </table:table-row>
        <table:table-row table:style-name="ro64">
          <table:table-cell table:number-columns-repeated="7"/>
          <table:table-cell table:number-columns-repeated="2" table:style-name="ce1"/>
          <table:table-cell table:style-name="ce155"/>
          <table:table-cell table:number-columns-repeated="16374" table:style-name="ce1"/>
        </table:table-row>
        <table:table-row table:number-rows-repeated="2" table:style-name="ro64">
          <table:table-cell table:number-columns-repeated="7"/>
          <table:table-cell table:number-columns-repeated="16377" table:style-name="ce1"/>
        </table:table-row>
        <table:table-row table:number-rows-repeated="872" table:style-name="ro64">
          <table:table-cell table:number-columns-repeated="16384"/>
        </table:table-row>
        <table:table-row table:number-rows-repeated="1047576" table:style-name="ro72">
          <table:table-cell table:number-columns-repeated="16384"/>
        </table:table-row>
      </table:table>
      <table:table table:name="BDI_-_Itens_16_e_17" table:style-name="ta2">
        <table:table-column table:style-name="co109" table:number-columns-repeated="2" table:default-cell-style-name="ce166"/>
        <table:table-column table:style-name="co110" table:default-cell-style-name="ce166"/>
        <table:table-column table:style-name="co111" table:default-cell-style-name="ce166"/>
        <table:table-column table:style-name="co112" table:default-cell-style-name="ce166"/>
        <table:table-column table:style-name="co113" table:default-cell-style-name="ce166"/>
        <table:table-column table:style-name="co44" table:number-columns-repeated="2" table:default-cell-style-name="ce166"/>
        <table:table-column table:style-name="co114" table:default-cell-style-name="ce166"/>
        <table:table-column table:style-name="co109" table:number-columns-repeated="18" table:default-cell-style-name="ce166"/>
        <table:table-column table:style-name="co71" table:number-columns-repeated="996" table:default-cell-style-name="ce166"/>
        <table:table-column table:style-name="co115" table:default-cell-style-name="ce166"/>
        <table:table-column table:style-name="co9" table:number-columns-repeated="15360" table:default-cell-style-name="ce1"/>
        <table:table-row table:style-name="ro73">
          <table:table-cell office:value-type="string" table:number-columns-spanned="9" table:number-rows-spanned="1" table:style-name="ce180">
            <text:p>UNIVERSIDADE FEDERAL DE JATAÍ</text:p>
            <draw:frame draw:z-index="1" draw:id="id0" draw:style-name="a0" draw:name="image5.png" svg:x="0.0626in" svg:y="0.03858in" svg:width="0.61339in" svg:height="0.5015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7"/>
          <table:covered-table-cell>
            <draw:frame draw:z-index="3" draw:id="id2" draw:style-name="a2" draw:name="Figura 1" svg:x="0.23629in" svg:y="0in" svg:width="1.13189in" svg:height="0.62992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table-cell table:number-columns-repeated="5" table:style-name="ce164"/>
          <table:table-cell table:number-columns-repeated="13" table:style-name="ce165"/>
          <table:table-cell table:number-columns-repeated="16357"/>
        </table:table-row>
        <table:table-row table:style-name="ro73">
          <table:table-cell office:value-type="string" table:number-columns-spanned="9" table:number-rows-spanned="1" table:style-name="ce181">
            <text:p>PREFEITURA UNIVERSITÁRIA - PREUNI</text:p>
          </table:table-cell>
          <table:covered-table-cell table:number-columns-repeated="8"/>
          <table:table-cell table:number-columns-repeated="5" table:style-name="ce164"/>
          <table:table-cell table:number-columns-repeated="13" table:style-name="ce165"/>
          <table:table-cell table:number-columns-repeated="16357"/>
        </table:table-row>
        <table:table-row table:style-name="ro74">
          <table:table-cell office:value-type="string" table:number-columns-spanned="9" table:number-rows-spanned="1" table:style-name="ce182">
            <text:p>BR 364, 3800, Campus Jatobá - Setor Industrial, Jataí-GO, CEP 75801-615</text:p>
          </table:table-cell>
          <table:covered-table-cell table:number-columns-repeated="8"/>
          <table:table-cell table:number-columns-repeated="5" table:style-name="ce167"/>
          <table:table-cell table:number-columns-repeated="13" table:style-name="ce165"/>
          <table:table-cell table:number-columns-repeated="16357"/>
        </table:table-row>
        <table:table-row table:style-name="ro75">
          <table:table-cell office:value-type="string" table:number-columns-spanned="9" table:number-rows-spanned="1" table:style-name="ce183">
            <text:p>Telefone: +55 (64) 3606-8205/8206 - www.preuni.jatai.ufg.br - preuni@ufj.edu.br</text:p>
          </table:table-cell>
          <table:covered-table-cell table:number-columns-repeated="8"/>
          <table:table-cell table:number-columns-repeated="5" table:style-name="ce167"/>
          <table:table-cell table:number-columns-repeated="13" table:style-name="ce165"/>
          <table:table-cell table:number-columns-repeated="16357"/>
        </table:table-row>
        <table:table-row table:style-name="ro75">
          <table:table-cell table:number-columns-repeated="1024" table:style-name="ce166"/>
          <table:table-cell table:number-columns-repeated="15360"/>
        </table:table-row>
        <table:table-row table:style-name="ro75">
          <table:table-cell office:value-type="string" table:number-columns-spanned="9" table:number-rows-spanned="1" table:style-name="ce184">
            <text:p>BENEFÍCIOS E DESPESAS INDIRETAS (BDI)</text:p>
          </table:table-cell>
          <table:covered-table-cell table:number-columns-repeated="8"/>
          <table:table-cell table:number-columns-repeated="1015" table:style-name="ce166"/>
          <table:table-cell table:number-columns-repeated="15360"/>
        </table:table-row>
        <table:table-row table:style-name="ro75">
          <table:table-cell table:number-columns-repeated="1024" table:style-name="ce166"/>
          <table:table-cell table:number-columns-repeated="15360"/>
        </table:table-row>
        <table:table-row table:style-name="ro75">
          <table:table-cell office:value-type="string" table:number-columns-spanned="9" table:number-rows-spanned="1" table:style-name="ce185">
            <text:p>Fórmula (Benefícios e Despesas Indiretas):</text:p>
          </table:table-cell>
          <table:covered-table-cell table:number-columns-repeated="2"/>
          <table:covered-table-cell>
            <draw:frame draw:z-index="2" draw:id="id1" draw:style-name="a1" draw:name="image2.png" svg:x="0.04173in" svg:y="0.17394in" svg:width="2.77913in" svg:height="0.29843in" style:rel-width="scale" style:rel-height="scale">
              <draw:image xlink:href="media/image3.png" xlink:type="simple" xlink:show="embed" xlink:actuate="onLoad"/>
              <svg:title/>
              <svg:desc/>
            </draw:frame>
          </table:covered-table-cell>
          <table:covered-table-cell table:number-columns-repeated="5"/>
          <table:table-cell table:number-columns-repeated="1015" table:style-name="ce166"/>
          <table:table-cell table:number-columns-repeated="15360"/>
        </table:table-row>
        <table:table-row table:number-rows-repeated="2" table:style-name="ro75">
          <table:table-cell table:style-name="ce168"/>
          <table:table-cell table:number-columns-repeated="7" table:style-name="ce169"/>
          <table:table-cell table:style-name="ce170"/>
          <table:table-cell table:number-columns-repeated="1015" table:style-name="ce166"/>
          <table:table-cell table:number-columns-repeated="15360"/>
        </table:table-row>
        <table:table-row table:style-name="ro75">
          <table:table-cell table:style-name="ce171"/>
          <table:table-cell table:number-columns-repeated="7" table:style-name="ce172"/>
          <table:table-cell table:style-name="ce173"/>
          <table:table-cell table:number-columns-repeated="1015" table:style-name="ce166"/>
          <table:table-cell table:number-columns-repeated="15360"/>
        </table:table-row>
        <table:table-row table:style-name="ro75">
          <table:table-cell table:number-columns-repeated="1024" table:style-name="ce166"/>
          <table:table-cell table:number-columns-repeated="15360"/>
        </table:table-row>
        <table:table-row table:style-name="ro76">
          <table:table-cell office:value-type="string" table:style-name="ce174">
            <text:p>ITEM</text:p>
          </table:table-cell>
          <table:table-cell office:value-type="string" table:number-columns-spanned="5" table:number-rows-spanned="1" table:style-name="ce186">
            <text:p>DESCRIÇÃO</text:p>
          </table:table-cell>
          <table:covered-table-cell table:number-columns-repeated="4"/>
          <table:table-cell office:value-type="string" table:style-name="ce174">
            <text:p>CÓDIGO</text:p>
          </table:table-cell>
          <table:table-cell office:value-type="string" table:style-name="ce175">
            <text:p>BDI SERVIÇOS EVENTUAIS</text:p>
          </table:table-cell>
          <table:table-cell office:value-type="string" table:style-name="ce175">
            <text:p>BDI FORNECIMENTO DE MATERIAIS</text:p>
          </table:table-cell>
          <table:table-cell table:number-columns-repeated="1015" table:style-name="ce166"/>
          <table:table-cell table:number-columns-repeated="15360"/>
        </table:table-row>
        <table:table-row table:style-name="ro75">
          <table:table-cell office:value-type="float" office:value="1" table:style-name="ce176">
            <text:p>1</text:p>
          </table:table-cell>
          <table:table-cell office:value-type="string" table:number-columns-spanned="5" table:number-rows-spanned="1" table:style-name="ce187">
            <text:p>Administração Central</text:p>
          </table:table-cell>
          <table:covered-table-cell table:number-columns-repeated="4"/>
          <table:table-cell office:value-type="string" table:style-name="ce176">
            <text:p>AC</text:p>
          </table:table-cell>
          <table:table-cell office:value-type="percentage" office:value="0.03" table:style-name="ce177">
            <text:p>3,00%</text:p>
          </table:table-cell>
          <table:table-cell office:value-type="percentage" office:value="3.4500000000000003E-2" table:style-name="ce177">
            <text:p>3,45%</text:p>
          </table:table-cell>
          <table:table-cell table:number-columns-repeated="18" table:style-name="ce165"/>
          <table:table-cell table:number-columns-repeated="16357"/>
        </table:table-row>
        <table:table-row table:style-name="ro75">
          <table:table-cell office:value-type="float" office:value="2" table:style-name="ce176">
            <text:p>2</text:p>
          </table:table-cell>
          <table:table-cell office:value-type="string" table:number-columns-spanned="5" table:number-rows-spanned="1" table:style-name="ce187">
            <text:p>Riscos</text:p>
          </table:table-cell>
          <table:covered-table-cell table:number-columns-repeated="4"/>
          <table:table-cell office:value-type="string" table:style-name="ce176">
            <text:p>R</text:p>
          </table:table-cell>
          <table:table-cell office:value-type="percentage" office:value="1.2699999999999999E-2" table:style-name="ce177">
            <text:p>1,27%</text:p>
          </table:table-cell>
          <table:table-cell office:value-type="percentage" office:value="8.5000000000000006E-3" table:style-name="ce177">
            <text:p>0,85%</text:p>
          </table:table-cell>
          <table:table-cell table:number-columns-repeated="18" table:style-name="ce165"/>
          <table:table-cell table:number-columns-repeated="16357"/>
        </table:table-row>
        <table:table-row table:style-name="ro75">
          <table:table-cell office:value-type="float" office:value="3" table:style-name="ce176">
            <text:p>3</text:p>
          </table:table-cell>
          <table:table-cell office:value-type="string" table:number-columns-spanned="5" table:number-rows-spanned="1" table:style-name="ce187">
            <text:p>Seguros e Garantias</text:p>
          </table:table-cell>
          <table:covered-table-cell table:number-columns-repeated="4"/>
          <table:table-cell office:value-type="string" table:style-name="ce176">
            <text:p>SG</text:p>
          </table:table-cell>
          <table:table-cell office:value-type="percentage" office:value="8.0000000000000002E-3" table:style-name="ce177">
            <text:p>0,80%</text:p>
          </table:table-cell>
          <table:table-cell office:value-type="percentage" office:value="4.7999999999999996E-3" table:style-name="ce177">
            <text:p>0,48%</text:p>
          </table:table-cell>
          <table:table-cell table:number-columns-repeated="18" table:style-name="ce165"/>
          <table:table-cell table:number-columns-repeated="16357"/>
        </table:table-row>
        <table:table-row table:style-name="ro75">
          <table:table-cell office:value-type="float" office:value="4" table:style-name="ce176">
            <text:p>4</text:p>
          </table:table-cell>
          <table:table-cell office:value-type="string" table:number-columns-spanned="5" table:number-rows-spanned="1" table:style-name="ce187">
            <text:p>Despesas Financeiras</text:p>
          </table:table-cell>
          <table:covered-table-cell table:number-columns-repeated="4"/>
          <table:table-cell office:value-type="string" table:style-name="ce176">
            <text:p>DF</text:p>
          </table:table-cell>
          <table:table-cell office:value-type="percentage" office:value="1.35E-2" table:style-name="ce177">
            <text:p>1,35%</text:p>
          </table:table-cell>
          <table:table-cell office:value-type="percentage" office:value="8.5000000000000006E-3" table:style-name="ce177">
            <text:p>0,85%</text:p>
          </table:table-cell>
          <table:table-cell table:number-columns-repeated="18" table:style-name="ce165"/>
          <table:table-cell table:number-columns-repeated="16357"/>
        </table:table-row>
        <table:table-row table:style-name="ro75">
          <table:table-cell office:value-type="float" office:value="5" table:style-name="ce176">
            <text:p>5</text:p>
          </table:table-cell>
          <table:table-cell office:value-type="string" table:number-columns-spanned="5" table:number-rows-spanned="1" table:style-name="ce187">
            <text:p>Lucro / Remuneração</text:p>
          </table:table-cell>
          <table:covered-table-cell table:number-columns-repeated="4"/>
          <table:table-cell office:value-type="string" table:style-name="ce176">
            <text:p>L</text:p>
          </table:table-cell>
          <table:table-cell office:value-type="percentage" office:value="7.3999999999999996E-2" table:style-name="ce177">
            <text:p>7,40%</text:p>
          </table:table-cell>
          <table:table-cell office:value-type="percentage" office:value="3.5000000000000003E-2" table:style-name="ce177">
            <text:p>3,50%</text:p>
          </table:table-cell>
          <table:table-cell table:number-columns-repeated="18" table:style-name="ce165"/>
          <table:table-cell table:number-columns-repeated="16357"/>
        </table:table-row>
        <table:table-row table:style-name="ro75">
          <table:table-cell office:value-type="float" office:value="6" table:style-name="ce176">
            <text:p>6</text:p>
          </table:table-cell>
          <table:table-cell office:value-type="string" table:number-columns-spanned="5" table:number-rows-spanned="1" table:style-name="ce187">
            <text:p>Tributos</text:p>
          </table:table-cell>
          <table:covered-table-cell table:number-columns-repeated="4"/>
          <table:table-cell office:value-type="string" table:style-name="ce176">
            <text:p>T</text:p>
          </table:table-cell>
          <table:table-cell office:value-type="percentage" office:value="4.7E-2" table:formula="of:=SUM([.H20:.H23])" table:style-name="ce177">
            <text:p>4,70%</text:p>
          </table:table-cell>
          <table:table-cell office:value-type="percentage" office:value="3.6499999999999998E-2" table:formula="of:=SUM([.I20:.I23])" table:style-name="ce177">
            <text:p>3,65%</text:p>
          </table:table-cell>
          <table:table-cell table:number-columns-repeated="18" table:style-name="ce165"/>
          <table:table-cell table:number-columns-repeated="16357"/>
        </table:table-row>
        <table:table-row table:style-name="ro75">
          <table:table-cell office:value-type="string" table:style-name="ce176">
            <text:p>6.1</text:p>
          </table:table-cell>
          <table:table-cell office:value-type="string" table:number-columns-spanned="5" table:number-rows-spanned="1" table:style-name="ce187">
            <text:p>PIS</text:p>
          </table:table-cell>
          <table:covered-table-cell table:number-columns-repeated="4"/>
          <table:table-cell table:style-name="ce176"/>
          <table:table-cell office:value-type="percentage" office:value="6.4999999999999997E-3" table:style-name="ce177">
            <text:p>0,65%</text:p>
          </table:table-cell>
          <table:table-cell office:value-type="percentage" office:value="6.4999999999999997E-3" table:style-name="ce177">
            <text:p>0,65%</text:p>
          </table:table-cell>
          <table:table-cell table:number-columns-repeated="18" table:style-name="ce165"/>
          <table:table-cell table:number-columns-repeated="16357"/>
        </table:table-row>
        <table:table-row table:style-name="ro75">
          <table:table-cell office:value-type="string" table:style-name="ce176">
            <text:p>6.2</text:p>
          </table:table-cell>
          <table:table-cell office:value-type="string" table:number-columns-spanned="5" table:number-rows-spanned="1" table:style-name="ce187">
            <text:p>COFINS</text:p>
          </table:table-cell>
          <table:covered-table-cell table:number-columns-repeated="4"/>
          <table:table-cell table:style-name="ce176"/>
          <table:table-cell office:value-type="percentage" office:value="0.03" table:style-name="ce177">
            <text:p>3,00%</text:p>
          </table:table-cell>
          <table:table-cell office:value-type="percentage" office:value="0.03" table:style-name="ce177">
            <text:p>3,00%</text:p>
          </table:table-cell>
          <table:table-cell table:number-columns-repeated="18" table:style-name="ce165"/>
          <table:table-cell table:number-columns-repeated="16357"/>
        </table:table-row>
        <table:table-row table:style-name="ro75">
          <table:table-cell office:value-type="string" table:style-name="ce176">
            <text:p>6.3</text:p>
          </table:table-cell>
          <table:table-cell office:value-type="string" table:number-columns-spanned="5" table:number-rows-spanned="1" table:style-name="ce187">
            <text:p>ISSQN</text:p>
          </table:table-cell>
          <table:covered-table-cell table:number-columns-repeated="4"/>
          <table:table-cell table:style-name="ce176"/>
          <table:table-cell office:value-type="percentage" office:value="1.0500000000000001E-2" table:formula="of:=(5/100)*21%" table:style-name="ce177">
            <text:p>1,05%</text:p>
          </table:table-cell>
          <table:table-cell office:value-type="percentage" office:value="0" table:style-name="ce177">
            <text:p>0,00%</text:p>
          </table:table-cell>
          <table:table-cell table:number-columns-repeated="18" table:style-name="ce165"/>
          <table:table-cell table:number-columns-repeated="16357"/>
        </table:table-row>
        <table:table-row table:style-name="ro75">
          <table:table-cell office:value-type="string" table:style-name="ce176">
            <text:p>6.4</text:p>
          </table:table-cell>
          <table:table-cell office:value-type="string" table:number-columns-spanned="5" table:number-rows-spanned="1" table:style-name="ce187">
            <text:p>CPRB</text:p>
          </table:table-cell>
          <table:covered-table-cell table:number-columns-repeated="4"/>
          <table:table-cell table:style-name="ce176"/>
          <table:table-cell office:value-type="percentage" office:value="0" table:style-name="ce177">
            <text:p>0,00%</text:p>
          </table:table-cell>
          <table:table-cell office:value-type="percentage" office:value="0" table:style-name="ce177">
            <text:p>0,00%</text:p>
          </table:table-cell>
          <table:table-cell table:number-columns-repeated="18" table:style-name="ce165"/>
          <table:table-cell table:number-columns-repeated="16357"/>
        </table:table-row>
        <table:table-row table:style-name="ro75">
          <table:table-cell office:value-type="string" table:number-columns-spanned="7" table:number-rows-spanned="1" table:style-name="ce186">
            <text:p>BDI</text:p>
          </table:table-cell>
          <table:covered-table-cell table:number-columns-repeated="6"/>
          <table:table-cell office:value-type="percentage" office:value="0.2" table:formula="of:=TRUNC(((((1+([.H14]+[.H15]+[.H16]))*(1+[.H17])*(1+[.H18]))/(1-[.H19]))-1);4)" table:style-name="ce178">
            <text:p>20,00%</text:p>
          </table:table-cell>
          <table:table-cell office:value-type="percentage" office:value="0.1351" table:formula="of:=TRUNC(((((1+([.I14]+[.I15]+[.I16]))*(1+[.I17])*(1+[.I18]))/(1-[.I19]))-1);4)" table:style-name="ce178">
            <text:p>13,51%</text:p>
          </table:table-cell>
          <table:table-cell table:number-columns-repeated="1015" table:style-name="ce166"/>
          <table:table-cell table:number-columns-repeated="15360"/>
        </table:table-row>
        <table:table-row table:style-name="ro75">
          <table:table-cell table:number-columns-repeated="1024" table:style-name="ce166"/>
          <table:table-cell table:number-columns-repeated="15360"/>
        </table:table-row>
        <table:table-row table:style-name="ro75">
          <table:table-cell office:value-type="string" table:style-name="ce179">
            <text:p>FONTE:</text:p>
          </table:table-cell>
          <table:table-cell table:number-columns-repeated="8" table:style-name="ce165"/>
          <table:table-cell table:number-columns-repeated="1015" table:style-name="ce166"/>
          <table:table-cell table:number-columns-repeated="15360"/>
        </table:table-row>
        <table:table-row table:style-name="ro30">
          <table:table-cell table:style-name="ce165"/>
          <table:table-cell office:value-type="string" table:number-columns-spanned="8" table:number-rows-spanned="1" table:style-name="ce188">
            <text:p>1. Tribunal de Contas da União - TC 036.076/2011-2 - Acórdão Nº 2622/2013</text:p>
            <text:p/>
          </table:table-cell>
          <table:covered-table-cell table:number-columns-repeated="7"/>
          <table:table-cell table:number-columns-repeated="1015" table:style-name="ce166"/>
          <table:table-cell table:number-columns-repeated="15360"/>
        </table:table-row>
        <table:table-row table:style-name="ro30">
          <table:table-cell table:style-name="ce165"/>
          <table:table-cell office:value-type="string" table:number-columns-spanned="8" table:number-rows-spanned="1" table:style-name="ce188">
            <text:p>2. ISSQN conforme a Lei Complementar 1445/1990 da Prefeitura Municipal de Jataí (Art. 114, § 2º - Art. 108 - Art. 125, inciso II, alínea l)</text:p>
            <text:p/>
          </table:table-cell>
          <table:covered-table-cell table:number-columns-repeated="7"/>
          <table:table-cell table:number-columns-repeated="1015" table:style-name="ce166"/>
          <table:table-cell table:number-columns-repeated="15360"/>
        </table:table-row>
        <table:table-row table:style-name="ro75">
          <table:table-cell table:number-columns-repeated="9" table:style-name="ce165"/>
          <table:table-cell table:number-columns-repeated="1015" table:style-name="ce166"/>
          <table:table-cell table:number-columns-repeated="15360"/>
        </table:table-row>
        <table:table-row table:style-name="ro75">
          <table:table-cell office:value-type="string" table:style-name="ce179">
            <text:p>NOTAS</text:p>
          </table:table-cell>
          <table:table-cell table:number-columns-repeated="8" table:style-name="ce165"/>
          <table:table-cell table:number-columns-repeated="1015" table:style-name="ce166"/>
          <table:table-cell table:number-columns-repeated="15360"/>
        </table:table-row>
        <table:table-row table:style-name="ro30">
          <table:table-cell table:style-name="ce165"/>
          <table:table-cell office:value-type="string" table:number-columns-spanned="8" table:number-rows-spanned="1" table:style-name="ce188">
            <text:p>1. Deverão ser obedecidas as legislações trabalhistas e tributária vigentes, inclusive acordos de classes, sob pena de desclassificação da Proposta de Preços;</text:p>
          </table:table-cell>
          <table:covered-table-cell table:number-columns-repeated="7"/>
          <table:table-cell table:number-columns-repeated="1015" table:style-name="ce166"/>
          <table:table-cell table:number-columns-repeated="15360"/>
        </table:table-row>
        <table:table-row table:style-name="ro30">
          <table:table-cell table:style-name="ce165"/>
          <table:table-cell office:value-type="string" table:number-columns-spanned="8" table:number-rows-spanned="1" table:style-name="ce188">
            <text:p>2. É de responsabilidade da proponente a adequação de todas as fórmulas utilizadas na planilha orçamentária.</text:p>
          </table:table-cell>
          <table:covered-table-cell table:number-columns-repeated="7"/>
          <table:table-cell table:number-columns-repeated="1015" table:style-name="ce166"/>
          <table:table-cell table:number-columns-repeated="15360"/>
        </table:table-row>
        <table:table-row table:style-name="ro30">
          <table:table-cell table:style-name="ce165"/>
          <table:table-cell office:value-type="string" table:number-columns-spanned="8" table:number-rows-spanned="1" table:style-name="ce189">
            <text:p>3. *Empresas licitantes optantes pelo Simples Nacional devem apresentar os percentuais de ISS, PIS e COFINS discriminados na composição do BDI que sejam compatíveis com as alíquotas a que a empresa está obrigada a recolher, previstas no Anexo IV da Lei Complementar n. 123/2006.</text:p>
          </table:table-cell>
          <table:covered-table-cell table:number-columns-repeated="7"/>
          <table:table-cell table:number-columns-repeated="16375"/>
        </table:table-row>
        <table:table-row table:style-name="ro75">
          <table:table-cell table:number-columns-repeated="1024" table:style-name="ce166"/>
          <table:table-cell table:number-columns-repeated="15360"/>
        </table:table-row>
        <table:table-row table:style-name="ro75">
          <table:table-cell table:number-columns-spanned="9" table:number-rows-spanned="1" table:style-name="ce18"/>
          <table:covered-table-cell table:number-columns-repeated="8"/>
          <table:table-cell table:number-columns-repeated="16375"/>
        </table:table-row>
        <table:table-row table:style-name="ro74">
          <table:table-cell table:number-columns-spanned="9" table:number-rows-spanned="1" table:style-name="ce18"/>
          <table:covered-table-cell table:number-columns-repeated="8"/>
          <table:table-cell table:number-columns-repeated="16375"/>
        </table:table-row>
        <table:table-row table:style-name="ro75">
          <table:table-cell table:number-columns-spanned="9" table:number-rows-spanned="1" table:style-name="ce18"/>
          <table:covered-table-cell table:number-columns-repeated="8"/>
          <table:table-cell table:number-columns-repeated="16375"/>
        </table:table-row>
        <table:table-row table:style-name="ro75">
          <table:table-cell table:number-columns-spanned="9" table:number-rows-spanned="1" table:style-name="ce18"/>
          <table:covered-table-cell table:number-columns-repeated="8"/>
          <table:table-cell table:number-columns-repeated="16375"/>
        </table:table-row>
        <table:table-row table:number-rows-repeated="10" table:style-name="ro75">
          <table:table-cell table:number-columns-repeated="1024" table:style-name="ce166"/>
          <table:table-cell table:number-columns-repeated="15360"/>
        </table:table-row>
        <table:table-row table:number-rows-repeated="190" table:style-name="ro75">
          <table:table-cell table:number-columns-repeated="16384"/>
        </table:table-row>
        <table:table-row table:number-rows-repeated="750" table:style-name="ro77">
          <table:table-cell table:number-columns-repeated="16384"/>
        </table:table-row>
        <table:table-row table:number-rows-repeated="1047588" table:style-name="ro7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Arial1" svg:font-family="Arial1"/>
    <style:font-face style:name="ArialMT" svg:font-family="ArialMT"/>
    <style:font-face style:name="Calibri1" svg:font-family="Calibri1"/>
    <style:font-face style:name="Arial2" svg:font-family="Arial2"/>
    <style:font-face style:name="Arial11" svg:font-family="Arial11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22">
      <number:month number:textual="true"/>
      <number:text>/</number:text>
      <number:year/>
    </number:date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number:number-style style:name="N37">
      <number:text>R$ </number:text>
      <number:number number:decimal-places="2" number:min-decimal-places="2" number:min-integer-digits="1" number:grouping="true"/>
    </number:number-style>
    <number:currency-style style:name="N38P0" number:language="pt" number:country="BR">
      <number:currency-symbol number:language="pt" number:country="BR">R$</number:currency-symbol>
      <number:text> </number:text>
      <number:number number:decimal-places="0" number:min-decimal-places="0" number:min-integer-digits="1" number:grouping="true"/>
    </number:currency-style>
    <number:currency-style style:name="N3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0" number:min-decimal-places="0" number:min-integer-digits="1" number:grouping="true"/>
      <style:map style:condition="value()&gt;=0" style:apply-style-name="N38P0"/>
    </number:currency-style>
    <number:number-style style:name="N39P0">
      <number:text> </number:text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number number:decimal-places="2" number:min-decimal-places="2" number:min-integer-digits="1" number:grouping="true"/>
      <number:text> </number:text>
    </number:number-style>
    <number:number-style style:name="N39P2">
      <number:text>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0P1" number:language="pt" number:country="BR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0P2" number:language="pt" number:country="BR">
      <number:currency-symbol number:language="pt" number:country="BR">R$</number:currency-symbol>
      <number:text> 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style:map style:condition="value()&gt;0" style:apply-style-name="N40P0"/>
      <style:map style:condition="value()&lt;0" style:apply-style-name="N40P1"/>
      <style:map style:condition="value()=0" style:apply-style-name="N40P2"/>
    </number:text-style>
    <number:currency-style style:name="N41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1P1" number:language="pt" number:country="BR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41P2" number:language="pt" number:country="BR">
      <number:currency-symbol number:language="pt" number:country="BR">R$</number:currency-symbol>
      <number:text> -</number:text>
      <number:number number:decimal-places="0" number:min-decimal-places="0" number:min-integer-digits="0"/>
      <number:text> </number:text>
    </number:currency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date-style style:name="N42">
      <number:day/>
      <number:text>/</number:text>
      <number:month/>
      <number:text>/</number:text>
      <number:year number:style="long"/>
    </number:date-style>
    <number:number-style style:name="N43P0">
      <number:text>R$ </number:text>
      <number:number number:decimal-places="2" number:min-decimal-places="2" number:min-integer-digits="1" number:grouping="true"/>
      <number:text> </number:text>
    </number:number-style>
    <number:number-style style:name="N4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43P0"/>
    </number:number-style>
    <number:number-style style:name="N44P0">
      <number:text> </number:text>
      <number:number number:decimal-places="2" number:min-decimal-places="2" number:min-integer-digits="1" number:grouping="true"/>
      <number:text> </number:text>
    </number:number-style>
    <number:number-style style:name="N44P1">
      <number:text>-</number:text>
      <number:number number:decimal-places="2" number:min-decimal-places="2" number:min-integer-digits="1" number:grouping="true"/>
      <number:text> </number:text>
    </number:number-style>
    <number:number-style style:name="N44P2">
      <number:text>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45P0">
      <number:text> R$ </number:text>
      <number:number number:decimal-places="2" number:min-decimal-places="2" number:min-integer-digits="1" number:grouping="true"/>
      <number:text> </number:text>
    </number:number-style>
    <number:number-style style:name="N45P1">
      <number:text> R$ (</number:text>
      <number:number number:decimal-places="2" number:min-decimal-places="2" number:min-integer-digits="1" number:grouping="true"/>
      <number:text>)</number:text>
    </number:number-style>
    <number:number-style style:name="N45P2">
      <number:text> R$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5">
      <number:text> </number:text>
      <number:text-content/>
      <number:text> </number:text>
      <style:map style:condition="value()&gt;0" style:apply-style-name="N45P0"/>
      <style:map style:condition="value()&lt;0" style:apply-style-name="N45P1"/>
      <style:map style:condition="value()=0" style:apply-style-name="N45P2"/>
    </number:text-style>
    <number:number-style style:name="N46P0">
      <number:text> </number:text>
      <number:number number:decimal-places="2" number:min-decimal-places="2" number:min-integer-digits="1" number:grouping="true"/>
      <number:text> </number:text>
    </number:number-style>
    <number:number-style style:name="N46P1">
      <number:text> (</number:text>
      <number:number number:decimal-places="2" number:min-decimal-places="2" number:min-integer-digits="1" number:grouping="true"/>
      <number:text>)</number:text>
    </number:number-style>
    <number:number-style style:name="N46P2">
      <number:text>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6">
      <number:text> </number:text>
      <number:text-content/>
      <number:text> </number:text>
      <style:map style:condition="value()&gt;0" style:apply-style-name="N46P0"/>
      <style:map style:condition="value()&lt;0" style:apply-style-name="N46P1"/>
      <style:map style:condition="value()=0" style:apply-style-name="N46P2"/>
    </number:text-style>
    <number:currency-style style:name="N47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47" number:language="pt" number:country="BR">
      <style:text-properties fo:color="#FF0000"/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4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urrency" style:display-name="Excel Built-in Currency" style:family="table-cell" style:data-style-name="N45">
      <style:table-cell-properties style:vertical-align="automatic" fo:background-color="transparent"/>
      <style:text-properties fo:font-size="10pt" style:font-size-asian="10pt" style:font-size-complex="10pt"/>
    </style:style>
    <style:style style:name="Excel_32_Built-in_32_Percent" style:display-name="Excel Built-in Percent" style:family="table-cell" style:data-style-name="N13">
      <style:table-cell-properties style:vertical-align="automatic" fo:background-color="transparent"/>
      <style:text-properties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Moeda_32_3" style:display-name="Moeda 3" style:family="table-cell" style:data-style-name="N45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Porcentagem" style:family="table-cell" style:data-style-name="N13">
      <style:table-cell-properties style:vertical-align="automatic" fo:background-color="transparen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eparador_32_de_32_milhares_32_2" style:display-name="Separador de milhares 2" style:family="table-cell" style:data-style-name="N46">
      <style:table-cell-properties style:vertical-align="automatic" fo:background-color="transparent"/>
    </style:style>
    <style:style style:name="Separador_32_de_32_milhares_32_2_32_2" style:display-name="Separador de milhares 2 2" style:family="table-cell" style:data-style-name="N44">
      <style:table-cell-properties style:vertical-align="automatic" fo:background-color="transparen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78740157480315in" fo:margin-left="0.511811023622047in" fo:margin-right="0.511811023622047in" style:print-orientation="portrait" style:print-page-order="ttb" style:first-page-number="continue" style:scale-to="62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page-order="ltr" style:first-page-number="continue" style:scale-to="2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1.37795275590551in" fo:margin-bottom="0.78740157480315in" fo:margin-left="0.511811023622047in" fo:margin-right="0.51181102362204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>Planilha de Custos IN 5/2017</dc:title>
    <meta:keyword>Planilha</meta:keyword>
    <meta:keyword>de</meta:keyword>
    <meta:keyword>Custos</meta:keyword>
    <meta:keyword>IN</meta:keyword>
    <meta:keyword>5/2017</meta:keyword>
    <meta:initial-creator>Alvaro.Barbosa@dnpm.gov.br</meta:initial-creator>
    <dc:creator>André Reis</dc:creator>
    <meta:creation-date>2010-12-08T17:56:29Z</meta:creation-date>
    <dc:date>2026-05-26T22:43:38Z</dc:date>
    <meta:print-date>2026-03-12T14:01:44Z</meta:print-date>
    <meta:editing-cycles>441</meta:editing-cycles>
    <meta:editing-duration>PT171262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